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b3e246566c837a5fcbc53212ba9bc79.png"/>
  <manifest:file-entry manifest:media-type="image/png" manifest:full-path="Pictures/b726ef784a564923cdc99029698d5a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magtestusefonctionnalities1"/><text:bookmark-start text:name="__RefHeading___mise_en_place_du_magtest_1"/><text:bookmark-start text:name="mise_en_place_du_magtest"/>Mise en place du Magtest<text:bookmark-end text:name="__RefHeading___mise_en_place_du_magtest_1"/><text:bookmark-end text:name="mise_en_place_du_magtest"/></text:h>
      <text:h text:style-name="Heading_20_3" text:outline-level="3"><text:bookmark-start text:name="__RefHeading___ajouter_des_questions_dans_le_magtest_2"/><text:bookmark-start text:name="ajouter_des_questions_dans_le_magtest"/>Ajouter des questions dans le Magtest<text:bookmark-end text:name="__RefHeading___ajouter_des_questions_dans_le_magtest_2"/><text:bookmark-end text:name="ajouter_des_questions_dans_le_magtest"/></text:h>
      <text:list text:style-name="List_20_1" text:continue-numbering="false">
        <text:list-item>
          <text:p text:style-name="LastListParagraph_List_20_1_Content_First"> Pour chaque question, Entrer le texte de la question, et autant de proposition de réponse que nécessaire. Chacune des réponses va   correspondre à une catégorie de questions.  </text:p>
        </text:list-item>
      </text:list>
      <text:p text:style-name="Text_20_body"><draw:frame draw:style-name="mediacenter" draw:name="1" text:anchor-type="paragraph" draw:z-index="1" svg:width="13.229166666667cm" svg:height="3.6079545454545cm"><draw:image xlink:href="Pictures/5b3e246566c837a5fcbc53212ba9bc79.png" xlink:type="simple" xlink:show="embed" xlink:actuate="onLoad"/></draw:frame></text:p>
      <text:h text:style-name="Heading_20_3" text:outline-level="3"><text:bookmark-start text:name="__RefHeading___cas_d_usage_3"/><text:bookmark-start text:name="cas_d_usage"/>Cas d'usage<text:bookmark-end text:name="__RefHeading___cas_d_usage_3"/><text:bookmark-end text:name="cas_d_usage"/></text:h>
      <text:p text:style-name="Text_20_body">Dans l'extrait de copie écran ci-dessous, vous pouvez voir un exemple de réponse proposé pour chaque catégorie proposée (Ici il s'agit de déterminer un type de peau). 
Il est également possible de proposer une aide à la réponse.</text:p>
      <text:p text:style-name="Text_20_body"><draw:frame draw:style-name="mediacenter" draw:name="2" text:anchor-type="paragraph" draw:z-index="2" svg:width="15.875cm" svg:height="16.899193548387cm"><draw:image xlink:href="Pictures/b726ef784a564923cdc99029698d5ac4.png" xlink:type="simple" xlink:show="embed" xlink:actuate="onLoad"/></draw:frame></text:p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
<text:a xlink:type="simple" xlink:href="https://docs.activeprolearn.com/doku.php?id=mod:magtest:userguide" text:style-name="Internet_20_link" text:visited-style-name="Visited_20_Internet_20_Link">Retour au guide d'utilisation</text:a> - <text:a xlink:type="simple" xlink:href="https://docs.activeprolearn.com/doku.php?id=modmagtest" text:style-name="Internet_20_link" text:visited-style-name="Visited_20_Internet_20_Link">Revenir à l'index du module Magtes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2::02:39</meta:creation-date>
    <dc:creator>Generated</dc:creator>
    <dc:date>2026-09-08T22::02:39</dc:date>
    <dc:language>en-US</dc:language>
    <meta:editing-cycles>1</meta:editing-cycles>
    <meta:editing-duration>PT0S</meta:editing-duration>
    <dc:title>modmagtestusefonctionnalities1</dc:title>
  </office:meta>
</office:document-meta>
</file>