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467be365b3fcd9915aa3bff4a57b4a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magtestusefonctionnalities"/><text:bookmark-start text:name="__RefHeading___mise_en_place_du_magtest_1"/><text:bookmark-start text:name="mise_en_place_du_magtest"/>Mise en place du Magtest<text:bookmark-end text:name="__RefHeading___mise_en_place_du_magtest_1"/><text:bookmark-end text:name="mise_en_place_du_magtest"/></text:h>
      <text:h text:style-name="Heading_20_3" text:outline-level="3"><text:bookmark-start text:name="__RefHeading___creer_des_categories_de_questions_dans_le_magtest_2"/><text:bookmark-start text:name="creer_des_categories_de_questions_dans_le_magtest"/>Créer des catégories de questions dans le Magtest<text:bookmark-end text:name="__RefHeading___creer_des_categories_de_questions_dans_le_magtest_2"/><text:bookmark-end text:name="creer_des_categories_de_questions_dans_le_magtest"/></text:h>
      <text:p text:style-name="Text_20_body">La première étape du magtest est d'ajouter des catégories. Il faut au minimum deux catégories pour vos questions.
Ces catégories sont ensuite alimentées par une suite de questions. </text:p>
      <text:list text:style-name="List_20_1" text:continue-numbering="false">
        <text:list-item>
          <text:p text:style-name="List_20_1_Content_First"> <text:span text:style-name="Strong_20_Emphasis">Nom :</text:span> Nom de la catégorie</text:p>
        </text:list-item>
        <text:list-item>
          <text:p text:style-name="List_20_1_Content"> <text:span text:style-name="Strong_20_Emphasis">Symbole :</text:span> Symbole coloré à choisir dans liste déroulante pour la couleur associée à la catégorie</text:p>
        </text:list-item>
        <text:list-item>
          <text:p text:style-name="List_20_1_Content"> <text:span text:style-name="Strong_20_Emphasis">Description :</text:span> Description de la catégorie</text:p>
        </text:list-item>
        <text:list-item>
          <text:p text:style-name="List_20_1_Content_Last"> <text:span text:style-name="Strong_20_Emphasis">Texte résultat pour cette catégorie: </text:span> Texte qui sera affiché aux utilisateurs suivant leur score aux questions affectés à cette catégorie.</text:p>
        </text:list-item>
      </text:list>
      <text:p text:style-name="Text_20_body">Actions possibles sur les catégories : Modification, suppression, ré ordonnancement.</text:p>
      <text:p text:style-name="Text_20_body">Dans l'exemple ci-dessous, nous avons créé plusieurs catégories qui correspondent à des profils de peau différents. En fonction des réponses aux questions, les apprenants seront placés automatiquement dans l'une des  catégories crées. </text:p>
      <text:p text:style-name="Text_20_body"><draw:frame draw:style-name="mediacenter" draw:name="1" text:anchor-type="paragraph" draw:z-index="1" svg:width="15.875cm" svg:height="10.202442159383cm"><draw:image xlink:href="Pictures/467be365b3fcd9915aa3bff4a57b4a9a.png" xlink:type="simple" xlink:show="embed" xlink:actuate="onLoad"/></draw:frame></text:p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Etienne Roze</text:p>
        </text:list-item>
        <text:list-item>
          <text:p text:style-name="List_20_1_Content"> Valéry Frémaux (valery@activeprolearn.com)- Développements et tests</text:p>
        </text:list-item>
        <text:list-item>
          <text:p text:style-name="List_20_1_Content_Last"> Florence Labord (florence@activeprolearn.com) : Documentation</text:p>
        </text:list-item>
      </text:list>
      <text:p text:style-name="Horizontal_20_Line"/>
      <text:p text:style-name="Text_20_body">
<text:a xlink:type="simple" xlink:href="https://docs.activeprolearn.com/doku.php?id=mod:magtest:userguide" text:style-name="Internet_20_link" text:visited-style-name="Visited_20_Internet_20_Link">Retour au guide d'utilisation</text:a> - <text:a xlink:type="simple" xlink:href="https://docs.activeprolearn.com/doku.php?id=modmagtest" text:style-name="Internet_20_link" text:visited-style-name="Visited_20_Internet_20_Link">Revenir à l'index du module Magtes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7::13:50</meta:creation-date>
    <dc:creator>Generated</dc:creator>
    <dc:date>2026-09-02T17::13:50</dc:date>
    <dc:language>en-US</dc:language>
    <meta:editing-cycles>1</meta:editing-cycles>
    <meta:editing-duration>PT0S</meta:editing-duration>
    <dc:title>modmagtestusefonctionnalities</dc:title>
  </office:meta>
</office:document-meta>
</file>