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1d2c248e7ba4907693382fe632936d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magtest"/><text:bookmark-start text:name="__RefHeading___mod_magtesttest_de_type_magazine_1"/><text:bookmark-start text:name="mod_magtesttest_de_type_magazine"/>Mod Magtest : Test de type magazine<text:bookmark-end text:name="__RefHeading___mod_magtesttest_de_type_magazine_1"/><text:bookmark-end text:name="mod_magtesttest_de_type_magazine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Magtest (Test multipiste - type “Magazine”)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p text:style-name="Text_20_body">Le module Magtest (de “test magazine”, de son inspiration d'origine tiré des tests de la presse mensuelle thématique) propose un test à score multipiste permettant d'obtenir une répartition des participants en catégories. Il est d'un emploi et d'une configuration très simple.</text:p>
      <text:p text:style-name="Text_20_body">Le test de type magazine définit un certain nombre défini de “catégories d'arrivée”, puis des questions auxquelles une réponse est donnée pour chaque catégorie de classement.</text:p>
      <text:p text:style-name="Text_20_body">L'étudiant n'a qu'un seul objectif, répondre aux question, ce qui lui permettra d'obtenir un score pour chacune des catégories de classement. Les informations de sa “catégorie dominante” lui sont signalées à la fin du test, par un affichage mis en évidence.</text:p>
      <text:p text:style-name="Text_20_body">Le test peut être joué une fois ou plusieurs fois selon la configuration. Il est également possible de pondérer chacune des réponses (non affiché à l'étudiant), ayant comme effet de contribuer plus ou moins au score de sa catégorie.</text:p>
      <text:p text:style-name="Text_20_body"><text:span text:style-name="Strong_20_Emphasis">Ex</text:span> : aperçu du Magtest (vue administrateur local). </text:p>
      <text:p text:style-name="Text_20_body"><draw:frame draw:style-name="media" draw:name="1" text:anchor-type="as-char" draw:z-index="1" svg:width="22.489583333333cm" style:rel-width="100%" svg:height="13.164059773124cm" style:rel-height="scale"><draw:image xlink:href="Pictures/1d2c248e7ba4907693382fe632936d7c.png" xlink:type="simple" xlink:show="embed" xlink:actuate="onLoad"/></draw:frame>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mod:magtest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mod:magtest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modmagtest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Préparation</text:p>
          <text:list text:style-name="List_20_1">
            <text:list-item>
              <text:p text:style-name="List_20_1_Content"> Création des catégories</text:p>
            </text:list-item>
            <text:list-item>
              <text:p text:style-name="List_20_1_Content"> Création des questions</text:p>
            </text:list-item>
            <text:list-item>
              <text:p text:style-name="List_20_1_Content"> Alimentation des questions par catégorie</text:p>
            </text:list-item>
          </text:list>
        </text:list-item>
        <text:list-item>
          <text:p text:style-name="List_20_1_Content"> Présentation du test</text:p>
          <text:list text:style-name="List_20_1">
            <text:list-item>
              <text:p text:style-name="List_20_1_Content"> Mode prévisualisation des questions</text:p>
            </text:list-item>
            <text:list-item>
              <text:p text:style-name="List_20_1_Content"> Réponse au test (étudiant)</text:p>
            </text:list-item>
            <text:list-item>
              <text:p text:style-name="List_20_1_Content_Last"> Visionnage de la conclusion</text:p>
            </text:list-item>
          </text:list>
        </text:list-item>
      </text:list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Etienne Roze</text:p>
        </text:list-item>
        <text:list-item>
          <text:p text:style-name="List_20_1_Content_Last"> Valéry Frémaux</text:p>
        </text:list-item>
      </text:list>
      <text:p text:style-name="Horizontal_20_Line"/>
      <text:p text:style-name="Text_20_body">
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7::55:58</meta:creation-date>
    <dc:creator>Generated</dc:creator>
    <dc:date>2026-08-28T17::55:58</dc:date>
    <dc:language>en-US</dc:language>
    <meta:editing-cycles>1</meta:editing-cycles>
    <meta:editing-duration>PT0S</meta:editing-duration>
    <dc:title>modmagtest</dc:title>
  </office:meta>
</office:document-meta>
</file>