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a8c9b4c123cd76aa0752b0bdaa2f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glossary"/><text:bookmark-start text:name="__RefHeading___module_glossaire_1"/><text:bookmark-start text:name="module_glossaire"/>Module Glossaire<text:bookmark-end text:name="__RefHeading___module_glossaire_1"/><text:bookmark-end text:name="module_glossaire"/></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Glossaire</text:p>
        </text:list-item>
        <text:list-item>
          <text:p text:style-name="List_20_1_Content"> <text:span text:style-name="Strong_20_Emphasis">Concept :</text:span> CONTENU</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h text:style-name="Heading_20_3" text:outline-level="3"><text:bookmark-start text:name="__RefHeading___description_du_module_2"/><text:bookmark-start text:name="description_du_module"/>Description du module<text:bookmark-end text:name="__RefHeading___description_du_module_2"/><text:bookmark-end text:name="description_du_module"/></text:h>
      <text:p text:style-name="Text_20_body">La création d'un glossaire permet aux apprenants de consulter des définitions de termes classées alphabétiquement qui seront utiles pour la compréhension du cours.
Cependant, le glossaire peut se référer au site, autrement dit, les articles sont associés au site. Selon le choix pédagogique de l'enseignant, le glossaire peut avoir une fonction collaborative, c'est-à-dire que tous les étudiants peuvent enrichir et alimenter le glossaire.</text:p>
      <text:p text:style-name="Text_20_body"><text:span text:style-name="Strong_20_Emphasis">Ex</text:span>: glossaire contenant des définitions pour comprendre le théorème de Pythagore</text:p>
      <text:p text:style-name="Text_20_body"><draw:frame draw:style-name="media" draw:name="0" text:anchor-type="as-char" draw:z-index="0" svg:width="13.229166666667cm" svg:height="9.5662082818294cm"><draw:image xlink:href="Pictures/12a8c9b4c123cd76aa0752b0bdaa2f74.png" xlink:type="simple" xlink:show="embed" xlink:actuate="onLoad"/></draw:frame></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glossaryinstall" text:style-name="Internet_20_link" text:visited-style-name="Visited_20_Internet_20_Link">Guide d'installation</text:a></text:p>
        </text:list-item>
        <text:list-item>
          <text:p text:style-name="List_20_1_Content"> <text:a xlink:type="simple" xlink:href="https://docs.activeprolearn.com/doku.php?id=modglossaryuse" text:style-name="Internet_20_link" text:visited-style-name="Visited_20_Internet_20_Link">Guide d'utilisation</text:a></text:p>
        </text:list-item>
        <text:list-item>
          <text:p text:style-name="List_20_1_Content_Last"> <text:a xlink:type="simple" xlink:href="https://docs.activeprolearn.com/doku.php?id=modglossarytechnique" text:style-name="Internet_20_link" text:visited-style-name="Visited_20_Internet_20_Link">Guide technique</text:a></text:p>
        </text:list-item>
      </text:list>
      <text:h text:style-name="Heading_20_3" text:outline-level="3"><text:bookmark-start text:name="__RefHeading___formulaire_des_fonctionnalites_4"/><text:bookmark-start text:name="formulaire_des_fonctionnalites"/>Formulaire des Fonctionnalités<text:bookmark-end text:name="__RefHeading___formulaire_des_fonctionnalites_4"/><text:bookmark-end text:name="formulaire_des_fonctionnalites"/></text:h>
      <text:p text:style-name="Text_20_body">2 types de glossaires :</text:p>
      <text:list text:style-name="List_20_1" text:continue-numbering="false">
        <text:list-item>
          <text:p text:style-name="List_20_1_Content_First"> Glossaire principal</text:p>
        </text:list-item>
        <text:list-item>
          <text:p text:style-name="List_20_1_Content_Last"> Glossaire secondaire</text:p>
        </text:list-item>
      </text:list>
      <text:p text:style-name="Text_20_body"><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16:46</meta:creation-date>
    <dc:creator>Generated</dc:creator>
    <dc:date>2026-09-03T08::16:46</dc:date>
    <dc:language>en-US</dc:language>
    <meta:editing-cycles>1</meta:editing-cycles>
    <meta:editing-duration>PT0S</meta:editing-duration>
    <dc:title>modglossary</dc:title>
  </office:meta>
</office:document-meta>
</file>