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d06f55db5d5598a4800fa28cb2f7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ileusepicture"/><text:bookmark-start text:name="__RefHeading___publier_une_image_1"/><text:bookmark-start text:name="publier_une_image"/>Publier une image<text:bookmark-end text:name="__RefHeading___publier_une_image_1"/><text:bookmark-end text:name="publier_une_image"/></text:h>
      <text:p text:style-name="Text_20_body"><text:span text:style-name="Strong_20_Emphasis">Activer le mode édition, Ajouter une ressource &gt; fichier</text:span></text:p>
      <text:p text:style-name="Text_20_body">Ajouter l'image par glisser/déposer ou par l'option “Parcourir…”</text:p>
      <text:p text:style-name="Text_20_body"><draw:frame draw:style-name="media" draw:name="0" text:anchor-type="as-char" draw:z-index="0" svg:width="13.229166666667cm" svg:height="8.1556773560209cm"><draw:image xlink:href="Pictures/d5d06f55db5d5598a4800fa28cb2f70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42:29</meta:creation-date>
    <dc:creator>Generated</dc:creator>
    <dc:date>2026-09-02T15::42:29</dc:date>
    <dc:language>en-US</dc:language>
    <meta:editing-cycles>1</meta:editing-cycles>
    <meta:editing-duration>PT0S</meta:editing-duration>
    <dc:title>modfileusepicture</dc:title>
  </office:meta>
</office:document-meta>
</file>