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e52412c19e740c66feaba15fbe70c90.png"/>
  <manifest:file-entry manifest:media-type="image/png" manifest:full-path="Pictures/14918885ebd4ef7681d43d2fc82f8559.png"/>
  <manifest:file-entry manifest:media-type="image/png" manifest:full-path="Pictures/d2a3ddacd1fccf04e4971220f4d884b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odepageuse"/><text:bookmark-start text:name="__RefHeading___guide_d_utilisation_1"/><text:bookmark-start text:name="guide_d_utilisation"/>Guide d'utilisation<text:bookmark-end text:name="__RefHeading___guide_d_utilisation_1"/><text:bookmark-end text:name="guide_d_utilisation"/></text:h>
      <text:h text:style-name="Heading_20_3" text:outline-level="3"><text:bookmark-start text:name="__RefHeading___rendu_2"/><text:bookmark-start text:name="rendu"/>Rendu<text:bookmark-end text:name="__RefHeading___rendu_2"/><text:bookmark-end text:name="rendu"/></text:h>
      <text:p text:style-name="Text_20_body"><draw:frame draw:style-name="media" draw:name="0" text:anchor-type="as-char" draw:z-index="0" svg:width="18.520833333333cm" style:rel-width="100%" svg:height="2.4681067172264cm" style:rel-height="scale"><draw:image xlink:href="Pictures/9e52412c19e740c66feaba15fbe70c90.png" xlink:type="simple" xlink:show="embed" xlink:actuate="onLoad"/></draw:frame></text:p>
      <text:p text:style-name="Text_20_body">Les liens du menu paginé permettent de diriger les utilisateurs vers d'autres pages.</text:p>
      <text:h text:style-name="Heading_20_3" text:outline-level="3"><text:bookmark-start text:name="__RefHeading___ajouter_des_liens_vers_des_pages_3"/><text:bookmark-start text:name="ajouter_des_liens_vers_des_pages"/>Ajouter des liens vers des pages<text:bookmark-end text:name="__RefHeading___ajouter_des_liens_vers_des_pages_3"/><text:bookmark-end text:name="ajouter_des_liens_vers_des_pages"/></text:h>
      <text:p text:style-name="Text_20_body"><draw:frame draw:style-name="media" draw:name="1" text:anchor-type="as-char" draw:z-index="1" svg:width="7.9375cm" style:rel-width="100%" svg:height="4.0115269461078cm" style:rel-height="scale"><draw:image xlink:href="Pictures/14918885ebd4ef7681d43d2fc82f8559.png" xlink:type="simple" xlink:show="embed" xlink:actuate="onLoad"/></draw:frame></text:p>
      <text:p text:style-name="Text_20_body">L'ajout de lien se fait simplement (cf. Image ci-dessous). Il vous suffit d'ajouter le nom des liens (ici, Page1, Page2, Page3 par exemple) ainsi que le lien URL de la page correspondante. </text:p>
      <text:h text:style-name="Heading_20_3" text:outline-level="3"><text:bookmark-start text:name="__RefHeading___ajouter_des_liens_vers_des_modules_existants_4"/><text:bookmark-start text:name="ajouter_des_liens_vers_des_modules_existants"/>Ajouter des liens vers des modules existants<text:bookmark-end text:name="__RefHeading___ajouter_des_liens_vers_des_modules_existants_4"/><text:bookmark-end text:name="ajouter_des_liens_vers_des_modules_existants"/></text:h>
      <text:p text:style-name="Text_20_body"><draw:frame draw:style-name="media" draw:name="2" text:anchor-type="as-char" draw:z-index="2" svg:width="13.229166666667cm" svg:height="6.1986963572854cm"><draw:image xlink:href="Pictures/d2a3ddacd1fccf04e4971220f4d884bf.png" xlink:type="simple" xlink:show="embed" xlink:actuate="onLoad"/></draw:frame></text:p>
      <text:p text:style-name="Text_20_body">Le menu de cours paginé permet aussi, grâce à sa simplicité, d'ajouter des liens vers des modules existants. Pour cela, il est nécessaire d'inscrire, dans un premier temps, le nom du lien et dans un second temps, de sélectionner un module vers lequel on souhaite diriger l'apprenant. </text:p>
      <text:p text:style-name="Text_20_body"><text:a xlink:type="simple" xlink:href="https://docs.activeprolearn.com/doku.php?id=modpagemenu" text:style-name="Internet_20_link" text:visited-style-name="Visited_20_Internet_20_Link">Retour à l'index du modul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3T10::17:53</meta:creation-date>
    <dc:creator>Generated</dc:creator>
    <dc:date>2026-09-03T10::17:53</dc:date>
    <dc:language>en-US</dc:language>
    <meta:editing-cycles>1</meta:editing-cycles>
    <meta:editing-duration>PT0S</meta:editing-duration>
    <dc:title>modepageuse</dc:title>
  </office:meta>
</office:document-meta>
</file>