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8b215c570697d1c46053ea48d189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chat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draw:frame draw:style-name="media" draw:name="0" text:anchor-type="as-char" draw:z-index="0" svg:width="13.229166666667cm" svg:height="16.320338283828cm"><draw:image xlink:href="Pictures/0e8b215c570697d1c46053ea48d189fe.png" xlink:type="simple" xlink:show="embed" xlink:actuate="onLoad"/></draw:frame></text:p>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p text:style-name="Text_20_body">1. C'est le nom qui figurera dans le cours.</text:p>
      <text:p text:style-name="Text_20_body">2. Il s'agit de la description du module. </text:p>
      <text:p text:style-name="Text_20_body">3. SI vous activer cette option, la description du cours sera affiché dans le cours.</text:p>
      <text:h text:style-name="Heading_20_4" text:outline-level="4"><text:bookmark-start text:name="__RefHeading___sessions_de_chat_4"/><text:bookmark-start text:name="sessions_de_chat"/>Sessions de Chat<text:bookmark-end text:name="__RefHeading___sessions_de_chat_4"/><text:bookmark-end text:name="sessions_de_chat"/></text:h>
      <text:p text:style-name="Text_20_body">4. Vous sélectionnez ici la date de la session à venir.</text:p>
      <text:p text:style-name="Text_20_body">5. Le module Chat que vous avez ajouté peut avoir une date et une horaire précise que vous sélectionnez dans le paramètre 4. Soit le module est publié uniquement à la date spécifiée, soit les horaires sont répétées chaque jour à la même heure ou chaque semaine à la même heure</text:p>
      <text:p text:style-name="Text_20_body">6. Vous pouvez déterminer sous combien de jours les sessions sont visibles par les utilisateurs. </text:p>
      <text:p text:style-name="Text_20_body">7. Ce paramètre permet de définir la visibilité ou non des sessions de chat.</text:p>
      <text:h text:style-name="Heading_20_4" text:outline-level="4"><text:bookmark-start text:name="__RefHeading___objectifs_5"/><text:bookmark-start text:name="objectifs"/>Objectifs<text:bookmark-end text:name="__RefHeading___objectifs_5"/><text:bookmark-end text:name="objectifs"/></text:h>
      <text:p text:style-name="Text_20_body">8. Si vous cochez la case “Evaluation”, le module sera soumis à une évaluation. </text:p>
      <text:h text:style-name="Heading_20_4" text:outline-level="4"><text:bookmark-start text:name="__RefHeading___reglages_courant_6"/><text:bookmark-start text:name="reglages_courant"/>Réglages courant<text:bookmark-end text:name="__RefHeading___reglages_courant_6"/><text:bookmark-end text:name="reglages_courant"/></text:h>
      <text:p text:style-name="Text_20_body">9. Cette option vous permet d'afficher ou cacher l'activité, autrement dit la rendre visible ou cachée aux apprenants.</text:p>
      <text:p text:style-name="Text_20_body">10. C'est l'identifiant de l'activité.</text:p>
      <text:p text:style-name="Text_20_body">11.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text:p>
      <text:p text:style-name="Text_20_body">12. Le groupement que vous choisissez dans cette option sera celui affecté au module chat. Un groupement est constitué de plusieurs groupes. Vous pouvez ensuite définir le mode de groupe dans le paramètre 11. </text:p>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p text:style-name="Text_20_body">13. L'activité peut être accessible en fonction d'une date précise, d'une note obtenue (à une autre activité, par exemple), d'un profil d'utilisateur ou un jeu de restriction imbriquées.</text:p>
      <text:p text:style-name="Text_20_body"><text:a xlink:type="simple" xlink:href="https://docs.activeprolearn.com/doku.php?id=modchat"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10:58</meta:creation-date>
    <dc:creator>Generated</dc:creator>
    <dc:date>2026-09-03T10::10:58</dc:date>
    <dc:language>en-US</dc:language>
    <meta:editing-cycles>1</meta:editing-cycles>
    <meta:editing-duration>PT0S</meta:editing-duration>
    <dc:title>modchatuse</dc:title>
  </office:meta>
</office:document-meta>
</file>