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6f4f85bc7feca1f238f14392856171.png"/>
  <manifest:file-entry manifest:media-type="image/png" manifest:full-path="Pictures/53357a0467cf6b3db58b993bee2e0b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chat"/><text:bookmark-start text:name="__RefHeading___module_chat_1"/><text:bookmark-start text:name="module_chat"/>Module Chat<text:bookmark-end text:name="__RefHeading___module_chat_1"/><text:bookmark-end text:name="module_chat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Chat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Le module chat permet une discussion instantanée entre plusieurs utilisateurs connectés en même temps. Tout utilisateur de la plateforme peut envoyer un message personnalisé au destinataire de son choix. </text:p>
      <text:p text:style-name="Text_20_body"><draw:frame draw:style-name="media" draw:name="0" text:anchor-type="as-char" draw:z-index="0" svg:width="13.229166666667cm" svg:height="1.726481783578cm"><draw:image xlink:href="Pictures/856f4f85bc7feca1f238f14392856171.png" xlink:type="simple" xlink:show="embed" xlink:actuate="onLoad"/></draw:frame></text:p>
      <text:p text:style-name="Text_20_body"><draw:frame draw:style-name="media" draw:name="1" text:anchor-type="as-char" draw:z-index="1" svg:width="13.229166666667cm" svg:height="1.9635924521488cm"><draw:image xlink:href="Pictures/53357a0467cf6b3db58b993bee2e0b3b.png" xlink:type="simple" xlink:show="embed" xlink:actuate="onLoad"/></draw:frame></text:p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astListParagraph_List_20_1_Content_First"> Discuter en direct avec les autres participants</text:p>
        </text:list-item>
      </text:list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chat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chat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chattechnique" text:style-name="Internet_20_link" text:visited-style-name="Visited_20_Internet_20_Link">Guide technique</text:a></text:p>
        </text:list-item>
      </text:list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35:21</meta:creation-date>
    <dc:creator>Generated</dc:creator>
    <dc:date>2026-09-02T15::35:21</dc:date>
    <dc:language>en-US</dc:language>
    <meta:editing-cycles>1</meta:editing-cycles>
    <meta:editing-duration>PT0S</meta:editing-duration>
    <dc:title>modchat</dc:title>
  </office:meta>
</office:document-meta>
</file>