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3feb578f17766fb050cb7eb6a97f953.png"/>
  <manifest:file-entry manifest:media-type="image/png" manifest:full-path="Pictures/c1af7566efc5a443fae2c223dd753e5c.png"/>
  <manifest:file-entry manifest:media-type="image/png" manifest:full-path="Pictures/619ced57134bac3752de0cda6b89fa0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wowslider:userguide"/><text:bookmark-start text:name="__RefHeading___module_wowsliderguide_d_utilisation_1"/><text:bookmark-start text:name="module_wowsliderguide_d_utilisation"/>Module Wowslider : Guide d'utilisation<text:bookmark-end text:name="__RefHeading___module_wowsliderguide_d_utilisation_1"/><text:bookmark-end text:name="module_wowsliderguide_d_utilisation"/></text:h>
      <text:h text:style-name="Heading_20_3" text:outline-level="3"><text:bookmark-start text:name="__RefHeading___problematique_adressee_2"/><text:bookmark-start text:name="problematique_adressee"/>Problématique adressée<text:bookmark-end text:name="__RefHeading___problematique_adressee_2"/><text:bookmark-end text:name="problematique_adressee"/></text:h>
      <text:p text:style-name="Text_20_body">Il n'existe pas dans Moodle  d'outil de “slideshows” intégré. Cela nécessite des opérations de copie/collage de code d'embed, avec des risques potentiels de non fonctionnement des pages Moodle à cause de collision de scripts.</text:p>
      <text:p text:style-name="Text_20_body">Exemples de slides en 816px X 560px</text:p>
      <table:table table:style-name="Table">
        <table:table-column/>
        <table:table-column/>
        <table:table-column/>
        <table:table-row>
          <table:table-cell office:value-type="string" table:style-name="tablecell">
            <text:p text:style-name="tablealignleft"><draw:frame draw:style-name="media" draw:name="1" text:anchor-type="as-char" draw:z-index="1" svg:width="6.6145833333333cm" style:rel-width="100%" svg:height="4.5718443627451cm" style:rel-height="scale"><draw:image xlink:href="Pictures/d3feb578f17766fb050cb7eb6a97f953.png" xlink:type="simple" xlink:show="embed" xlink:actuate="onLoad"/></draw:frame> </text:p>
          </table:table-cell>
          <table:table-cell office:value-type="string" table:style-name="tablecell">
            <text:p text:style-name="tablealignleft"><draw:frame draw:style-name="media" draw:name="2" text:anchor-type="as-char" draw:z-index="2" svg:width="6.6145833333333cm" style:rel-width="100%" svg:height="4.5718443627451cm" style:rel-height="scale"><draw:image xlink:href="Pictures/c1af7566efc5a443fae2c223dd753e5c.png" xlink:type="simple" xlink:show="embed" xlink:actuate="onLoad"/></draw:frame></text:p>
          </table:table-cell>
          <table:table-cell office:value-type="string" table:style-name="tablecell">
            <text:p text:style-name="tablealignleft"><draw:frame draw:style-name="mediaright" draw:name="3" text:anchor-type="paragraph" draw:z-index="3" svg:width="6.6145833333333cm" style:rel-width="100%" svg:height="4.5718443627451cm" style:rel-height="scale"><draw:image xlink:href="Pictures/619ced57134bac3752de0cda6b89fa0b.png" xlink:type="simple" xlink:show="embed" xlink:actuate="onLoad"/></draw:frame></text:p>
          </table:table-cell>
        </table:table-row>
      </table:table>
      <text:h text:style-name="Heading_20_3" text:outline-level="3"><text:bookmark-start text:name="__RefHeading___parametrage_de_l_activite_3"/><text:bookmark-start text:name="parametrage_de_l_activite"/>Paramétrage de l'activité<text:bookmark-end text:name="__RefHeading___parametrage_de_l_activite_3"/><text:bookmark-end text:name="parametrage_de_l_activite"/></text:h>
      <text:h text:style-name="Heading_20_4" text:outline-level="4"><text:bookmark-start text:name="__RefHeading___parametres_generaux_4"/><text:bookmark-start text:name="parametres_generaux"/>Paramètres généraux<text:bookmark-end text:name="__RefHeading___parametres_generaux_4"/><text:bookmark-end text:name="parametres_generaux"/></text:h>
      <text:list text:style-name="List_20_1" text:continue-numbering="false">
        <text:list-item>
          <text:p text:style-name="List_20_1_Content_First"> Nom : Ajouter ici le nom que vous souhaitez donner à l'activité.</text:p>
        </text:list-item>
        <text:list-item>
          <text:p text:style-name="List_20_1_Content"> Vous pouvez ajouter la description de l'activité</text:p>
        </text:list-item>
        <text:list-item>
          <text:p text:style-name="List_20_1_Content"> Si vous cochez cette case, la description en 2. apparaîtra dans le cours. </text:p>
        </text:list-item>
        <text:list-item>
          <text:p text:style-name="List_20_1_Content"> Les slides peuvent être déposés par glisser/déposer ou par l'option “Parcourir …”. </text:p>
        </text:list-item>
        <text:list-item>
          <text:p text:style-name="List_20_1_Content"> Il s'agit de la largeur des slides.</text:p>
        </text:list-item>
        <text:list-item>
          <text:p text:style-name="List_20_1_Content"> Il s'agit de la hauteur des slides.</text:p>
        </text:list-item>
        <text:list-item>
          <text:p text:style-name="List_20_1_Content"> Choix de l'effet entre les slides.</text:p>
        </text:list-item>
        <text:list-item>
          <text:p text:style-name="List_20_1_Content_Last"> L'apparence concerne l'aspect du bouton d'activation de déclenchement des slides. </text:p>
        </text:list-item>
      </text:list>
      <text:h text:style-name="Heading_20_4" text:outline-level="4"><text:bookmark-start text:name="__RefHeading___comportement_5"/><text:bookmark-start text:name="comportement"/>Comportement<text:bookmark-end text:name="__RefHeading___comportement_5"/><text:bookmark-end text:name="comportement"/></text:h>
      <text:list text:style-name="List_20_1" text:continue-numbering="false">
        <text:list-item>
          <text:p text:style-name="List_20_1_Content_First"> La durée est le temps d'affichage de chaque slide. </text:p>
        </text:list-item>
        <text:list-item>
          <text:p text:style-name="List_20_1_Content_Last"> Le délai concerne le temps entre chaque slide. </text:p>
        </text:list-item>
      </text:list>
      <text:p text:style-name="Text_20_body"><text:span text:style-name="Strong_20_Emphasis">Différentes options d'affichage des slides : </text:span></text:p>
      <text:list text:style-name="List_20_1" text:continue-numbering="false">
        <text:list-item>
          <text:p text:style-name="List_20_1_Content_First">Défilement auto : Si vous cochez cette case, les slides défileront automatiquement.</text:p>
        </text:list-item>
        <text:list-item>
          <text:p text:style-name="List_20_1_Content">Lecture auto des vidéos : Les vidéos seront déclenchées automatiquement. </text:p>
        </text:list-item>
        <text:list-item>
          <text:p text:style-name="List_20_1_Content">Arrêt sur survol : L'arrêt sur survol concerne l'affichage de l'image sur laquelle vous mettez le curseur. </text:p>
        </text:list-item>
        <text:list-item>
          <text:p text:style-name="List_20_1_Content">Boucle : Les slides défilent en boucle.</text:p>
        </text:list-item>
        <text:list-item>
          <text:p text:style-name="List_20_1_Content">Vignettes : Les images sont affichées en vignettes.</text:p>
        </text:list-item>
        <text:list-item>
          <text:p text:style-name="List_20_1_Content">Titres : Affichage des titres</text:p>
        </text:list-item>
        <text:list-item>
          <text:p text:style-name="List_20_1_Content_Last">Plein écran : Si vous cochez cette case, les slides s'afficheront en plein écran. </text:p>
        </text:list-item>
      </text:list>
      <text:p text:style-name="Text_20_body">Cette option vous permet d'afficher ou cacher l'activité, autrement dit la rendre visible ou cachée aux apprenants. </text:p>
      <text:p text:style-name="Text_20_body">C'est l'identifiant de l'activité. </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L'activité peut être accessible en fonction d'une date précise, d'une note obtenue (à une autre activité, par exemple), d'un profil d'utilisateur, d'un groupe d'un groupement ou d'un jeu de restriction imbriquées. </text:p>
      <text:p text:style-name="Horizontal_20_Line"/>
      <text:p text:style-name="Text_20_body"><text:a xlink:type="simple" xlink:href="https://docs.activeprolearn.com/doku.php?id=mod:wowslider" text:style-name="Internet_20_link" text:visited-style-name="Visited_20_Internet_20_Link">Retour à l'index du modul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09</meta:creation-date>
    <dc:creator>Generated</dc:creator>
    <dc:date>2026-08-28T22::00:09</dc:date>
    <dc:language>en-US</dc:language>
    <meta:editing-cycles>1</meta:editing-cycles>
    <meta:editing-duration>PT0S</meta:editing-duration>
    <dc:title>mod:wowslider:userguide</dc:title>
  </office:meta>
</office:document-meta>
</file>