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8f19df4bd860098db42a42c24f3d6782.png"/>
  <manifest:file-entry manifest:media-type="image/png" manifest:full-path="Pictures/db04e128ec100ed7eab437e7a640ca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7e2bd221f5143e7715555109eed53235.png" xlink:type="simple" xlink:show="embed" xlink:actuate="onLoad"/></draw:frame></text:p>
      <text:h text:style-name="Heading_20_2" text:outline-level="2"><text:bookmark text:name="mod:sharedresource:userguide:searchinstance"/><text:bookmark-start text:name="__RefHeading___librairie_mutualiseeguide_d_utilisation_1"/><text:bookmark-start text:name="librairie_mutualiseeguide_d_utilisation"/>Librairie mutualisée : Guide d'utilisation<text:bookmark-end text:name="__RefHeading___librairie_mutualiseeguide_d_utilisation_1"/><text:bookmark-end text:name="librairie_mutualiseeguide_d_utilisation"/></text:h>
      <text:h text:style-name="Heading_20_3" text:outline-level="3"><text:bookmark-start text:name="__RefHeading___ajouter_une_ressource_mutualisee_existante_dans_un_cours_2"/><text:bookmark-start text:name="ajouter_une_ressource_mutualisee_existante_dans_un_cours"/>Ajouter une ressource mutualisée existante dans un cours<text:bookmark-end text:name="__RefHeading___ajouter_une_ressource_mutualisee_existante_dans_un_cours_2"/><text:bookmark-end text:name="ajouter_une_ressource_mutualisee_existante_dans_un_cours"/></text:h>
      <text:p text:style-name="Text_20_body"> L'opération est en général menée par un enseignant en train de constituer son contenu de cours. </text:p>
      <text:p text:style-name="Text_20_body">L'invocation de la librairie mutualisée à partir d'un cours conserve l'information du cours de provenance. </text:p>
      <text:p text:style-name="Text_20_body">De ce fait, les outils d'intégration directe des résultats de recherche dans le cours d'origine sont activés et permettent une intégration plus facile de la ressource, selon son type et les modalités possibles.</text:p>
      <text:p text:style-name="Text_20_body"><text:span text:style-name="Strong_20_Emphasis">Le scénario d'usage est :</text:span></text:p>
      <text:list text:style-name="Numbering_20_1" text:continue-numbering="false">
        <text:list-item>
          <text:p text:style-name="Numbering_20_1_Content_First">     Accès à la librairie à partir de son cours</text:p>
        </text:list-item>
        <text:list-item>
          <text:p text:style-name="Numbering_20_1_Content">     Exécution d'une recherche multicritère</text:p>
        </text:list-item>
        <text:list-item>
          <text:p text:style-name="Numbering_20_1_Content">     Sélection d'un résultat pour intégration, en choisissant l'outil d'intégration approprié.</text:p>
        </text:list-item>
        <text:list-item>
          <text:p text:style-name="Numbering_20_1_Content_Last">     Retour au cours.</text:p>
        </text:list-item>
      </text:list>
      <text:p text:style-name="Text_20_body"><draw:frame draw:style-name="mediacenter" draw:name="1" text:anchor-type="paragraph" draw:z-index="1" svg:width="17.197916666667cm" style:rel-width="100%" svg:height="4.458159417106cm" style:rel-height="scale"><draw:image xlink:href="Pictures/8f19df4bd860098db42a42c24f3d6782.png" xlink:type="simple" xlink:show="embed" xlink:actuate="onLoad"/></draw:frame></text:p>
      <text:h text:style-name="Heading_20_4" text:outline-level="4"><text:bookmark-start text:name="__RefHeading___exemple_de_rendu_dans_le_cours_d_une_ressource_mutualisee_3"/><text:bookmark-start text:name="exemple_de_rendu_dans_le_cours_d_une_ressource_mutualisee"/>Exemple de rendu dans le cours d'une ressource mutualisée :<text:bookmark-end text:name="__RefHeading___exemple_de_rendu_dans_le_cours_d_une_ressource_mutualisee_3"/><text:bookmark-end text:name="exemple_de_rendu_dans_le_cours_d_une_ressource_mutualisee"/></text:h>
      <text:p text:style-name="Text_20_body"><draw:frame draw:style-name="mediacenter" draw:name="2" text:anchor-type="paragraph" draw:z-index="2" svg:width="17.197916666667cm" style:rel-width="100%" svg:height="1.6613698690729cm" style:rel-height="scale"><draw:image xlink:href="Pictures/db04e128ec100ed7eab437e7a640ca37.png" xlink:type="simple" xlink:show="embed" xlink:actuate="onLoad"/></draw:frame></text:p>
      <text:p text:style-name="Horizontal_20_Line"/>
      <text:p text:style-name="Text_20_body"><text:a xlink:type="simple" xlink:href="https://docs.activeprolearn.com/doku.php?id=mod:sharedresource:userguide" text:style-name="Internet_20_link" text:visited-style-name="Visited_20_Internet_20_Link">Retour index du guide d'utilisation Sharedresource (ressources mutualisés)</text:a> - <text:a xlink:type="simple" xlink:href="https://docs.activeprolearn.com/doku.php?id=plugins" text:style-name="Internet_20_link" text:visited-style-name="Visited_20_Internet_20_Link">Revenir à l'index des plugins</text:a> -  - <text:a xlink:type="simple" xlink:href="https://docs.activeprolearn.com/doku.php?id=start" text:style-name="Internet_20_link" text:visited-style-name="Visited_20_Internet_20_Link">Revenir au catalogue</text:a> Ou <text:a xlink:type="simple" xlink:href="https://docs.activeprolearn.com/doku.php?id=pluginsets" text:style-name="Internet_20_link" text:visited-style-name="Visited_20_Internet_20_Link">Index par sous-ensemb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14:35</meta:creation-date>
    <dc:creator>Generated</dc:creator>
    <dc:date>2026-08-28T23::14:35</dc:date>
    <dc:language>en-US</dc:language>
    <meta:editing-cycles>1</meta:editing-cycles>
    <meta:editing-duration>PT0S</meta:editing-duration>
    <dc:title>mod:sharedresource:userguide:searchinstance</dc:title>
  </office:meta>
</office:document-meta>
</file>