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svg+xml" manifest:full-path="Pictures/e06de6ef5776043e56e856ebe5c29270.svg"/>
  <manifest:file-entry manifest:media-type="image/png" manifest:full-path="Pictures/c89199b8cfff4a0369baa016f5b03c26.png"/>
  <manifest:file-entry manifest:media-type="image/png" manifest:full-path="Pictures/c5a33dc57d1c7ef5c0b9344da707f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mod:sharedresource:userguide:addinstance"/><text:bookmark-start text:name="__RefHeading___librairie_mutualiseeguide_d_utilisationajout_d_une_nouvelle_ressource_a_la_librairie_1"/><text:bookmark-start text:name="librairie_mutualiseeguide_d_utilisationajout_d_une_nouvelle_ressource_a_la_librairie"/>Librairie mutualisée : Guide d'utilisation :Ajout d'une nouvelle ressource à la librairie<text:bookmark-end text:name="__RefHeading___librairie_mutualiseeguide_d_utilisationajout_d_une_nouvelle_ressource_a_la_librairie_1"/><text:bookmark-end text:name="librairie_mutualiseeguide_d_utilisationajout_d_une_nouvelle_ressource_a_la_librairie"/></text:h>
      <text:h text:style-name="Heading_20_3" text:outline-level="3"><text:bookmark-start text:name="__RefHeading___acces_2"/><text:bookmark-start text:name="acces"/>Accès<text:bookmark-end text:name="__RefHeading___acces_2"/><text:bookmark-end text:name="acces"/></text:h>
      <text:list text:style-name="List_20_1" text:continue-numbering="false">
        <text:list-item>
          <text:p text:style-name="List_20_1_Content_First"> Depuis la librairie, suivez le lien “Ajouter une ressource” en haut de la librairie. Il s'agit là d'un ajout unitaire. Pour un ajout massif il conviendra d'utiliser le lien “Importer massivement”.</text:p>
        </text:list-item>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Nota cet accès sans passer par un cours sera en dépendance de la capacité “hascapability somewhere”</text:p>
      <text:list text:style-name="List_20_1" text:continue-numbering="false">
        <text:list-item>
          <text:p text:style-name="LastListParagraph_List_20_1_Content_First"> Depuis un cours, via le bloc “Ressources mutualisées”, suivez le lien “Mutualiser les ressources du cours”</text:p>
        </text:list-item>
      </text:list>
      <text:h text:style-name="Heading_20_3" text:outline-level="3"><text:bookmark-start text:name="__RefHeading___ajout_d_une_nouvelle_ressource_a_la_librairiedocumentaliste_3"/><text:bookmark-start text:name="ajout_d_une_nouvelle_ressource_a_la_librairiedocumentaliste"/>Ajout d'une nouvelle ressource à la librairie : documentaliste<text:bookmark-end text:name="__RefHeading___ajout_d_une_nouvelle_ressource_a_la_librairiedocumentaliste_3"/><text:bookmark-end text:name="ajout_d_une_nouvelle_ressource_a_la_librairiedocumentaliste"/></text:h>
      <text:p text:style-name="Text_20_body">L'opération d'ajout (unitaire) d'une ressource dans le fonds documentaire se fait en trois actes <text:span text:style-name="Strong_20_Emphasis">à partir du cours :</text:span></text:p>
      <text:list text:style-name="List_20_1" text:continue-numbering="false">
        <text:list-item>
          <text:p text:style-name="List_20_1_Content_First"> Téléchargement / constitution de la ressource</text:p>
        </text:list-item>
        <text:list-item>
          <text:p text:style-name="List_20_1_Content"> Renseignement de la ressource</text:p>
        </text:list-item>
        <text:list-item>
          <text:p text:style-name="List_20_1_Content_Last"> Enregistrement définitif et validation</text:p>
        </text:list-item>
      </text:list>
      <text:p text:style-name="Text_20_body">L'opération d'ajout (unitaire) d'une ressource dans le fonds documentaire se fait en deux étapes <text:span text:style-name="Strong_20_Emphasis">à partir d'un contexte hors cours, via par exemple un contexte système sur la page tableau de bord :</text:span></text:p>
      <text:h text:style-name="Heading_20_4" text:outline-level="4"><text:bookmark-start text:name="__RefHeading___details_du_formulaire_4"/><text:bookmark-start text:name="details_du_formulaire"/>Détails du formulaire<text:bookmark-end text:name="__RefHeading___details_du_formulaire_4"/><text:bookmark-end text:name="details_du_formulaire"/></text:h>
      <text:list text:style-name="List_20_1" text:continue-numbering="false">
        <text:list-item>
          <text:p text:style-name="List_20_1_Content_First"> <text:span text:style-name="Strong_20_Emphasis">Nom :</text:span> Nom de la ressource, qui sera repris dans les métadonnées</text:p>
        </text:list-item>
        <text:list-item>
          <text:p text:style-name="List_20_1_Content"> <text:span text:style-name="Strong_20_Emphasis">Description :</text:span> Description de la ressource, qui seront reprises dans les métadonnées</text:p>
        </text:list-item>
        <text:list-item>
          <text:p text:style-name="List_20_1_Content"> <text:span text:style-name="Strong_20_Emphasis">Niveau de partage :</text:span> Pour ne donner accès à la ressource qu'aux personnes ayant des droits sur la catégorie de cours désignée</text:p>
        </text:list-item>
        <text:list-item>
          <text:p text:style-name="List_20_1_Content"> <text:span text:style-name="Strong_20_Emphasis">URL de la ressource mutualisée :</text:span> Lien vers la ressource , uniquement si c'est une ressource type lien, sinon laisser vide</text:p>
        </text:list-item>
        <text:list-item>
          <text:p text:style-name="List_20_1_Content"> <text:span text:style-name="Strong_20_Emphasis">Fichier :</text:span> Choisissez une ressource</text:p>
        </text:list-item>
        <text:list-item>
          <text:p text:style-name="List_20_1_Content"> <text:span text:style-name="Strong_20_Emphasis">Vignette :</text:span> Illustration personnalisée de la vignette</text:p>
        </text:list-item>
        <text:list-item>
          <text:p text:style-name="List_20_1_Content"> C<text:span text:style-name="Strong_20_Emphasis">ase à cocher “Supprimer la vignette” :</text:span> Utile uniquement si une vignette à déjà été déposée pour la supprimer et revenir dans le formulaire pour en déposer une autre.</text:p>
        </text:list-item>
        <text:list-item>
          <text:p text:style-name="List_20_1_Content_Last"> cliquer sur “<text:span text:style-name="Strong_20_Emphasis">Etape suivante</text:span>” pour passer au formulaire des métadonnées.</text:p>
        </text:list-item>
      </text:list>
      <text:p text:style-name="Text_20_body"><draw:frame draw:style-name="mediacenter" draw:name="2" text:anchor-type="paragraph" draw:z-index="2" svg:width="21.166666666667cm" style:rel-width="100%" svg:height="13.068271396396cm" style:rel-height="scale"><draw:image xlink:href="Pictures/c89199b8cfff4a0369baa016f5b03c26.png" xlink:type="simple" xlink:show="embed" xlink:actuate="onLoad"/></draw:frame></text:p>
      <text:h text:style-name="Heading_20_4" text:outline-level="4"><text:bookmark-start text:name="__RefHeading___formulaire_de_metadonnees_5"/><text:bookmark-start text:name="formulaire_de_metadonnees"/>Formulaire de métadonnées<text:bookmark-end text:name="__RefHeading___formulaire_de_metadonnees_5"/><text:bookmark-end text:name="formulaire_de_metadonnees"/></text:h>
      <text:p text:style-name="Text_20_body">le formulaire à renseigner est fonction des différents éléments que vous avez autorisé en administration centrale à renseigner pour le(la) documentaliste et les enseignants/formateurs.</text:p>
      <text:p text:style-name="Text_20_body">En voici un exemple :</text:p>
      <text:p text:style-name="Text_20_body"><draw:frame draw:style-name="mediacenter" draw:name="3" text:anchor-type="paragraph" draw:z-index="3" svg:width="21.166666666667cm" style:rel-width="100%" svg:height="8.2392178362573cm" style:rel-height="scale"><draw:image xlink:href="Pictures/c5a33dc57d1c7ef5c0b9344da707f1c1.png" xlink:type="simple" xlink:show="embed" xlink:actuate="onLoad"/></draw:frame></text:p>
      <text:p text:style-name="Horizontal_20_Line"/>
      <text:p text:style-name="Text_20_body"><text:a xlink:type="simple" xlink:href="https://docs.activeprolearn.com/doku.php?id=mod:sharedresource:userguide" text:style-name="Internet_20_link" text:visited-style-name="Visited_20_Internet_20_Link">Retour index du guide d'utilisation Sharedresource (ressources mutualisés) </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Ou <text:a xlink:type="simple" xlink:href="https://docs.activeprolearn.com/doku.php?id=pluginsets" text:style-name="Internet_20_link" text:visited-style-name="Visited_20_Internet_20_Link">Index par sous-ensemble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7::51:59</meta:creation-date>
    <dc:creator>Generated</dc:creator>
    <dc:date>2026-08-30T07::51:59</dc:date>
    <dc:language>en-US</dc:language>
    <meta:editing-cycles>1</meta:editing-cycles>
    <meta:editing-duration>PT0S</meta:editing-duration>
    <dc:title>mod:sharedresource:userguide:addinstance</dc:title>
  </office:meta>
</office:document-meta>
</file>