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169243892801f83f5a60371c6882d4.png"/>
  <manifest:file-entry manifest:media-type="image/png" manifest:full-path="Pictures/266ac7a8a5df7cb49d3535e70fe69c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sharedresource:useaddandimport"/><text:bookmark-start text:name="__RefHeading___ajouter_et_importer_des_ressources_en_masse_1"/><text:bookmark-start text:name="ajouter_et_importer_des_ressources_en_masse"/>Ajouter et importer des ressources en masse<text:bookmark-end text:name="__RefHeading___ajouter_et_importer_des_ressources_en_masse_1"/><text:bookmark-end text:name="ajouter_et_importer_des_ressources_en_masse"/></text:h>
      <text:p text:style-name="Text_20_body">/à compléter/</text:p>
      <text:h text:style-name="Heading_20_3" text:outline-level="3"><text:bookmark-start text:name="__RefHeading___ajouter_une_ressource_mutualisee_2"/><text:bookmark-start text:name="ajouter_une_ressource_mutualisee"/>Ajouter une ressource mutualisée<text:bookmark-end text:name="__RefHeading___ajouter_une_ressource_mutualisee_2"/><text:bookmark-end text:name="ajouter_une_ressource_mutualisee"/></text:h>
      <text:p text:style-name="Text_20_body"><draw:frame draw:style-name="media" draw:name="0" text:anchor-type="as-char" draw:z-index="0" svg:width="13.229166666667cm" svg:height="10.719868665737cm"><draw:image xlink:href="Pictures/cc169243892801f83f5a60371c6882d4.png" xlink:type="simple" xlink:show="embed" xlink:actuate="onLoad"/></draw:frame></text:p>
      <text:p text:style-name="Text_20_body">1. Nom de la ressource qui s'affichera dans la librairie partagée </text:p>
      <text:p text:style-name="Text_20_body">2. Description de la ressource qui apparaitra également </text:p>
      <text:p text:style-name="Text_20_body">3. La ressource peut être mutualisée sur toute la plateforme. Dans ce cas, sélectionner “Partage global site”. Sinon la ressource peut être partagée dans la catégorie dans laquelle est stocké votre cours sur lequel vous publiez la librairie partagée. Dans ce cas, sélectionner l'autre option de la liste déroulante.</text:p>
      <text:p text:style-name="Text_20_body">4. Copier/coller l'URL que vous souhaitez partager.</text:p>
      <text:p text:style-name="Text_20_body">5. Vous pouvez déposer le fichier que vous souhaitez partager par glisser/déposer ou par l'option “Choisir un fichier…”, puis “Parcourir…”. </text:p>
      <text:p text:style-name="Text_20_body">6. </text:p>
      <text:h text:style-name="Heading_20_4" text:outline-level="4"><text:bookmark-start text:name="__RefHeading___importer_des_ressources_en_masse_3"/><text:bookmark-start text:name="importer_des_ressources_en_masse"/>Importer des ressources en masse<text:bookmark-end text:name="__RefHeading___importer_des_ressources_en_masse_3"/><text:bookmark-end text:name="importer_des_ressources_en_masse"/></text:h>
      <text:p text:style-name="Text_20_body"><draw:frame draw:style-name="media" draw:name="1" text:anchor-type="as-char" draw:z-index="1" svg:width="13.229166666667cm" svg:height="6.82585995086cm"><draw:image xlink:href="Pictures/266ac7a8a5df7cb49d3535e70fe69c99.png" xlink:type="simple" xlink:show="embed" xlink:actuate="onLoad"/></draw:frame></text:p>
      <text:p text:style-name="Text_20_body">1. </text:p>
      <text:p text:style-name="Text_20_body">2.</text:p>
      <text:p text:style-name="Text_20_body">3. </text:p>
      <text:p text:style-name="Text_20_body">4. Les ressources partagées peuvent être diffusées sur toute la plateforme ou bien au niveau de la catégorie. </text:p>
      <text:p text:style-name="Text_20_body">5. Il s'agit de réinitialiser le volume de fichiers grâce à cette op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8::55:58</meta:creation-date>
    <dc:creator>Generated</dc:creator>
    <dc:date>2026-08-30T18::55:58</dc:date>
    <dc:language>en-US</dc:language>
    <meta:editing-cycles>1</meta:editing-cycles>
    <meta:editing-duration>PT0S</meta:editing-duration>
    <dc:title>mod:sharedresource:useaddandimport</dc:title>
  </office:meta>
</office:document-meta>
</file>