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764e1d3b77f43bc776442879d860cbb.png"/>
  <manifest:file-entry manifest:media-type="image/png" manifest:full-path="Pictures/67d89124d1b3242bad0e6a00cf0ea324.png"/>
  <manifest:file-entry manifest:media-type="image/png" manifest:full-path="Pictures/a9065e4c97633360e8e672b3560ae2a4.png"/>
  <manifest:file-entry manifest:media-type="image/png" manifest:full-path="Pictures/28b1e32e2b184da0ad586a2f51a15637.png"/>
  <manifest:file-entry manifest:media-type="image/png" manifest:full-path="Pictures/8d1ff706c6cd07be2104c3c3550d06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mod:scheduler:userguide"/><text:bookmark-start text:name="__RefHeading___module_rendez-vous_-_schedulerguide_d_utilisation_1"/><text:bookmark-start text:name="module_rendez-vous_-_schedulerguide_d_utilisation"/>Module Rendez-vous - Scheduler : Guide d'utilisation<text:bookmark-end text:name="__RefHeading___module_rendez-vous_-_schedulerguide_d_utilisation_1"/><text:bookmark-end text:name="module_rendez-vous_-_schedulerguide_d_utilisation"/></text:h>
      <text:h text:style-name="Heading_20_2" text:outline-level="2"><text:bookmark-start text:name="__RefHeading___reglages_de_l_activite_2"/><text:bookmark-start text:name="reglages_de_l_activite"/>Réglages de l'activité<text:bookmark-end text:name="__RefHeading___reglages_de_l_activite_2"/><text:bookmark-end text:name="reglages_de_l_activite"/></text:h>
      <text:h text:style-name="Heading_20_3" text:outline-level="3"><text:bookmark-start text:name="__RefHeading___generaux_3"/><text:bookmark-start text:name="generaux"/>Généraux<text:bookmark-end text:name="__RefHeading___generaux_3"/><text:bookmark-end text:name="generaux"/></text:h>
      <text:list text:style-name="List_20_1" text:continue-numbering="false">
        <text:list-item>
          <text:p text:style-name="List_20_1_Content_First">    <text:span text:style-name="Strong_20_Emphasis">Nom :</text:span> Nom de votre choix</text:p>
        </text:list-item>
        <text:list-item>
          <text:p text:style-name="List_20_1_Content_Last">    <text:span text:style-name="Strong_20_Emphasis">Description :</text:span> Description optionnelle.</text:p>
        </text:list-item>
      </text:list>
      <text:h text:style-name="Heading_20_3" text:outline-level="3"><text:bookmark-start text:name="__RefHeading___options_4"/><text:bookmark-start text:name="options"/>Options<text:bookmark-end text:name="__RefHeading___options_4"/><text:bookmark-end text:name="options"/></text:h>
      <text:p text:style-name="Text_20_body"><draw:frame draw:style-name="mediacenter" draw:name="1" text:anchor-type="paragraph" draw:z-index="1" svg:width="29.606875cm" style:rel-width="100%" svg:height="9.2604166666667cm" style:rel-height="scale"><draw:image xlink:href="Pictures/8764e1d3b77f43bc776442879d860cbb.png" xlink:type="simple" xlink:show="embed" xlink:actuate="onLoad"/></draw:frame></text:p>
      <text:list text:style-name="List_20_1" text:continue-numbering="false">
        <text:list-item>
          <text:p text:style-name="List_20_1_Content_First">    <text:span text:style-name="Strong_20_Emphasis">Nom du rôle de l'interlocuteur :</text:span> Nom de votre choix; L Il s'agit de la personne qui assiste les étudiantes et étudiants par defaut. Il ne s’agit pas nécessairement d’un « enseignant ».</text:p>
        </text:list-item>
        <text:list-item>
          <text:p text:style-name="List_20_1_Content_Last">    <text:span text:style-name="Strong_20_Emphasis">Mode  :</text:span> Choix du mode de rendez-vous : </text:p>
        </text:list-item>
      </text:list>
      <text:p text:style-name="Text_20_body">Vous pouvez choisir différents mode de prise de rendez-vous.</text:p>
      <text:list text:style-name="List_20_1" text:continue-numbering="false">
        <text:list-item>
          <text:p text:style-name="List_20_1_Content_First">  <text:span text:style-name="Strong_20_Emphasis">« n rendez-vous » :</text:span> L'étudiant peut choisir autant de rendez-vous qu'il souhaite, dans la limite du nombre de rendez-vous défini dans l'activité. Même si l'enseignant les marque comme « vu », l'étudiant ne sera pas autorisé à choisir un autre rendez-vous. La seule manière de redonner la possibilité à l'étudiant de choisir un autre rendez-vous est de supprimer l'ancien rendez-vous.</text:p>
        </text:list-item>
        <text:list-item>
          <text:p text:style-name="List_20_1_Content"> <text:span text:style-name="Strong_20_Emphasis"> « n rendez-vous à la fois » :</text:span> L'étudiant peut choisir parmi un nombre limité de rendez-vous. Une fois le rendez-vous passé et que l'enseignant a noté comme ayant « vu » l'étudiant, l'étudiant peut alors choisir un autre rendez-vous. Cependant l'étudiant est limité aux n créneaux disponibles (non vu) restants.</text:p>
        </text:list-item>
        <text:list-item>
          <text:p text:style-name="List_20_1_Content">    <text:span text:style-name="Strong_20_Emphasis">Réservation en groupe :</text:span> Oui/Non; Non par défault. Si oui permet aux élèves de réserver un créneau pour tous les membres de leur groupe. (Notez que ceci est différent du réglage « mode de groupe », qui contrôle la visibilité d'un créneau par un étudiant.)</text:p>
        </text:list-item>
        <text:list-item>
          <text:p text:style-name="List_20_1_Content">    <text:span text:style-name="Strong_20_Emphasis">Délai d'annulation :</text:span>  En seconde, minute, heure, jour, semaine ou mois. Le délai d'annulation empêche l'étudiant de changer son créneau horaire peu avant le début de son rendez-vous. Si le délai d'annulation est activé et défini, par exemple, à 2 heures, alors l'étudiant ne pourra plus modifier son rendez-vous 2 heures avant le début de celui-ci.</text:p>
        </text:list-item>
        <text:list-item>
          <text:p text:style-name="List_20_1_Content">    <text:span text:style-name="Strong_20_Emphasis">Durée du créneau :</text:span> La durée par défaut (en minutes) pour les créneaux que vous ajoutez. 15 mn par défaut.</text:p>
        </text:list-item>
        <text:list-item>
          <text:p text:style-name="List_20_1_Content_Last">    <text:span text:style-name="Strong_20_Emphasis">Notification :</text:span>  Lorsque cette option est à oui, les enseignants et les étudiants reçoivent des notifications mails lorsque des rendez-vous sont pris ou annulés.</text:p>
        </text:list-item>
      </text:list>
      <text:p text:style-name="Text_20_body"><draw:frame draw:style-name="mediacenter" draw:name="2" text:anchor-type="paragraph" draw:z-index="2" svg:width="24.526875cm" style:rel-width="100%" svg:height="9.128125cm" style:rel-height="scale"><draw:image xlink:href="Pictures/67d89124d1b3242bad0e6a00cf0ea324.png" xlink:type="simple" xlink:show="embed" xlink:actuate="onLoad"/></draw:frame></text:p>
      <text:list text:style-name="List_20_1" text:continue-numbering="false">
        <text:list-item>
          <text:p text:style-name="LastListParagraph_List_20_1_Content_First">    <text:span text:style-name="Strong_20_Emphasis">Commentaires d'entretiens:</text:span>  Choix de la visibilité sur les commentaires suite aux entretiens. Choix possibles : aucun, visible uniquement par l'enseignant, visible pour l'enseignant et l’étudiant, les deux types de commentaires.</text:p>
        </text:list-item>
      </text:list>
      <text:h text:style-name="Heading_20_3" text:outline-level="3"><text:bookmark-start text:name="__RefHeading___formulaire_de_reservation_et_donnees_fournies_par_l_etudiant_5"/><text:bookmark-start text:name="formulaire_de_reservation_et_donnees_fournies_par_l_etudiant"/>Formulaire de réservation et données fournies par l'étudiant<text:bookmark-end text:name="__RefHeading___formulaire_de_reservation_et_donnees_fournies_par_l_etudiant_5"/><text:bookmark-end text:name="formulaire_de_reservation_et_donnees_fournies_par_l_etudiant"/></text:h>
      <text:list text:style-name="List_20_1" text:continue-numbering="false">
        <text:list-item>
          <text:p text:style-name="List_20_1_Content_First"> <text:span text:style-name="Strong_20_Emphasis">Utiliser le formulaire de réservation :</text:span> Oui/Non - Non par défaut. Si vous activez l'option de formulaire dans les réglages, l'étudiant se verra afficher ce dernier au moment de poser sa réservation</text:p>
        </text:list-item>
        <text:list-item>
          <text:p text:style-name="List_20_1_Content"> <text:span text:style-name="Strong_20_Emphasis">Instruction de réservation :</text:span> texte libre</text:p>
        </text:list-item>
        <text:list-item>
          <text:p text:style-name="List_20_1_Content"> <text:span text:style-name="Strong_20_Emphasis">Autoriser l'étudiant à écrire un message :</text:span> Oui/non - <text:span text:style-name="Strong_20_Emphasis">Non opérationnel</text:span></text:p>
        </text:list-item>
        <text:list-item>
          <text:p text:style-name="List_20_1_Content"> <text:span text:style-name="Strong_20_Emphasis">Nombre max de fichiers téléversés :</text:span> Nombre à indiquer. Cocher la cas “Un fichier téléversé est requis” pour rendre l'item obligatoire</text:p>
        </text:list-item>
        <text:list-item>
          <text:p text:style-name="List_20_1_Content_Last"> <text:span text:style-name="Strong_20_Emphasis">Taille max de fichier :</text:span> Taille du ficher à téléverser</text:p>
        </text:list-item>
      </text:list>
      <text:p text:style-name="Text_20_body"><draw:frame draw:style-name="mediacenter" draw:name="3" text:anchor-type="paragraph" draw:z-index="3" svg:width="37.967708333333cm" style:rel-width="100%" svg:height="14.737291666667cm" style:rel-height="scale"><draw:image xlink:href="Pictures/a9065e4c97633360e8e672b3560ae2a4.png" xlink:type="simple" xlink:show="embed" xlink:actuate="onLoad"/></draw:frame></text:p>
      <text:p text:style-name="Text_20_body">Rendu avec le formulaire renseigné pour la personnne qui réserve un crénaux horaire, sans ajout de message ou de pj :</text:p>
      <text:p text:style-name="Text_20_body"><draw:frame draw:style-name="mediacenter" draw:name="4" text:anchor-type="paragraph" draw:z-index="4" svg:width="40.005cm" style:rel-width="100%" svg:height="12.488333333333cm" style:rel-height="scale"><draw:image xlink:href="Pictures/28b1e32e2b184da0ad586a2f51a15637.png" xlink:type="simple" xlink:show="embed" xlink:actuate="onLoad"/></draw:frame></text:p>
      <text:p text:style-name="Text_20_body">Interface de notation et commentaire suite à rendez-vous (avec ajout de message et de pj autorisés pour les étudiants ):</text:p>
      <text:p text:style-name="Text_20_body"><draw:frame draw:style-name="mediacenter" draw:name="5" text:anchor-type="paragraph" draw:z-index="5" svg:width="39.899166666667cm" style:rel-width="100%" svg:height="22.119166666667cm" style:rel-height="scale"><draw:image xlink:href="Pictures/8d1ff706c6cd07be2104c3c3550d06fd.png" xlink:type="simple" xlink:show="embed" xlink:actuate="onLoad"/></draw:frame></text:p>
      <text:p text:style-name="Horizontal_20_Line"/>
      <text:p text:style-name="Text_20_body">
<text:a xlink:type="simple" xlink:href="https://docs.activeprolearn.com/doku.php?id=mod:schedul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2::55:59</meta:creation-date>
    <dc:creator>Generated</dc:creator>
    <dc:date>2026-08-28T02::55:59</dc:date>
    <dc:language>en-US</dc:language>
    <meta:editing-cycles>1</meta:editing-cycles>
    <meta:editing-duration>PT0S</meta:editing-duration>
    <dc:title>mod:scheduler:userguide</dc:title>
  </office:meta>
</office:document-meta>
</file>