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2b0ad6d9316a52b07495ceca52e5768c.png"/>
  <manifest:file-entry manifest:media-type="image/png" manifest:full-path="Pictures/d98daa3b398a0d9711aa1ddbdf996bf9.png"/>
  <manifest:file-entry manifest:media-type="image/png" manifest:full-path="Pictures/9b7a61a7b2a3a73b07852d094c3bdd7e.png"/>
  <manifest:file-entry manifest:media-type="image/png" manifest:full-path="Pictures/6cb2b53cfbd0d254a9a38e99f05caebf.png"/>
  <manifest:file-entry manifest:media-type="image/png" manifest:full-path="Pictures/799c00b78018b867ecbe6e3499ea233d.png"/>
  <manifest:file-entry manifest:media-type="image/png" manifest:full-path="Pictures/3bbf51daa8512b6e90e4745fd921339b.png"/>
  <manifest:file-entry manifest:media-type="image/png" manifest:full-path="Pictures/03d57a7bdf30b5cba667e510ab7ab460.png"/>
  <manifest:file-entry manifest:media-type="image/png" manifest:full-path="Pictures/7a732a600d575338844de546297715e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pdcertificate:userguide"/><text:bookmark-start text:name="__RefHeading___module_attestation_de_formation_pdcertificateguide_d_utilisation_1"/><text:bookmark-start text:name="module_attestation_de_formation_pdcertificateguide_d_utilisation"/>Module Attestation de formation (PDCertificate) : Guide d'utilisation<text:bookmark-end text:name="__RefHeading___module_attestation_de_formation_pdcertificateguide_d_utilisation_1"/><text:bookmark-end text:name="module_attestation_de_formation_pdcertificateguide_d_utilis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e module permet une mise en page beaucoup plus puissante et flexible que ce que tous les plugins communautaires dont  « Certificate » que la communauté Moodle propose, permettant de personnaliser chaque certificat de manière différente, avec des mises en pages allant de la lettre formelle au diplôme au format paysage.</text:p>
      <text:p text:style-name="Text_20_body">Il permet également le chainage de cours et le chainage de rôle sur délivrance par lequel le retrait d'un certificat par le bénéficiaire inscrit automatiquement ce dernier dans des cours “suivants”, et avec le rôle acquis dans le cours qui délivre le certificat. </text:p>
      <text:list text:style-name="List_20_1" text:continue-numbering="false">
        <text:list-item>
          <text:p text:style-name="List_20_1_Content_First"> Éléments personnalisables des attestions : Titre, logo, cadre, arrière-plan, date, crédit d’heures, nom du participant, message, objectif pédagogique,  Date de délivrance, QR code, illustrations, champs de profils personnalisés, note d'activité, note de cours..</text:p>
        </text:list-item>
        <text:list-item>
          <text:p text:style-name="List_20_1_Content_Last"> Réglage de la position précise des éléments : QR code, marge, filigrane, signature, sceau ou logo.</text:p>
        </text:list-item>
      </text:list>
      <text:list text:style-name="List_20_1" text:continue-numbering="false">
        <text:list-item>
          <text:p text:style-name="List_20_1_Content_First"> <text:a xlink:type="simple" xlink:href="https://docs.activeprolearn.com/doku.php?id=mod:pdcertificate:globalsettings" text:style-name="Internet_20_link" text:visited-style-name="Visited_20_Internet_20_Link">Réglages centraux</text:a></text:p>
        </text:list-item>
        <text:list-item>
          <text:p text:style-name="List_20_1_Content_Last"> <text:a xlink:type="simple" xlink:href="https://docs.activeprolearn.com/doku.php?id=mod:pdcertificate:instancesettings" text:style-name="Internet_20_link" text:visited-style-name="Visited_20_Internet_20_Link">Réglages d'instance</text:a></text:p>
        </text:list-item>
      </text:list>
      <text:h text:style-name="Heading_20_3" text:outline-level="3"><text:bookmark-start text:name="__RefHeading___gerer_la_delivrance_des_attestations_3"/><text:bookmark-start text:name="gerer_la_delivrance_des_attestations"/>Gérer la délivrance des attestations<text:bookmark-end text:name="__RefHeading___gerer_la_delivrance_des_attestations_3"/><text:bookmark-end text:name="gerer_la_delivrance_des_attestations"/></text:h>
      <text:p text:style-name="Text_20_body">Cet écran est accessible pour les enseignants.</text:p>
      <text:list text:style-name="List_20_1" text:continue-numbering="false">
        <text:list-item>
          <text:p text:style-name="List_20_1_Content_First"> Affichage par groupe (si groupes activés)</text:p>
        </text:list-item>
        <text:list-item>
          <text:p text:style-name="List_20_1_Content"> Résumé des attestations générées, non générées (car conditions requises pour délivrance non remplies), prêtes</text:p>
        </text:list-item>
        <text:list-item>
          <text:p text:style-name="List_20_1_Content"> Visualisation par page : 20, 50 ou 100 attestations</text:p>
        </text:list-item>
        <text:list-item>
          <text:p text:style-name="List_20_1_Content_Last"> Recherche par nom ou prénom</text:p>
        </text:list-item>
      </text:list>
      <text:p text:style-name="Text_20_body"><draw:frame draw:style-name="mediacenter" draw:name="1" text:anchor-type="paragraph" draw:z-index="1" svg:width="21.166666666667cm" style:rel-width="100%" svg:height="9.2917654028436cm" style:rel-height="scale"><draw:image xlink:href="Pictures/2b0ad6d9316a52b07495ceca52e5768c.png" xlink:type="simple" xlink:show="embed" xlink:actuate="onLoad"/></draw:frame></text:p>
      <text:p text:style-name="Text_20_body">Cliquez sur l'attestation pour accéder à cette interface de gestion </text:p>
      <text:h text:style-name="Heading_20_4" text:outline-level="4"><text:bookmark-start text:name="__RefHeading___menus_disponibles_pour_chaque_attestation_4"/><text:bookmark-start text:name="menus_disponibles_pour_chaque_attestation"/>Menus disponibles pour chaque attestation<text:bookmark-end text:name="__RefHeading___menus_disponibles_pour_chaque_attestation_4"/><text:bookmark-end text:name="menus_disponibles_pour_chaque_attestation"/></text:h>
      <text:list text:style-name="List_20_1" text:continue-numbering="false">
        <text:list-item>
          <text:p text:style-name="List_20_1_Content_First"> Visualiser date et heure de délivrance</text:p>
        </text:list-item>
        <text:list-item>
          <text:p text:style-name="List_20_1_Content"> Récupérer le pdf</text:p>
        </text:list-item>
        <text:list-item>
          <text:p text:style-name="List_20_1_Content"> Supprimer l'attestation</text:p>
        </text:list-item>
        <text:list-item>
          <text:p text:style-name="List_20_1_Content"> Regénérer l'attestation</text:p>
        </text:list-item>
        <text:list-item>
          <text:p text:style-name="List_20_1_Content"> Verrouiller/déverrouiller attestation <text:span text:style-name="Strong_20_Emphasis">(PRO)</text:span></text:p>
        </text:list-item>
        <text:list-item>
          <text:p text:style-name="List_20_1_Content_Last"> Surcharger en heure ou jours en cas d'absence, pour substituer cette valeur à celle de la formation <text:span text:style-name="Strong_20_Emphasis">(PRO)</text:span></text:p>
        </text:list-item>
      </text:list>
      <text:p text:style-name="Text_20_body"><draw:frame draw:style-name="mediacenter" draw:name="2" text:anchor-type="paragraph" draw:z-index="2" svg:width="21.166666666667cm" style:rel-width="100%" svg:height="2.8537611151166cm" style:rel-height="scale"><draw:image xlink:href="Pictures/d98daa3b398a0d9711aa1ddbdf996bf9.png" xlink:type="simple" xlink:show="embed" xlink:actuate="onLoad"/></draw:frame></text:p>
      <text:h text:style-name="Heading_20_4" text:outline-level="4"><text:bookmark-start text:name="__RefHeading___actions_en_masse_5"/><text:bookmark-start text:name="actions_en_masse"/>Actions en masse<text:bookmark-end text:name="__RefHeading___actions_en_masse_5"/><text:bookmark-end text:name="actions_en_masse"/></text:h>
      <text:p text:style-name="Text_20_body">Pour les attestations sélectionnées :</text:p>
      <text:list text:style-name="List_20_1" text:continue-numbering="false">
        <text:list-item>
          <text:p text:style-name="List_20_1_Content_First"> Détruire</text:p>
        </text:list-item>
        <text:list-item>
          <text:p text:style-name="List_20_1_Content"> Générer</text:p>
        </text:list-item>
        <text:list-item>
          <text:p text:style-name="List_20_1_Content"> Exporter</text:p>
        </text:list-item>
        <text:list-item>
          <text:p text:style-name="List_20_1_Content"> Verrouiller</text:p>
        </text:list-item>
        <text:list-item>
          <text:p text:style-name="List_20_1_Content_Last"> Déverrouiller</text:p>
        </text:list-item>
      </text:list>
      <text:p text:style-name="Text_20_body"><draw:frame draw:style-name="mediacenter" draw:name="3" text:anchor-type="paragraph" draw:z-index="3" svg:width="21.166666666667cm" style:rel-width="100%" svg:height="5.2699158348013cm" style:rel-height="scale"><draw:image xlink:href="Pictures/9b7a61a7b2a3a73b07852d094c3bdd7e.png" xlink:type="simple" xlink:show="embed" xlink:actuate="onLoad"/></draw:frame></text:p>
      <text:h text:style-name="Heading_20_4" text:outline-level="4"><text:bookmark-start text:name="__RefHeading___donnees_liee_a_version_progestion_des_absences_6"/><text:bookmark-start text:name="donnees_liee_a_version_progestion_des_absences"/>Données liée à version PRO : Gestion des absences<text:bookmark-end text:name="__RefHeading___donnees_liee_a_version_progestion_des_absences_6"/><text:bookmark-end text:name="donnees_liee_a_version_progestion_des_absences"/></text:h>
      <text:list text:style-name="List_20_1" text:continue-numbering="false">
        <text:list-item>
          <text:p text:style-name="List_20_1_Content_First"> Verrouillage individuel des attestations, dans le cas d'une absence.</text:p>
        </text:list-item>
        <text:list-item>
          <text:p text:style-name="List_20_1_Content_Last"> Temps passé par apprenant partiellement absent à une formation qui sera appelée par le champs dynamique {{info:certificate_user_credit_hours}} (en heures) ou {{info:certificate_user_credit_days}} (en jours)</text:p>
        </text:list-item>
      </text:list>
      <text:p text:style-name="Text_20_body"><text:span text:style-name="Strong_20_Emphasis">Explication de la règle de gestion :</text:span></text:p>
      <text:p text:style-name="Text_20_body"> Les notions de temps et d’état verrou ont été dissociées pour rester orthogonales et ne pas mélanger les fonctionnalités.</text:p>
      <text:list text:style-name="List_20_1" text:continue-numbering="false">
        <text:list-item>
          <text:p text:style-name="List_20_1_Content_First"> temps surchargé dans la gestion des certificats :</text:p>
        </text:list-item>
        <text:list-item>
          <text:p text:style-name="List_20_1_Content"> si champs vide = on reprend la durée de la formation  {{info:certificate_credit_hours}}</text:p>
        </text:list-item>
        <text:list-item>
          <text:p text:style-name="List_20_1_Content"> si champs non vide afficher la valeur choisie dans {{info:certificate_user_credit_hours}}</text:p>
        </text:list-item>
        <text:list-item>
          <text:p text:style-name="List_20_1_Content_Last"> Etat du certificat si verrou :   attestation bloqué </text:p>
        </text:list-item>
      </text:list>
      <text:p text:style-name="Text_20_body"><text:span text:style-name="Strong_20_Emphasis">Exemple :</text:span></text:p>
      <text:p text:style-name="Text_20_body">Dans le corps de l'attestation, utilisation du shortcode {{info:certificate_user_credit_hours}}</text:p>
      <text:p text:style-name="Text_20_body">L'usager a été inscrit sur une formation de {{info:certificate_credit_hours}} heures 
et a réalisé<text:span text:style-name="Strong_20_Emphasis"> {{info:certificate_user_credit_hours}}</text:span> heures.</text:p>
      <text:p text:style-name="Text_20_body"><draw:frame draw:style-name="mediacenter" draw:name="4" text:anchor-type="paragraph" draw:z-index="4" svg:width="21.166666666667cm" style:rel-width="100%" svg:height="5.3493100944081cm" style:rel-height="scale"><draw:image xlink:href="Pictures/6cb2b53cfbd0d254a9a38e99f05caebf.png" xlink:type="simple" xlink:show="embed" xlink:actuate="onLoad"/></draw:frame></text:p>
      <text:h text:style-name="Heading_20_3" text:outline-level="3"><text:bookmark-start text:name="__RefHeading___liens_utiles_7"/><text:bookmark-start text:name="liens_utiles"/>Liens utiles<text:bookmark-end text:name="__RefHeading___liens_utiles_7"/><text:bookmark-end text:name="liens_utiles"/></text:h>
      <text:p text:style-name="Text_20_body"><text:a xlink:type="simple" xlink:href="https://docs.activeprolearn.com/doku.php?id=mod:pdcertificate:technique:placeholders" text:style-name="Internet_20_link" text:visited-style-name="Visited_20_Internet_20_Link">Liste des balises de données dynamiques  pour la composition du certificat en html</text:a></text:p>
      <text:p text:style-name="Text_20_body"><text:a xlink:type="simple" xlink:href="http://php.net/manual/fr/function.strftime.php" text:style-name="Internet_20_link" text:visited-style-name="Visited_20_Internet_20_Link">Gestion des formats de dates en php</text:a></text:p>
      <text:h text:style-name="Heading_20_3" text:outline-level="3"><text:bookmark-start text:name="__RefHeading___exemples_de_rendus_8"/><text:bookmark-start text:name="exemples_de_rendus"/>Exemples de rendus<text:bookmark-end text:name="__RefHeading___exemples_de_rendus_8"/><text:bookmark-end text:name="exemples_de_rendus"/></text:h>
      <text:p text:style-name="Text_20_body"><text:span text:style-name="Strong_20_Emphasis">Orientation paysage</text:span></text:p>
      <table:table table:style-name="Table">
        <table:table-column/>
        <table:table-column/>
        <table:table-row>
          <table:table-cell office:value-type="string" table:style-name="tableheader">
            <text:p text:style-name="Table_20_Heading"> <draw:frame draw:style-name="mediacenter" draw:name="5" text:anchor-type="paragraph" draw:z-index="5" svg:width="7.9375cm" style:rel-width="100%" svg:height="5.6232416879795cm" style:rel-height="scale"><draw:image xlink:href="Pictures/799c00b78018b867ecbe6e3499ea233d.png" xlink:type="simple" xlink:show="embed" xlink:actuate="onLoad"/></draw:frame> </text:p>
          </table:table-cell>
          <table:table-cell office:value-type="string" table:style-name="tableheader">
            <text:p text:style-name="Table_20_Heading">  <draw:frame draw:style-name="mediacenter" draw:name="6" text:anchor-type="paragraph" draw:z-index="6" svg:width="7.9375cm" style:rel-width="100%" svg:height="5.6007593457944cm" style:rel-height="scale"><draw:image xlink:href="Pictures/3bbf51daa8512b6e90e4745fd921339b.png" xlink:type="simple" xlink:show="embed" xlink:actuate="onLoad"/></draw:frame></text:p>
          </table:table-cell>
        </table:table-row>
      </table:table>
      <text:p text:style-name="Text_20_body"><text:span text:style-name="Strong_20_Emphasis">Orientation portrait</text:span></text:p>
      <table:table table:style-name="Table">
        <table:table-column/>
        <table:table-column/>
        <table:table-row>
          <table:table-cell office:value-type="string" table:style-name="tableheader">
            <text:p text:style-name="Table_20_Heading"> <draw:frame draw:style-name="mediacenter" draw:name="7" text:anchor-type="paragraph" draw:z-index="7" svg:width="7.9375cm" style:rel-width="100%" svg:height="11.195687772926cm" style:rel-height="scale"><draw:image xlink:href="Pictures/03d57a7bdf30b5cba667e510ab7ab460.png" xlink:type="simple" xlink:show="embed" xlink:actuate="onLoad"/></draw:frame> </text:p>
          </table:table-cell>
          <table:table-cell office:value-type="string" table:style-name="tableheader">
            <text:p text:style-name="Table_20_Heading">  <draw:frame draw:style-name="mediacenter" draw:name="8" text:anchor-type="paragraph" draw:z-index="8" svg:width="7.9375cm" style:rel-width="100%" svg:height="11.280408653846cm" style:rel-height="scale"><draw:image xlink:href="Pictures/7a732a600d575338844de546297715e8.png" xlink:type="simple" xlink:show="embed" xlink:actuate="onLoad"/></draw:frame></text:p>
          </table:table-cell>
        </table:table-row>
      </table:table>
      <text:h text:style-name="Heading_20_3" text:outline-level="3"><text:bookmark-start text:name="__RefHeading___credits_9"/><text:bookmark-start text:name="credits"/>Crédits<text:bookmark-end text:name="__RefHeading___credits_9"/><text:bookmark-end text:name="credits"/></text:h>
      <text:list text:style-name="List_20_1" text:continue-numbering="false">
        <text:list-item>
          <text:p text:style-name="List_20_1_Content_First"> Valéry Frémaux (Valery@activeproLearn.com) : Développement &amp; tests</text:p>
        </text:list-item>
        <text:list-item>
          <text:p text:style-name="List_20_1_Content_Last"> Florence Labord (Florence@activeproLearn.com) : Revue fonctionnelle, Documentation </text:p>
        </text:list-item>
      </text:list>
      <text:p text:style-name="Horizontal_20_Line"/>
      <text:p text:style-name="Text_20_body"><text:a xlink:type="simple" xlink:href="https://docs.activeprolearn.com/doku.php?id=mod:pdcertificate" text:style-name="Internet_20_link" text:visited-style-name="Visited_20_Internet_20_Link">Revenir à l'index du composant</text:a>- <text:a xlink:type="simple" xlink:href="https://docs.activeprolearn.com/doku.php?id=mod:pdcertificate:technique:placeholders" text:style-name="Internet_20_link" text:visited-style-name="Visited_20_Internet_20_Link">Liste des balises de données dynamiques  pour la composition du certificat en html</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6::39:15</meta:creation-date>
    <dc:creator>Generated</dc:creator>
    <dc:date>2026-09-01T16::39:15</dc:date>
    <dc:language>en-US</dc:language>
    <meta:editing-cycles>1</meta:editing-cycles>
    <meta:editing-duration>PT0S</meta:editing-duration>
    <dc:title>mod:pdcertificate:userguide</dc:title>
  </office:meta>
</office:document-meta>
</file>