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0fcc6394c4b4c22d734bfbe9f5d07004.png"/>
  <manifest:file-entry manifest:media-type="image/jpeg" manifest:full-path="Pictures/76dae3359043129e089c24acb471d737.jpg"/>
  <manifest:file-entry manifest:media-type="image/jpeg" manifest:full-path="Pictures/58c0648e1e18d24907747a14e51feb13.jpg"/>
  <manifest:file-entry manifest:media-type="image/jpeg" manifest:full-path="Pictures/a1982931a2d1f2b62025d0edaceb4d89.jpg"/>
  <manifest:file-entry manifest:media-type="image/jpeg" manifest:full-path="Pictures/6ab7309d6a0a776ab0a2ebb8eb8613fb.jpg"/>
  <manifest:file-entry manifest:media-type="image/jpeg" manifest:full-path="Pictures/3e63547a29b58d266e91f765c691a36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pdcertificate:instancesettings"/><text:bookmark-start text:name="__RefHeading___module_attestation_de_formation_pdcertificateguide_d_utilisation_1"/><text:bookmark-start text:name="module_attestation_de_formation_pdcertificateguide_d_utilisation"/>Module Attestation de formation (PDCertificate) : Guide d'utilisation<text:bookmark-end text:name="__RefHeading___module_attestation_de_formation_pdcertificateguide_d_utilisation_1"/><text:bookmark-end text:name="module_attestation_de_formation_pdcertificateguide_d_utilisation"/></text:h>
      <text:h text:style-name="Heading_20_3" text:outline-level="3"><text:bookmark-start text:name="__RefHeading___reglages_generaux_d_instance_2"/><text:bookmark-start text:name="reglages_generaux_d_instance"/>Réglages généraux d'instance<text:bookmark-end text:name="__RefHeading___reglages_generaux_d_instance_2"/><text:bookmark-end text:name="reglages_generaux_d_instance"/></text:h>
      <text:p text:style-name="Text_20_body">Ces paramètres sont accessibles au moment de la création d'une activité “attestation” dans un cours.</text:p>
      <text:list text:style-name="List_20_1" text:continue-numbering="false">
        <text:list-item>
          <text:p text:style-name="List_20_1_Content_First"> <text:span text:style-name="Strong_20_Emphasis">Nom :</text:span> Au choix, c'est le nom affiché dans l'espace de cours.</text:p>
        </text:list-item>
        <text:list-item>
          <text:p text:style-name="List_20_1_Content"> <text:span text:style-name="Strong_20_Emphasis">Introduction :</text:span> texte libre</text:p>
        </text:list-item>
        <text:list-item>
          <text:p text:style-name="List_20_1_Content_Last"> <text:span text:style-name="Strong_20_Emphasis">Afficher la description sur la page de cours :</text:span> Au choix, si case cochée l'introduction s'affichera sous le titre du certificat.</text:p>
        </text:list-item>
      </text:list>
      <text:p text:style-name="Text_20_body"><draw:frame draw:style-name="mediacenter" draw:name="1" text:anchor-type="paragraph" draw:z-index="1" svg:width="32.041041666667cm" style:rel-width="100%" svg:height="14.102291666667cm" style:rel-height="scale"><draw:image xlink:href="Pictures/0fcc6394c4b4c22d734bfbe9f5d07004.png" xlink:type="simple" xlink:show="embed" xlink:actuate="onLoad"/></draw:frame></text:p>
      <text:h text:style-name="Heading_20_3" text:outline-level="3"><text:bookmark-start text:name="__RefHeading___comportement_a_la_delivrance_3"/><text:bookmark-start text:name="comportement_a_la_delivrance"/>Comportement à la délivrance<text:bookmark-end text:name="__RefHeading___comportement_a_la_delivrance_3"/><text:bookmark-end text:name="comportement_a_la_delivrance"/></text:h>
      <text:p text:style-name="Text_20_body"><draw:frame draw:style-name="mediacenter" draw:name="2" text:anchor-type="paragraph" draw:z-index="2" svg:width="31.776458333333cm" style:rel-width="100%" svg:height="12.514791666667cm" style:rel-height="scale"><draw:image xlink:href="Pictures/76dae3359043129e089c24acb471d737.jpg" xlink:type="simple" xlink:show="embed" xlink:actuate="onLoad"/></draw:frame></text:p>
      <text:list text:style-name="List_20_1" text:continue-numbering="false">
        <text:list-item>
          <text:p text:style-name="List_20_1_Content_First"> <text:span text:style-name="Strong_20_Emphasis">Envoyer un mél aux formateurs :</text:span> Les formateurs peuvent recevoir l'avis de génération de l'attestation.</text:p>
        </text:list-item>
        <text:list-item>
          <text:p text:style-name="List_20_1_Content"> <text:span text:style-name="Strong_20_Emphasis">Autres destinataires :</text:span> Vous pouvez ajouter une liste explicite d'adresses de courriel destinataires de l'avis de génération (et du document)</text:p>
        </text:list-item>
        <text:list-item>
          <text:p text:style-name="List_20_1_Content"> <text:span text:style-name="Strong_20_Emphasis">Délivrance :</text:span> Définit le mode de délivrance :</text:p>
          <text:list text:style-name="List_20_1">
            <text:list-item>
              <text:p text:style-name="List_20_1_Content"> Vous pouvez directement faire ouvrir le document dans une fenêtre séparée,</text:p>
            </text:list-item>
            <text:list-item>
              <text:p text:style-name="List_20_1_Content"> vous pouvez forcer le téléchargement,</text:p>
            </text:list-item>
            <text:list-item>
              <text:p text:style-name="List_20_1_Content"> vous pouvez faire émettre le document par courriel. Le réglage suivant doit alors être actif.</text:p>
            </text:list-item>
          </text:list>
        </text:list-item>
        <text:list-item>
          <text:p text:style-name="List_20_1_Content"> <text:span text:style-name="Strong_20_Emphasis">Sauvegarder l'attestation :</text:span> Si vous n'activez pas cette options, la validation de l'attestation sera bien enregistrée en base de données mais le document PDF ne sera pas généré.</text:p>
        </text:list-item>
        <text:list-item>
          <text:p text:style-name="List_20_1_Content"> <text:span text:style-name="Strong_20_Emphasis">Générer les attestations par les tâches programmées :</text:span> si vous activez cette options les attestations valides de cette instance seront enregistrées (et le document généré, si besoin), automatiquement par les tâches programmées. Le titulaire de l'attestation n'est à ce moment pas obligé de visiter l'activité pour recevoir son attestation.</text:p>
        </text:list-item>
        <text:list-item>
          <text:p text:style-name="List_20_1_Content_Last"> <text:span text:style-name="Strong_20_Emphasis">Autorité attestante PRO) :</text:span> permet de choisir un utilisateur Moodle comme autorité attestante pour cette instance.</text:p>
        </text:list-item>
      </text:list>
      <text:p text:style-name="Text_20_body">Les trois paramètres suivants permettent de déclencher une attribution de rôle lors de la validation de l'attestation. Il s'agit d'un mécanisme plus simple que le chaînage de cours, mais qui peut suffire dans des cas d’automatisation simples. Ils ne sont disponibles qu'en version PRO du composant.</text:p>
      <text:list text:style-name="List_20_1" text:continue-numbering="false">
        <text:list-item>
          <text:p text:style-name="List_20_1_Content_First"> <text:span text:style-name="Strong_20_Emphasis">Role donné sur délivrance (PRO) :</text:span> Lors de la validation de l'attestation ce rôle sera attribué au bénéficiaire sur le contexte ci-dessous</text:p>
        </text:list-item>
        <text:list-item>
          <text:p text:style-name="List_20_1_Content"> <text:span text:style-name="Strong_20_Emphasis">Supprimer les anciens rôles (PRO) :</text:span> En cochant cette case, tous les rôles précédents du bénéficiaire seront supprimés. Le nouveau rôle remplaçant les anciens dans le contexte ci-dessous.</text:p>
        </text:list-item>
        <text:list-item>
          <text:p text:style-name="List_20_1_Content"> <text:span text:style-name="Strong_20_Emphasis">Contexte (PRO) :</text:span> Actuellement l'attribution de rôle ne prévoit que 4 contextes cibles de l'attribution : </text:p>
          <text:list text:style-name="List_20_1">
            <text:list-item>
              <text:p text:style-name="List_20_1_Content"> Le contexte du cours courant</text:p>
            </text:list-item>
            <text:list-item>
              <text:p text:style-name="List_20_1_Content"> Le contexte de la catégorie du cours courant</text:p>
            </text:list-item>
            <text:list-item>
              <text:p text:style-name="List_20_1_Content"> Le contexte système</text:p>
            </text:list-item>
            <text:list-item>
              <text:p text:style-name="List_20_1_Content_Last"> Le contexte de la page d'accueil</text:p>
            </text:list-item>
          </text:list>
        </text:list-item>
      </text:list>
      <text:list text:style-name="List_20_1" text:continue-numbering="false">
        <text:list-item>
          <text:p text:style-name="LastListParagraph_List_20_1_Content_First"> <text:span text:style-name="Strong_20_Emphasis">Propagation des groupes (PRO) :</text:span> Si cette case est cochée, alors, pour cette instance, les groupes de l'utilisateur seront propagés au contexte d'arrivée de l'attribution de rôles.</text:p>
        </text:list-item>
      </text:list>
      <text:h text:style-name="Heading_20_3" text:outline-level="3"><text:bookmark-start text:name="__RefHeading___conditions_d_acquisition_4"/><text:bookmark-start text:name="conditions_d_acquisition"/>Conditions d'acquisition<text:bookmark-end text:name="__RefHeading___conditions_d_acquisition_4"/><text:bookmark-end text:name="conditions_d_acquisition"/></text:h>
      <text:p text:style-name="Text_20_body"><draw:frame draw:style-name="mediacenter" draw:name="3" text:anchor-type="paragraph" draw:z-index="3" svg:width="25.849791666667cm" style:rel-width="100%" svg:height="4.683125cm" style:rel-height="scale"><draw:image xlink:href="Pictures/58c0648e1e18d24907747a14e51feb13.jpg" xlink:type="simple" xlink:show="embed" xlink:actuate="onLoad"/></draw:frame></text:p>
      <text:p text:style-name="Text_20_body">Ces paramètres peuvent altérer la disponibilité du document pour le titulaire de l'attestation.</text:p>
      <text:list text:style-name="List_20_1" text:continue-numbering="false">
        <text:list-item>
          <text:p text:style-name="List_20_1_Content_First"> <text:span text:style-name="Strong_20_Emphasis">Les attestations sont verrouillées par défaut :</text:span> Si cette case est cochée, les attestations ne peuvent pas être délivrées aux titulaires immédiatement. L'enseignant peut manuellement déverrouiller les attestations générées, mais cela est également possible par des conditions externes dans d'autres plugins. Par exemple la <text:a xlink:type="simple" xlink:href="https://docs.activeprolearn.com/doku.php?id=local:shop" text:style-name="Internet_20_link" text:visited-style-name="Visited_20_Internet_20_Link">Boutique Moodle intégrée</text:a> propose des gestionnaires d'achat dédiés au déverrouillage des attestations, pour monétiser cette distribution, par exemple dans le cas de MOOCs. </text:p>
        </text:list-item>
        <text:list-item>
          <text:p text:style-name="List_20_1_Content"> <text:span text:style-name="Strong_20_Emphasis">Validité (durée de) :</text:span> Une durée de validité peut être définie qui s'enregistrera avec les données d'attestation. Cette durée peut par exemple affecter la fonction de “Vérification de validité par QRCode”.</text:p>
        </text:list-item>
        <text:list-item>
          <text:p text:style-name="List_20_1_Content_Last">  <text:span text:style-name="Strong_20_Emphasis">Sensible à l'achèvement de cours :</text:span> Si cette option est cochée, l'attestation ne pourra être distribuée si le cours courant n'est pas marqué comme achevé. </text:p>
        </text:list-item>
      </text:list>
      <text:h text:style-name="Heading_20_3" text:outline-level="3"><text:bookmark-start text:name="__RefHeading___chainage_de_cours_pro_5"/><text:bookmark-start text:name="chainage_de_cours_pro"/>Chainage de cours (PRO)<text:bookmark-end text:name="__RefHeading___chainage_de_cours_pro_5"/><text:bookmark-end text:name="chainage_de_cours_pro"/></text:h>
      <text:p text:style-name="Text_20_body"><draw:frame draw:style-name="mediacenter" draw:name="4" text:anchor-type="paragraph" draw:z-index="4" svg:width="30.506458333333cm" style:rel-width="100%" svg:height="4.8947916666667cm" style:rel-height="scale"><draw:image xlink:href="Pictures/a1982931a2d1f2b62025d0edaceb4d89.jpg" xlink:type="simple" xlink:show="embed" xlink:actuate="onLoad"/></draw:frame></text:p>
      <text:p text:style-name="Text_20_body">Le chainage de cours est une fonctionnalité sophistiquée de l'attestation de formation permettant à cette dernière d'agir comme verrou de progression entre plusieurs unités de cours.</text:p>
      <text:p text:style-name="Text_20_body">Le cas d'usage typique est une succession de modules qui doivent se faire dans un certain ordre, chaque module suivant ayant pour prérequis le module de cours qui précède. Le chainage de cours va permettre de construire ces circuits de progression entre les modules, que les apprenants pourront suivre à leur rythme.</text:p>
      <text:h text:style-name="Heading_20_4" text:outline-level="4"><text:bookmark-start text:name="__RefHeading___ajouter_des_cours_suivants_6"/><text:bookmark-start text:name="ajouter_des_cours_suivants"/>Ajouter des "cours suivants"<text:bookmark-end text:name="__RefHeading___ajouter_des_cours_suivants_6"/><text:bookmark-end text:name="ajouter_des_cours_suivants"/></text:h>
      <text:p text:style-name="Text_20_body">L'interface vous permet de sélectionner un cours, et de l'enregistrer comme “cours suivant” le cours actuel où l'attestation est implantée. Vous pouvez également choisir le “role” qui sera donné à l'apprenant lorsque l'attestation sera validée.</text:p>
      <text:p text:style-name="Text_20_body">En ajoutant plusieurs cours, vous pouvez utiliser ce module pour “ouvrir” un ensemble d'autres modules de formation.</text:p>
      <text:h text:style-name="Heading_20_4" text:outline-level="4"><text:bookmark-start text:name="__RefHeading___utilisation_des_prerequis_7"/><text:bookmark-start text:name="utilisation_des_prerequis"/>Utilisation des prérequis<text:bookmark-end text:name="__RefHeading___utilisation_des_prerequis_7"/><text:bookmark-end text:name="utilisation_des_prerequis"/></text:h>
      <text:p text:style-name="Text_20_body">si un des (ou plusieurs) cours a la case “prérequis” cochée, alors l'apprenant ne pourra pas entrer dans ce module si cette attestation n'est pas validée, et ce, même si une autre attestation y permettrait l'arrivée. Un cours pointé par des “cours précédent prérequis” ne sera accessible QUE si toutes les attestations prérequises sont validées. </text:p>
      <text:h text:style-name="Heading_20_3" text:outline-level="3"><text:bookmark-start text:name="__RefHeading___donnees_et_contenus_de_l_attestation_8"/><text:bookmark-start text:name="donnees_et_contenus_de_l_attestation"/>Données et contenus de l'attestation<text:bookmark-end text:name="__RefHeading___donnees_et_contenus_de_l_attestation_8"/><text:bookmark-end text:name="donnees_et_contenus_de_l_attestation"/></text:h>
      <text:list text:style-name="List_20_1" text:continue-numbering="false">
        <text:list-item>
          <text:p text:style-name="List_20_1_Content_First">  <text:span text:style-name="Strong_20_Emphasis">Titre de l'attestation :</text:span> Au choix, apparait en lien sur page de cours.</text:p>
        </text:list-item>
        <text:list-item>
          <text:p text:style-name="List_20_1_Content"> <text:span text:style-name="Strong_20_Emphasis">Forfait d'heures à reporter :</text:span> Entrez le nombre d'heures créditées de formation à afficher sur le certificat. Ce nombre d'heures est une mention manuelle car il ne correspond pas nécessairement au temps réellement passé par le candidat. Ceci suppose placer la balise {info:certificate_credit_hours} dans les textes de l'attestation. (voir chapitre balises autorisées).</text:p>
        </text:list-item>
        <text:list-item>
          <text:p text:style-name="List_20_1_Content"> <text:span text:style-name="Strong_20_Emphasis">Données supplémentaires : </text:span> Données additionnelles, comme par exemple des données de notes d'activité dans les rapports globaux excel sous forme de notation json de type clés/valeurs  {“report_export_cmid1”: “198”, “report_export_cmid2”: “328”} pour une sortie sur le rapport global excel. (gérer la délivrance/export excel pour voir le rapport global). La note aafichée est fonction des choix de réglage du test (dernière note, meilleure note etc).</text:p>
        </text:list-item>
        <text:list-item>
          <text:p text:style-name="List_20_1_Content"> <text:span text:style-name="Strong_20_Emphasis">Texte personnalisé de l'en-tête :</text:span> Votre contenu html et balises pour l'en-tête</text:p>
        </text:list-item>
        <text:list-item>
          <text:p text:style-name="List_20_1_Content"> <text:span text:style-name="Strong_20_Emphasis">Texte personnalisé :</text:span> Votre contenu html et balises pour le corps du certificat</text:p>
        </text:list-item>
        <text:list-item>
          <text:p text:style-name="List_20_1_Content"> <text:span text:style-name="Strong_20_Emphasis">Texte personnalisé du pied de page :</text:span> Votre contenu html et balises pour le pied de page</text:p>
        </text:list-item>
        <text:list-item>
          <text:p text:style-name="List_20_1_Content_Last"> <text:span text:style-name="Strong_20_Emphasis">Imprimer un QR code: </text:span> Oui /non</text:p>
        </text:list-item>
      </text:list>
      <text:p text:style-name="Text_20_body"><text:span text:style-name="Strong_20_Emphasis">Nouveau !</text:span></text:p>
      <text:p text:style-name="Text_20_body"><draw:frame draw:style-name="mediacenter" draw:name="5" text:anchor-type="paragraph" draw:z-index="5" svg:width="37.253333333333cm" style:rel-width="100%" svg:height="2.3283333333333cm" style:rel-height="scale"><draw:image xlink:href="Pictures/6ab7309d6a0a776ab0a2ebb8eb8613fb.jpg" xlink:type="simple" xlink:show="embed" xlink:actuate="onLoad"/></draw:frame></text:p>
      <text:p text:style-name="Text_20_body">Un nouveau paramètre avancé permet (après Octobre 2025) de moduler la forme du nom du fichier généré. Si ce champ reste vide, alors un nom par défaut sera calculé pour le document. Vous pouvez inscrire un “motif” de construction du nom en plaçant des emplacements de données : </text:p>
      <text:p text:style-name="Text_20_body">Exemple :</text:p>
      <text:p text:style-name="Preformatted_20_Text"> {{COURSEIDNUMBER}}_{{IDNUMBER}}_{{USER_institution}}_{{TIMEMIN}}.pdf</text:p>
      <text:p text:style-name="Text_20_body">Emplacements supportés :</text:p>
      <text:list text:style-name="List_20_1" text:continue-numbering="false">
        <text:list-item>
          <text:p text:style-name="List_20_1_Content_First"> &lt;nowikiwi&gt;<text:a xlink:type="simple" xlink:href="https://docs.activeprolearn.com/lib/exe/fetch.php?media=mod:pdcertificate:courseid" text:style-name="Internet_20_link" text:visited-style-name="Visited_20_Internet_20_Link">courseid</text:a>&lt;/nowiki&gt; : ID numérique du cours</text:p>
        </text:list-item>
        <text:list-item>
          <text:p text:style-name="List_20_1_Content"> &lt;nowikiwi&gt;<text:a xlink:type="simple" xlink:href="https://docs.activeprolearn.com/lib/exe/fetch.php?media=mod:pdcertificate:courseidnumber" text:style-name="Internet_20_link" text:visited-style-name="Visited_20_Internet_20_Link">courseidnumber</text:a>&lt;/nowikiwi&gt; : course idnumber</text:p>
        </text:list-item>
        <text:list-item>
          <text:p text:style-name="List_20_1_Content"> <text:a xlink:type="simple" xlink:href="https://docs.activeprolearn.com/lib/exe/fetch.php?media=mod:pdcertificate:shortname" text:style-name="Internet_20_link" text:visited-style-name="Visited_20_Internet_20_Link">shortname</text:a> : course shortname</text:p>
        </text:list-item>
        <text:list-item>
          <text:p text:style-name="List_20_1_Content"> {CMID}} : Course module id</text:p>
        </text:list-item>
        <text:list-item>
          <text:p text:style-name="List_20_1_Content"> {CMIDNUMBER}} : Course module idNumber</text:p>
        </text:list-item>
        <text:list-item>
          <text:p text:style-name="List_20_1_Content"> <text:a xlink:type="simple" xlink:href="https://docs.activeprolearn.com/lib/exe/fetch.php?media=mod:pdcertificate:timemin" text:style-name="Internet_20_link" text:visited-style-name="Visited_20_Internet_20_Link">timemin</text:a> : Horodatage à la minute</text:p>
        </text:list-item>
        <text:list-item>
          <text:p text:style-name="List_20_1_Content"> <text:a xlink:type="simple" xlink:href="https://docs.activeprolearn.com/lib/exe/fetch.php?media=mod:pdcertificate:timesec" text:style-name="Internet_20_link" text:visited-style-name="Visited_20_Internet_20_Link">timesec</text:a> : Horodatage à la seconde</text:p>
        </text:list-item>
        <text:list-item>
          <text:p text:style-name="List_20_1_Content"> <text:a xlink:type="simple" xlink:href="https://docs.activeprolearn.com/lib/exe/fetch.php?media=mod:pdcertificate:timeusec" text:style-name="Internet_20_link" text:visited-style-name="Visited_20_Internet_20_Link">timeusec</text:a> : Horodatage haute précision (milliseconde)</text:p>
        </text:list-item>
        <text:list-item>
          <text:p text:style-name="List_20_1_Content"> <text:a xlink:type="simple" xlink:href="https://docs.activeprolearn.com/lib/exe/fetch.php?media=mod:pdcertificate:lastname" text:style-name="Internet_20_link" text:visited-style-name="Visited_20_Internet_20_Link">lastname</text:a> : Nom</text:p>
        </text:list-item>
        <text:list-item>
          <text:p text:style-name="List_20_1_Content"> <text:a xlink:type="simple" xlink:href="https://docs.activeprolearn.com/lib/exe/fetch.php?media=mod:pdcertificate:firstname" text:style-name="Internet_20_link" text:visited-style-name="Visited_20_Internet_20_Link">firstname</text:a> : Prénom</text:p>
        </text:list-item>
        <text:list-item>
          <text:p text:style-name="List_20_1_Content"> <text:a xlink:type="simple" xlink:href="https://docs.activeprolearn.com/lib/exe/fetch.php?media=mod:pdcertificate:idnumber" text:style-name="Internet_20_link" text:visited-style-name="Visited_20_Internet_20_Link">idnumber</text:a> : Numéro d'identification de l'utilisateur</text:p>
        </text:list-item>
        <text:list-item>
          <text:p text:style-name="List_20_1_Content"> <text:a xlink:type="simple" xlink:href="https://docs.activeprolearn.com/lib/exe/fetch.php?media=mod:pdcertificate:user_profilefield" text:style-name="Internet_20_link" text:visited-style-name="Visited_20_Internet_20_Link">user_profilefield</text:a> : Champ de profil standard</text:p>
        </text:list-item>
        <text:list-item>
          <text:p text:style-name="List_20_1_Content_Last"> <text:a xlink:type="simple" xlink:href="https://docs.activeprolearn.com/lib/exe/fetch.php?media=mod:pdcertificate:user_profile_profileshortname" text:style-name="Internet_20_link" text:visited-style-name="Visited_20_Internet_20_Link">user_profile_profileshortname</text:a> : Champ de profil personnalisé</text:p>
        </text:list-item>
      </text:list>
      <text:h text:style-name="Heading_20_3" text:outline-level="3"><text:bookmark-start text:name="__RefHeading___mise_en_forme_9"/><text:bookmark-start text:name="mise_en_forme"/>Mise en forme<text:bookmark-end text:name="__RefHeading___mise_en_forme_9"/><text:bookmark-end text:name="mise_en_forme"/></text:h>
      <text:list text:style-name="List_20_1" text:continue-numbering="false">
        <text:list-item>
          <text:p text:style-name="List_20_1_Content_First"> <text:span text:style-name="Strong_20_Emphasis">Modèle d'attestation :</text:span> Orientation et taille parmi :</text:p>
          <text:list text:style-name="List_20_1">
            <text:list-item>
              <text:p text:style-name="List_20_1_Content"> A4 Landscape</text:p>
            </text:list-item>
            <text:list-item>
              <text:p text:style-name="List_20_1_Content"> A4 Portrait</text:p>
            </text:list-item>
            <text:list-item>
              <text:p text:style-name="List_20_1_Content"> Letter Landscape</text:p>
            </text:list-item>
            <text:list-item>
              <text:p text:style-name="List_20_1_Content_Last"> Letter portrait</text:p>
            </text:list-item>
          </text:list>
        </text:list-item>
      </text:list>
      <text:list text:style-name="List_20_1" text:continue-numbering="false">
        <text:list-item>
          <text:p text:style-name="LastListParagraph_List_20_1_Content_First"> <text:span text:style-name="Strong_20_Emphasis">Format de date :</text:span> Choisir dans la liste. Choisissez un format de date pour imprimer la date sur le certificat. Ou, choisissez la dernière option pour avoir la date imprimée dans le format de la langue choisie par l'utilisateur.</text:p>
        </text:list-item>
      </text:list>
      <text:list text:style-name="List_20_1" text:continue-numbering="false">
        <text:list-item>
          <text:p text:style-name="List_20_1_Content_First"> <text:span text:style-name="Strong_20_Emphasis">Format de note :</text:span> Trois formats de score sont disponibles si vous voulez imprimer le score sur l'attestation</text:p>
          <text:list text:style-name="List_20_1">
            <text:list-item>
              <text:p text:style-name="List_20_1_Content"> Pourcentage : Affiche un pourcentage de réalisation</text:p>
            </text:list-item>
            <text:list-item>
              <text:p text:style-name="List_20_1_Content"> Points : La note est affichée en valeur absolue de points reçus.</text:p>
            </text:list-item>
            <text:list-item>
              <text:p text:style-name="List_20_1_Content_Last"> Lettrage : Un barème à lettres est utilisé.</text:p>
            </text:list-item>
          </text:list>
        </text:list-item>
      </text:list>
      <text:list text:style-name="List_20_1" text:continue-numbering="false">
        <text:list-item>
          <text:p text:style-name="List_20_1_Content_First"> <text:span text:style-name="Strong_20_Emphasis">Les autres éléments  :</text:span> Ce sont des éléments graphiques de composition de vos certificats. Glissez les images dans les zones prévues à cet effet, et pour chaque élément, indiquez en option la position X et Y dans les options avancées.</text:p>
          <text:list text:style-name="List_20_1">
            <text:list-item>
              <text:p text:style-name="List_20_1_Content"> Fond ou bordures</text:p>
            </text:list-item>
            <text:list-item>
              <text:p text:style-name="List_20_1_Content"> Filigrane</text:p>
            </text:list-item>
            <text:list-item>
              <text:p text:style-name="List_20_1_Content"> Image de signature</text:p>
            </text:list-item>
            <text:list-item>
              <text:p text:style-name="List_20_1_Content_Last"> Image de sceau ou tampon</text:p>
            </text:list-item>
          </text:list>
        </text:list-item>
      </text:list>
      <text:h text:style-name="Heading_20_4" text:outline-level="4"><text:bookmark-start text:name="__RefHeading___options_avanceesrendering_options_10"/><text:bookmark-start text:name="options_avanceesrendering_options"/>Options avancées : Rendering options<text:bookmark-end text:name="__RefHeading___options_avanceesrendering_options_10"/><text:bookmark-end text:name="options_avanceesrendering_options"/></text:h>
      <text:p text:style-name="Text_20_body"><text:span text:style-name="Source_20_Text">Notez que pour accéder à ce paramètre, vous devez cliquer sur le lien “Afficher plus…” dans le formulaire.</text:span></text:p>
      <text:p text:style-name="Text_20_body">Les options de rendu supplémentaires sont stockées sous forme d'une structure de données JSON, comme les exemples suivants. Vous pouvez vous appuyer sur un <text:a xlink:type="simple" xlink:href="https://www.google.com/url?sa=t&amp;source=web&amp;rct=j&amp;opi=89978449&amp;url=https://jsonlint.com/&amp;ved=2ahUKEwi0tJzw4qOQAxVYhv0HHXRpHjgQFnoECAsQAQ&amp;usg=AOvVaw1wm0AnA86fJrIoZRGRzp6P" text:style-name="Internet_20_link" text:visited-style-name="Visited_20_Internet_20_Link"> service en ligne de validation JSON</text:a>, pour vérifier la syntaxe de vos paramètres.</text:p>
      <text:p text:style-name="Text_20_body">Exemples : </text:p>
      <text:p text:style-name="Preformatted_20_Text"> {"printhours":"4h", "qrcodey":235}</text:p>
      <text:p text:style-name="Preformatted_20_Text"> {"printqrcode":"1","fontbasesize":12,"fontbasefamily":"freesans"}</text:p>
      <text:p text:style-name="Text_20_body">Les attributs supportés et leur signification sont :</text:p>
      <text:list text:style-name="List_20_1" text:continue-numbering="false">
        <text:list-item>
          <text:p text:style-name="List_20_1_Content_First"> “printhours” : “4h” - nombres d'heures de formations, ici 4</text:p>
        </text:list-item>
        <text:list-item>
          <text:p text:style-name="List_20_1_Content"> “printoutcome” : 0 ou 1 - objectifs</text:p>
        </text:list-item>
        <text:list-item>
          <text:p text:style-name="List_20_1_Content"> “printqrcode” : 0 ou 1 - Imprimer ou non le QRcode</text:p>
        </text:list-item>
        <text:list-item>
          <text:p text:style-name="List_20_1_Content"> “fontbasesize” : “10” - Taille de la police de caractère retenue</text:p>
        </text:list-item>
        <text:list-item>
          <text:p text:style-name="List_20_1_Content"> “fontbasefamily” : “arial” - Police de caractère à utiliser</text:p>
        </text:list-item>
        <text:list-item>
          <text:p text:style-name="List_20_1_Content"> “watermarkx”: 0 - Position x du filigrane à partir de l'angle haut gauche, ici 0 pixels par exemple</text:p>
        </text:list-item>
        <text:list-item>
          <text:p text:style-name="List_20_1_Content"> “watermarky”: 0 - Position y du filigrane à partir de l'angle haut gauche, ici 0 pixels par exemple</text:p>
        </text:list-item>
        <text:list-item>
          <text:p text:style-name="List_20_1_Content"> “custy”:20 - Décalage de marge X (latérale depuis la gauche) en pixel, ici 10 pixels</text:p>
        </text:list-item>
        <text:list-item>
          <text:p text:style-name="List_20_1_Content"> “custy” : 10 - Décalage de marge Y (verticale depuis le haut) en pixel, ici 10 pixels</text:p>
        </text:list-item>
        <text:list-item>
          <text:p text:style-name="List_20_1_Content"> “signaturex”: 0 Décalage X de la signature</text:p>
        </text:list-item>
        <text:list-item>
          <text:p text:style-name="List_20_1_Content"> “signaturey”: 240 - Position Y de la signature</text:p>
        </text:list-item>
        <text:list-item>
          <text:p text:style-name="List_20_1_Content"> “sealx”: 0 - Position X de tampon</text:p>
        </text:list-item>
        <text:list-item>
          <text:p text:style-name="List_20_1_Content"> “sealy”: 0 - Position Y de tampon</text:p>
        </text:list-item>
        <text:list-item>
          <text:p text:style-name="List_20_1_Content"> “qrcodex” : 140 - Position X du QRcode</text:p>
        </text:list-item>
        <text:list-item>
          <text:p text:style-name="List_20_1_Content"> “qrcodey” : 235 - Position Y du QRcode</text:p>
        </text:list-item>
        <text:list-item>
          <text:p text:style-name="List_20_1_Content"> “qrcodew” : 50 - Largeur du QRcode</text:p>
        </text:list-item>
        <text:list-item>
          <text:p text:style-name="List_20_1_Content"> “qrcodeh” : 50 - Hauteur du QRcode</text:p>
        </text:list-item>
        <text:list-item>
          <text:p text:style-name="List_20_1_Content"> “basex” : 0 - Position y du filigrane à partir de l'angle haut gauche, ici 0 pixels par exemple</text:p>
        </text:list-item>
        <text:list-item>
          <text:p text:style-name="List_20_1_Content_Last"> “basey” : 0 - Position y du filigrane à partir de l'angle haut gauche, ici 0 pixels par exemple</text:p>
        </text:list-item>
      </text:list>
      <text:h text:style-name="Heading_20_3" text:outline-level="3"><text:bookmark-start text:name="__RefHeading___protection_de_pdf_11"/><text:bookmark-start text:name="protection_de_pdf"/>Protection de PDF<text:bookmark-end text:name="__RefHeading___protection_de_pdf_11"/><text:bookmark-end text:name="protection_de_pdf"/></text:h>
      <text:p text:style-name="Text_20_body"><draw:frame draw:style-name="mediacenter" draw:name="6" text:anchor-type="paragraph" draw:z-index="6" svg:width="32.385cm" style:rel-width="100%" svg:height="18.864791666667cm" style:rel-height="scale"><draw:image xlink:href="Pictures/3e63547a29b58d266e91f765c691a36c.jpg" xlink:type="simple" xlink:show="embed" xlink:actuate="onLoad"/></draw:frame></text:p>
      <text:p text:style-name="Text_20_body">La protection Pro permet <text:span text:style-name="Strong_20_Emphasis">dans une certaine mesure</text:span> de protéger les documents PDF. Cette protection n'est pas infaillible, car certains lecteurs n'en tiennent pas compte. Cependant protéger les documents de sortie est une première étape de sécurisation des attestations.</text:p>
      <text:p text:style-name="Text_20_body">Pour une pratique totalement sécurisée des attestations, nous préconisons l'utilisation du système de vérification par QRcode fourni par ce plugin.</text:p>
      <text:list text:style-name="List_20_1" text:continue-numbering="false">
        <text:list-item>
          <text:p text:style-name="List_20_1_Content_First"> <text:span text:style-name="Strong_20_Emphasis">8 droits individuels sur les manipulations du contenu :</text:span> Cochez les cases correspondant à votre cas de figure.</text:p>
        </text:list-item>
        <text:list-item>
          <text:p text:style-name="List_20_1_Content"> <text:span text:style-name="Strong_20_Emphasis">Nom d'utilisateur et mot de passe :</text:span> Vous pouvez protéger l'ouverture du document par un couple utilisateur/mot de passe.</text:p>
        </text:list-item>
        <text:list-item>
          <text:p text:style-name="List_20_1_Content_Last"> <text:span text:style-name="Strong_20_Emphasis">Clef publique :</text:span> Alternativement au couple ci-dessus vous pouvez enregistrer la partie publique d'une clef (RSA256) qui encryptera la protection. Vous devez conserver <text:span text:style-name="Strong_20_Emphasis">soigneusement</text:span> la partie privée de la clef pour pouvoir réouvrir le document. </text:p>
        </text:list-item>
      </text:list>
      <text:h text:style-name="Heading_20_3" text:outline-level="3"><text:bookmark-start text:name="__RefHeading___credits_12"/><text:bookmark-start text:name="credits"/>Crédits<text:bookmark-end text:name="__RefHeading___credits_12"/><text:bookmark-end text:name="credits"/></text:h>
      <text:list text:style-name="List_20_1" text:continue-numbering="false">
        <text:list-item>
          <text:p text:style-name="List_20_1_Content_First"> Valéry Frémaux (Valery@activeproLearn.com) : conception, développement &amp; tests</text:p>
        </text:list-item>
        <text:list-item>
          <text:p text:style-name="List_20_1_Content_Last"> Florence Labord (Florence@activeproLearn.com) : Revue fonctionnelle, Documentation </text:p>
        </text:list-item>
      </text:list>
      <text:p text:style-name="Horizontal_20_Line"/>
      <text:p text:style-name="Text_20_body"><text:a xlink:type="simple" xlink:href="https://docs.activeprolearn.com/doku.php?id=mod:pdcertificate:userguide" text:style-name="Internet_20_link" text:visited-style-name="Visited_20_Internet_20_Link">Retour au guide utilisateu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6::44:29</meta:creation-date>
    <dc:creator>Generated</dc:creator>
    <dc:date>2026-09-01T16::44:29</dc:date>
    <dc:language>en-US</dc:language>
    <meta:editing-cycles>1</meta:editing-cycles>
    <meta:editing-duration>PT0S</meta:editing-duration>
    <dc:title>mod:pdcertificate:instancesettings</dc:title>
  </office:meta>
</office:document-meta>
</file>