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file-entry manifest:media-type="image/jpeg" manifest:full-path="Pictures/bcb0bb79ce12371781f00cb4c9d85e2b.jpg"/>
  <manifest:file-entry manifest:media-type="image/jpeg" manifest:full-path="Pictures/a7d7825231617be954d0c4d580094c7d.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mod:pdcertificate:globalsettings"/><text:bookmark-start text:name="__RefHeading___module_attestation_de_formation_pdcertificateguide_d_utilisation_1"/><text:bookmark-start text:name="module_attestation_de_formation_pdcertificateguide_d_utilisation"/>Module Attestation de formation (PDCertificate) : Guide d'utilisation<text:bookmark-end text:name="__RefHeading___module_attestation_de_formation_pdcertificateguide_d_utilisation_1"/><text:bookmark-end text:name="module_attestation_de_formation_pdcertificateguide_d_utilisation"/></text:h>
      <text:h text:style-name="Heading_20_3" text:outline-level="3"><text:bookmark-start text:name="__RefHeading___reglages_globaux_2"/><text:bookmark-start text:name="reglages_globaux"/>Réglages globaux<text:bookmark-end text:name="__RefHeading___reglages_globaux_2"/><text:bookmark-end text:name="reglages_globaux"/></text:h>
      <text:p text:style-name="Text_20_body">Ces réglages sont communs à toutes les instances d'attestation dans toute la plate-forme.</text:p>
      <text:p text:style-name="Text_20_body"><draw:frame draw:style-name="mediacenter" draw:name="1" text:anchor-type="paragraph" draw:z-index="1" svg:width="21.166666666667cm" style:rel-width="100%" svg:height="10.981723949809cm" style:rel-height="scale"><draw:image xlink:href="Pictures/bcb0bb79ce12371781f00cb4c9d85e2b.jpg" xlink:type="simple" xlink:show="embed" xlink:actuate="onLoad"/></draw:frame></text:p>
      <text:h text:style-name="Heading_20_4" text:outline-level="4"><text:bookmark-start text:name="__RefHeading___propagation_des_groupes_3"/><text:bookmark-start text:name="propagation_des_groupes"/>Propagation des groupes<text:bookmark-end text:name="__RefHeading___propagation_des_groupes_3"/><text:bookmark-end text:name="propagation_des_groupes"/></text:h>
      <text:p text:style-name="Text_20_body">La propagation des groupes s'opère en cas de chaînage de cours via l'attestation : une attestation délivrée peut provoquer la propagation d'inscription dans des cours liés. Si cette option est globalement activée, alors la propagation d'inscription entrainera automatiquement une reconstruction des groupes d'appartenance de l'utilisateur transféré, et ce, même si les groupes d'origine <text:span text:style-name="Strong_20_Emphasis">n'existent pas</text:span> dans le cours d'arrivée.4</text:p>
      <text:h text:style-name="Heading_20_4" text:outline-level="4"><text:bookmark-start text:name="__RefHeading___nombre_max_de_documents_pas_cron_4"/><text:bookmark-start text:name="nombre_max_de_documents_pas_cron"/>Nombre max de documents pas cron<text:bookmark-end text:name="__RefHeading___nombre_max_de_documents_pas_cron_4"/><text:bookmark-end text:name="nombre_max_de_documents_pas_cron"/></text:h>
      <text:p text:style-name="Text_20_body">Ce réglage ne concerne uniquement les attestations qui ont activé la génération automatique des attestations émissibles. Dans ce cas, ce réglage permet de limiter le nombre de documents qu'une seule passe de la tâche programmée peut générer à la fois. La génération PDF étant assez coûteuse en temps de calcul, il est utile de ne pas bloquer les tâches programmées pendant un temps trop long. En réduisant le nombre de générations, d'autres traitements pourront s'intercaler entre plusieurs passes de cette tâche.</text:p>
      <text:p text:style-name="Text_20_body">Note : les attestations sont générées automatiquement, dès que les conditions d'obtention sont acquises.</text:p>
      <text:h text:style-name="Heading_20_4" text:outline-level="4"><text:bookmark-start text:name="__RefHeading___le_cron_envoie_les_attestations_par_mail_5"/><text:bookmark-start text:name="le_cron_envoie_les_attestations_par_mail"/>Le cron envoie les attestations par mail<text:bookmark-end text:name="__RefHeading___le_cron_envoie_les_attestations_par_mail_5"/><text:bookmark-end text:name="le_cron_envoie_les_attestations_par_mail"/></text:h>
      <text:p text:style-name="Text_20_body">Lors de la génération automatique d'attestations, il est possible de demander un envoi systématique par mail au titulaire.</text:p>
      <text:h text:style-name="Heading_20_4" text:outline-level="4"><text:bookmark-start text:name="__RefHeading___niveau_de_cryptage_pro_6"/><text:bookmark-start text:name="niveau_de_cryptage_pro"/>Niveau de cryptage (Pro)<text:bookmark-end text:name="__RefHeading___niveau_de_cryptage_pro_6"/><text:bookmark-end text:name="niveau_de_cryptage_pro"/></text:h>
      <text:p text:style-name="Text_20_body">Si le document PDF généré est protégé, alors il est possible de définir le niveau de cryptage. Certains destinataires pourraient ne pas avoir de visualisateur adapté à un niveau de cryptage trop élevé.</text:p>
      <text:h text:style-name="Heading_20_4" text:outline-level="4"><text:bookmark-start text:name="__RefHeading___autorite_de_certification_par_defaut_7"/><text:bookmark-start text:name="autorite_de_certification_par_defaut"/>Autorité de certification par défaut<text:bookmark-end text:name="__RefHeading___autorite_de_certification_par_defaut_7"/><text:bookmark-end text:name="autorite_de_certification_par_defaut"/></text:h>
      <text:p text:style-name="Text_20_body">Les attestations enregistrent une référence à un des utilisateurs de Moodle comme autorité de délivrance. Les modèles d'attestation prévoient les champs permettant d'afficher cette autorité certifiante sur les documents générés. Ce réglage permet de désigner un utilisateur “Autorité par défaut” qui sera attribué d'office à toute nouvelle instance d'attestation.</text:p>
      <text:h text:style-name="Heading_20_4" text:outline-level="4"><text:bookmark-start text:name="__RefHeading___champs_personnalises_de_profil_pour_le_rapport_8"/><text:bookmark-start text:name="champs_personnalises_de_profil_pour_le_rapport"/>Champs personnalisés de profil pour le rapport<text:bookmark-end text:name="__RefHeading___champs_personnalises_de_profil_pour_le_rapport_8"/><text:bookmark-end text:name="champs_personnalises_de_profil_pour_le_rapport"/></text:h>
      <text:h text:style-name="Heading_20_4" text:outline-level="4"><text:bookmark-start text:name="__RefHeading___source_par_defaut_du_nom_pour_l_activite_dans_les_rapports_9"/><text:bookmark-start text:name="source_par_defaut_du_nom_pour_l_activite_dans_les_rapports"/>Source par défaut du nom pour l'activité dans les rapports<text:bookmark-end text:name="__RefHeading___source_par_defaut_du_nom_pour_l_activite_dans_les_rapports_9"/><text:bookmark-end text:name="source_par_defaut_du_nom_pour_l_activite_dans_les_rapports"/></text:h>
      <text:p text:style-name="Text_20_body">Le nom de la colonne qui identifie l'instance dans les rapports.</text:p>
      <text:list text:style-name="List_20_1" text:continue-numbering="false">
        <text:list-item>
          <text:p text:style-name="List_20_1_Content_First"> Type de module (indexé) : Le nom générique du module, indexé par son id Moodle interne.</text:p>
        </text:list-item>
        <text:list-item>
          <text:p text:style-name="List_20_1_Content"> Nom : le nom de l'instance d'activité (attention, il peut être non unique)</text:p>
        </text:list-item>
        <text:list-item>
          <text:p text:style-name="List_20_1_Content_Last"> Numéro d'identification : Le numéro d'identification du module de cours.</text:p>
        </text:list-item>
      </text:list>
      <text:h text:style-name="Heading_20_3" text:outline-level="3"><text:bookmark-start text:name="__RefHeading___parametres_standards_d_un_plugin_avec_fonctionnalites_pro_10"/><text:bookmark-start text:name="parametres_standards_d_un_plugin_avec_fonctionnalites_pro"/>Paramètres standards d'un plugin avec fonctionnalités "Pro"<text:bookmark-end text:name="__RefHeading___parametres_standards_d_un_plugin_avec_fonctionnalites_pro_10"/><text:bookmark-end text:name="parametres_standards_d_un_plugin_avec_fonctionnalites_pro"/></text:h>
      <text:p text:style-name="Text_20_body">Ces champs additionnels permettent l'enregistrement de la licence de TMA permettant le déblocage des fonctionnalités “PRO” du module. Cette clef de licence peut être demandée directement à l'éditeur du plugin (ActiveProLearn) ou auprès d'un distributeur agréé.</text:p>
      <text:p text:style-name="Text_20_body"><draw:frame draw:style-name="mediacenter" draw:name="2" text:anchor-type="paragraph" draw:z-index="2" svg:width="21.166666666667cm" style:rel-width="100%" svg:height="5.6696428571429cm" style:rel-height="scale"><draw:image xlink:href="Pictures/a7d7825231617be954d0c4d580094c7d.jpg" xlink:type="simple" xlink:show="embed" xlink:actuate="onLoad"/></draw:frame></text:p>
      <text:h text:style-name="Heading_20_4" text:outline-level="4"><text:bookmark-start text:name="__RefHeading___emuler_la_version_communautaire_11"/><text:bookmark-start text:name="emuler_la_version_communautaire"/>Emuler la version communautaire<text:bookmark-end text:name="__RefHeading___emuler_la_version_communautaire_11"/><text:bookmark-end text:name="emuler_la_version_communautaire"/></text:h>
      <text:p text:style-name="Text_20_body">Ce réglage permet temporairement de régresser les fonctionnalités en mode “communautaire”, même pour un plugin référencé avec une clef valide.</text:p>
      <text:h text:style-name="Heading_20_4" text:outline-level="4"><text:bookmark-start text:name="__RefHeading___fournisseur_version_pro_12"/><text:bookmark-start text:name="fournisseur_version_pro"/>Fournisseur version Pro<text:bookmark-end text:name="__RefHeading___fournisseur_version_pro_12"/><text:bookmark-end text:name="fournisseur_version_pro"/></text:h>
      <text:p text:style-name="Text_20_body">Le code unique de distributeur titulaire de la clef. La clef sera vérifiée par les services du distributeur.</text:p>
      <text:h text:style-name="Heading_20_4" text:outline-level="4"><text:bookmark-start text:name="__RefHeading___clef_de_licence_pro_13"/><text:bookmark-start text:name="clef_de_licence_pro"/>Clef de licence pro<text:bookmark-end text:name="__RefHeading___clef_de_licence_pro_13"/><text:bookmark-end text:name="clef_de_licence_pro"/></text:h>
      <text:p text:style-name="Text_20_body">Une clef de licence acquise auprès de l'éditeur ou un de ses distributeurs agréés.</text:p>
      <text:h text:style-name="Heading_20_3" text:outline-level="3"><text:bookmark-start text:name="__RefHeading___credits_14"/><text:bookmark-start text:name="credits"/>Crédits<text:bookmark-end text:name="__RefHeading___credits_14"/><text:bookmark-end text:name="credits"/></text:h>
      <text:list text:style-name="List_20_1" text:continue-numbering="false">
        <text:list-item>
          <text:p text:style-name="List_20_1_Content_First"> Valéry Frémaux (Valery@activeproLearn.com) : conception, développement &amp; tests</text:p>
        </text:list-item>
        <text:list-item>
          <text:p text:style-name="List_20_1_Content_Last"> Florence Labord (Florence@activeproLearn.com) : Revue fonctionnelle, Documentation </text:p>
        </text:list-item>
      </text:list>
      <text:p text:style-name="Horizontal_20_Line"/>
      <text:p text:style-name="Text_20_body"><text:a xlink:type="simple" xlink:href="https://docs.activeprolearn.com/doku.php?id=mod:pdcertificate:userguide" text:style-name="Internet_20_link" text:visited-style-name="Visited_20_Internet_20_Link">Retour au guide utilisateu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11::25:07</meta:creation-date>
    <dc:creator>Generated</dc:creator>
    <dc:date>2026-08-31T11::25:07</dc:date>
    <dc:language>en-US</dc:language>
    <meta:editing-cycles>1</meta:editing-cycles>
    <meta:editing-duration>PT0S</meta:editing-duration>
    <dc:title>mod:pdcertificate:globalsettings</dc:title>
  </office:meta>
</office:document-meta>
</file>