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e04d528fb7e604088e39fcb30baee1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mplayer:userguide"/><text:bookmark-start text:name="__RefHeading___module_mplayer_-_media_playerguide_d_utilisation_1"/><text:bookmark-start text:name="module_mplayer_-_media_playerguide_d_utilisation"/>Module MPlayer - Média Player  : Guide d'utilisation<text:bookmark-end text:name="__RefHeading___module_mplayer_-_media_playerguide_d_utilisation_1"/><text:bookmark-end text:name="module_mplayer_-_media_playerguide_d_utilisation"/></text:h>
      <text:h text:style-name="Heading_20_3" text:outline-level="3"><text:bookmark-start text:name="__RefHeading___publier_une_video_dans_un_cours_2"/><text:bookmark-start text:name="publier_une_video_dans_un_cours"/>Publier une  vidéo dans un cours<text:bookmark-end text:name="__RefHeading___publier_une_video_dans_un_cours_2"/><text:bookmark-end text:name="publier_une_video_dans_un_cours"/></text:h>
      <text:list text:style-name="List_20_1" text:continue-numbering="false">
        <text:list-item>
          <text:p text:style-name="List_20_1_Content_First">   Passer en mode édition </text:p>
        </text:list-item>
        <text:list-item>
          <text:p text:style-name="List_20_1_Content">   Choisir menu dans ajouter une ressource média player.</text:p>
        </text:list-item>
        <text:list-item>
          <text:p text:style-name="List_20_1_Content">   Configurez le formulaire</text:p>
        </text:list-item>
        <text:list-item>
          <text:p text:style-name="List_20_1_Content_Last">   Sauvegarder et revenir au cours </text:p>
        </text:list-item>
      </text:list>
      <text:h text:style-name="Heading_20_3" text:outline-level="3"><text:bookmark-start text:name="__RefHeading___generaux_3"/><text:bookmark-start text:name="generaux"/>Généraux<text:bookmark-end text:name="__RefHeading___generaux_3"/><text:bookmark-end text:name="generaux"/></text:h>
      <text:list text:style-name="List_20_1" text:continue-numbering="false">
        <text:list-item>
          <text:p text:style-name="List_20_1_Content_First"> <text:span text:style-name="Strong_20_Emphasis">Nom :</text:span> Il s'agit du nom qui apparaitra dans la page du cours. </text:p>
        </text:list-item>
        <text:list-item>
          <text:p text:style-name="List_20_1_Content"> <text:span text:style-name="Strong_20_Emphasis">Technologie :</text:span> JWPLayer ou FlowPlayer</text:p>
        </text:list-item>
        <text:list-item>
          <text:p text:style-name="List_20_1_Content"> <text:span text:style-name="Strong_20_Emphasis">Description :</text:span> C'est la description de l'activité qui s'affichera dans le cours, si option cochée</text:p>
        </text:list-item>
        <text:list-item>
          <text:p text:style-name="List_20_1_Content"> <text:span text:style-name="Strong_20_Emphasis">Type :</text:span> Choisir dans liste déroulante , le type de média; Suivant le type d'autres options à préciser s'affichent</text:p>
        </text:list-item>
        <text:list-item>
          <text:p text:style-name="List_20_1_Content_Last"> Serveur de flux :** Préciser le serveur de flux le cas échéant</text:p>
        </text:list-item>
      </text:list>
      <text:p text:style-name="Text_20_body"><draw:frame draw:style-name="mediacenter" draw:name="1" text:anchor-type="paragraph" draw:z-index="1" svg:width="30.63875cm" style:rel-width="100%" svg:height="18.520833333333cm" style:rel-height="scale"><draw:image xlink:href="Pictures/e04d528fb7e604088e39fcb30baee1b0.png" xlink:type="simple" xlink:show="embed" xlink:actuate="onLoad"/></draw:frame></text:p>
      <text:h text:style-name="Heading_20_3" text:outline-level="3"><text:bookmark-start text:name="__RefHeading___technologie_4"/><text:bookmark-start text:name="technologie"/>Technologie<text:bookmark-end text:name="__RefHeading___technologie_4"/><text:bookmark-end text:name="technologie"/></text:h>
      <text:p text:style-name="Text_20_body">En fonction de la technologie que vous choisissez (JWPlayer ou Flow player), les paramètres à configurer varieront. Voici les différents paramètres pour chacune des technologies. </text:p>
      <text:list text:style-name="List_20_1" text:continue-numbering="false">
        <text:list-item>
          <text:p text:style-name="List_20_1_Content_First"> <text:a xlink:type="simple" xlink:href="https://docs.activeprolearn.com/doku.php?id=mod:mplayer:usef:flowplayer" text:style-name="Internet_20_link" text:visited-style-name="Visited_20_Internet_20_Link">Flow Player</text:a></text:p>
        </text:list-item>
        <text:list-item>
          <text:p text:style-name="List_20_1_Content_Last"> <text:a xlink:type="simple" xlink:href="https://docs.activeprolearn.com/doku.php?id=mod:mplayer:usejw:jwplayer" text:style-name="Internet_20_link" text:visited-style-name="Visited_20_Internet_20_Link">JW Player</text:a></text:p>
        </text:list-item>
      </text:list>
      <text:p text:style-name="Horizontal_20_Line"/>
      <text:p text:style-name="Text_20_body">
<text:a xlink:type="simple" xlink:href="https://docs.activeprolearn.com/doku.php?id=mod:mplay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02:03</meta:creation-date>
    <dc:creator>Generated</dc:creator>
    <dc:date>2026-08-28T22::02:03</dc:date>
    <dc:language>en-US</dc:language>
    <meta:editing-cycles>1</meta:editing-cycles>
    <meta:editing-duration>PT0S</meta:editing-duration>
    <dc:title>mod:mplayer:userguide</dc:title>
  </office:meta>
</office:document-meta>
</file>