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05583841f0076479e164c67f2ac6215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player:usejw:jwplayer"/><text:bookmark-start text:name="__RefHeading___module_mplayer_-_media_playerguide_d_utilisation_1"/><text:bookmark-start text:name="module_mplayer_-_media_playerguide_d_utilisation"/>Module MPlayer - Média Player :  Guide d'utilisation<text:bookmark-end text:name="__RefHeading___module_mplayer_-_media_playerguide_d_utilisation_1"/><text:bookmark-end text:name="module_mplayer_-_media_playerguide_d_utilisation"/></text:h>
      <text:p text:style-name="Text_20_body"><draw:frame draw:style-name="mediacenter" draw:name="1" text:anchor-type="paragraph" draw:z-index="1" svg:width="22.489583333333cm" style:rel-width="100%" svg:height="5.4141589506173cm" style:rel-height="scale"><draw:image xlink:href="Pictures/705583841f0076479e164c67f2ac6215.png" xlink:type="simple" xlink:show="embed" xlink:actuate="onLoad"/></draw:frame></text:p>
      <text:h text:style-name="Heading_20_3" text:outline-level="3"><text:bookmark-start text:name="__RefHeading___utilisation_du_jw_playerressources_media_2"/><text:bookmark-start text:name="utilisation_du_jw_playerressources_media"/>Utilisation du JW Player : Ressources média<text:bookmark-end text:name="__RefHeading___utilisation_du_jw_playerressources_media_2"/><text:bookmark-end text:name="utilisation_du_jw_playerressources_media"/></text:h>
      <text:h text:style-name="Heading_20_4" text:outline-level="4"><text:bookmark-start text:name="__RefHeading___le_parametre_fichiers_de_media_permet_de_creer_une_playlist_en_fonction_de_differents_criteres_3"/><text:bookmark-start text:name="le_parametre_fichiers_de_media_permet_de_creer_une_playlist_en_fonction_de_differents_criteres"/>Le paramètre "Fichiers de média" permet de créer une playlist en fonction de différents critères.<text:bookmark-end text:name="__RefHeading___le_parametre_fichiers_de_media_permet_de_creer_une_playlist_en_fonction_de_differents_criteres_3"/><text:bookmark-end text:name="le_parametre_fichiers_de_media_permet_de_creer_une_playlist_en_fonction_de_differents_criteres"/></text:h>
      <text:list text:style-name="List_20_1" text:continue-numbering="false">
        <text:list-item>
          <text:p text:style-name="List_20_1_Content_First"> Le dossier “Captions” :  </text:p>
        </text:list-item>
        <text:list-item>
          <text:p text:style-name="List_20_1_Content"> Le dossier “Cues” : Contient optionnellement les fichiers de point d'arrêt</text:p>
        </text:list-item>
        <text:list-item>
          <text:p text:style-name="List_20_1_Content"> Le dossier “Medias” : C'est dans ce dossier que vous pouvez déposer les vidéos que vous souhaitez voir apparaitre dans la playlist. Assurez vous d'avoir sélectionné “vidéos internes” en dessous.</text:p>
        </text:list-item>
        <text:list-item>
          <text:p text:style-name="List_20_1_Content"> Le dossier “Playlist” :</text:p>
        </text:list-item>
        <text:list-item>
          <text:p text:style-name="List_20_1_Content"> Le dossier “Posters” :  Ce sont les images que vous souhaitez voir apparaitre lorsque la vidéo n'est pas encore en marche. </text:p>
        </text:list-item>
        <text:list-item>
          <text:p text:style-name="List_20_1_Content"> Le dossier “Thumbs” : Images miniatures</text:p>
        </text:list-item>
        <text:list-item>
          <text:p text:style-name="List_20_1_Content_Last"> Le dossier “Tracks” : </text:p>
        </text:list-item>
      </text:list>
      <text:h text:style-name="Heading_20_4" text:outline-level="4"><text:bookmark-start text:name="__RefHeading___les_videos_de_la_playlist_peuvent_etre_integrees_de_differentes_maniere_4"/><text:bookmark-start text:name="les_videos_de_la_playlist_peuvent_etre_integrees_de_differentes_maniere"/>Les vidéos de la playlist peuvent être intégrées de différentes manière :<text:bookmark-end text:name="__RefHeading___les_videos_de_la_playlist_peuvent_etre_integrees_de_differentes_maniere_4"/><text:bookmark-end text:name="les_videos_de_la_playlist_peuvent_etre_integrees_de_differentes_maniere"/></text:h>
      <text:list text:style-name="List_20_1" text:continue-numbering="false">
        <text:list-item>
          <text:p text:style-name="List_20_1_Content_First"> Vidéos internes: Les vidéos seront stockées directement sur la plateforme.</text:p>
        </text:list-item>
        <text:list-item>
          <text:p text:style-name="List_20_1_Content"> YouTube : Les vidéos YouTube peuvent être intégrées via des URLs (cf. Paramètre 3.)</text:p>
        </text:list-item>
        <text:list-item>
          <text:p text:style-name="List_20_1_Content"> Vidéos externes (via URLs) : Les vidéos externe provenant d'un site tiers peuvent être ajoutées via des URLs (cf. Paramètre 3.) </text:p>
        </text:list-item>
        <text:list-item>
          <text:p text:style-name="List_20_1_Content"> XML Playlists : Les fichiers de playlists XML pourront être intégrés dans le dossier “Playlists” (cf. paramètre 1.)</text:p>
        </text:list-item>
        <text:list-item>
          <text:p text:style-name="List_20_1_Content"> Sound </text:p>
        </text:list-item>
        <text:list-item>
          <text:p text:style-name="List_20_1_Content"> Image </text:p>
        </text:list-item>
        <text:list-item>
          <text:p text:style-name="List_20_1_Content"> HTTP Streaming</text:p>
        </text:list-item>
        <text:list-item>
          <text:p text:style-name="List_20_1_Content"> Lighttpd Streaming </text:p>
        </text:list-item>
        <text:list-item>
          <text:p text:style-name="List_20_1_Content_Last"> RMTP Streaming</text:p>
        </text:list-item>
      </text:list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Avant toute intégration de vidéo, vérifier les droits d'auteur.</text:p>
      <text:p text:style-name="Text_20_body"><text:span text:style-name="Strong_20_Emphasis">C'est dans cet espace qu'une ou plusieurs URLs peut ou peuvent être ajoutée(s).</text:span> Il est nécessaire au préalable de sélectionner l'option adéquate dans le paramètre vidéos de Playlist.</text:p>
      <text:p text:style-name="Text_20_body"><text:span text:style-name="Strong_20_Emphasis">Chemin qui permet de retrouver les vidéos que vous avez déposé</text:span></text:p>
      <text:p text:style-name="Text_20_body"><text:span text:style-name="Emphasis"><text:span text:style-name="Strong_20_Emphasis">Exemple :</text:span></text:span> <text:a xlink:type="simple" xlink:href="http://demo.formation-enligne.com/pluginfile.php/3171/mod_mplayer/mplayerfile/0/video.mp4" text:style-name="Internet_20_link" text:visited-style-name="Visited_20_Internet_20_Link">http://demo.formation-enligne.com/pluginfile.php/3171/mod_mplayer/mplayerfile/0/video.mp4</text:a> où
“video.mp4” est le nom de la vidéo</text:p>
      <text:p text:style-name="Text_20_body">Ce paramètre permet de déterminer à quelle endroit se situe la playlist visuellement : à droite, en dessous, pas de préférence. </text:p>
      <text:p text:style-name="Horizontal_20_Line"/>
      <text:p text:style-name="Text_20_body">
<text:a xlink:type="simple" xlink:href="https://docs.activeprolearn.com/doku.php?id=mod:mplayer:userguide" text:style-name="Internet_20_link" text:visited-style-name="Visited_20_Internet_20_Link">Revenir à l'index du guide d'utilisation</text:a> - <text:a xlink:type="simple" xlink:href="https://docs.activeprolearn.com/doku.php?id=mod:mplay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2::43:10</meta:creation-date>
    <dc:creator>Generated</dc:creator>
    <dc:date>2026-08-29T02::43:10</dc:date>
    <dc:language>en-US</dc:language>
    <meta:editing-cycles>1</meta:editing-cycles>
    <meta:editing-duration>PT0S</meta:editing-duration>
    <dc:title>mod:mplayer:usejw:jwplayer</dc:title>
  </office:meta>
</office:document-meta>
</file>