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24fd3a2f170fae4a25ada6ad3dda373a.png"/>
  <manifest:file-entry manifest:media-type="image/png" manifest:full-path="Pictures/a39089a92c3fa0526ec5c94316b86807.png"/>
  <manifest:file-entry manifest:media-type="image/png" manifest:full-path="Pictures/b32ab102d2b8e21b45a726615601ac2c.png"/>
  <manifest:file-entry manifest:media-type="image/png" manifest:full-path="Pictures/8ac77a9053739f017c04fe568fe02334.png"/>
  <manifest:file-entry manifest:media-type="image/svg+xml" manifest:full-path="Pictures/e06de6ef5776043e56e856ebe5c2927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mplayer:usef:flowplayer"/><text:bookmark-start text:name="__RefHeading___guide_d_utilisation_module_mplayerflowplayer_1"/><text:bookmark-start text:name="guide_d_utilisation_module_mplayerflowplayer"/>Guide d'utilisation Module MPlayer : FlowPlayer<text:bookmark-end text:name="__RefHeading___guide_d_utilisation_module_mplayerflowplayer_1"/><text:bookmark-end text:name="guide_d_utilisation_module_mplayerflowplayer"/></text:h>
      <text:h text:style-name="Heading_20_3" text:outline-level="3"><text:bookmark-start text:name="__RefHeading___ressources_media_2"/><text:bookmark-start text:name="ressources_media"/>Ressources Média<text:bookmark-end text:name="__RefHeading___ressources_media_2"/><text:bookmark-end text:name="ressources_media"/></text:h>
      <text:h text:style-name="Heading_20_4" text:outline-level="4"><text:bookmark-start text:name="__RefHeading___fichiers_de_media_3"/><text:bookmark-start text:name="fichiers_de_media"/>Fichiers de Media<text:bookmark-end text:name="__RefHeading___fichiers_de_media_3"/><text:bookmark-end text:name="fichiers_de_media"/></text:h>
      <text:p text:style-name="Text_20_body"><draw:frame draw:style-name="mediacenter" draw:name="1" text:anchor-type="paragraph" draw:z-index="1" svg:width="17.197916666667cm" style:rel-width="100%" svg:height="6.4675925925926cm" style:rel-height="scale"><draw:image xlink:href="Pictures/24fd3a2f170fae4a25ada6ad3dda373a.png" xlink:type="simple" xlink:show="embed" xlink:actuate="onLoad"/></draw:frame></text:p>
      <text:p text:style-name="Text_20_body">Le flowplayer utilise et assemble un ensemble de fichiers média et descripteurs pour servir les différentes fonctionnalités du player. </text:p>
      <text:p text:style-name="Text_20_body">Ce réglage gère un container structuré des “fichiers de média” qui alimentent les fonctions du player, soit de manière globale, soit pour chaque clip.</text:p>
      <text:list text:style-name="List_20_1" text:continue-numbering="false">
        <text:list-item>
          <text:p text:style-name="List_20_1_Content_First"> <text:span text:style-name="Strong_20_Emphasis">Le dossier “Captions” :</text:span>  Le dossier caption dont contenir un seul fichier texte qui donne le titre des différents clips de la playlist. Il est utile lorsque la playlist n'est pas une playlist explicite, mais résulte du dépôt de plusieurs fichiers vidéos dans la section “Médias”.</text:p>
        </text:list-item>
        <text:list-item>
          <text:p text:style-name="List_20_1_Content"> <text:span text:style-name="Strong_20_Emphasis">Le dossier “Cues” :</text:span> Les cues permettent de déclencher des activités pendant la vidéo. Ce container peut recevoir un fichier par clip, décrivant les points d'événements pour chaque clip.</text:p>
        </text:list-item>
        <text:list-item>
          <text:p text:style-name="List_20_1_Content"> <text:span text:style-name="Strong_20_Emphasis">Le dossier “Medias” :</text:span> C'est dans ce dossier que vous pouvez déposer les vidéos que vous souhaitez voir apparaitre dans la playlist. Assurez vous d'avoir sélectionné “vidéos internes” dans le paramètre “Type”. Le simple fait d'alimenter des répertoires numérotés (0,1,2 etc) crée une playlist implicite dans l'ordre ordinal des répertoires. Placez une vidéo dans chaque dossier numéroté.</text:p>
        </text:list-item>
        <text:list-item>
          <text:p text:style-name="List_20_1_Content"><text:span text:style-name="Strong_20_Emphasis"> Le dossier “Playlist” :</text:span> Dans le dossier playlist, vous pouvez déposer un fichier xml dans lequel tous les paramètres sont réunis. Le format du XML est décrit ci-après. </text:p>
        </text:list-item>
        <text:list-item>
          <text:p text:style-name="List_20_1_Content"> <text:span text:style-name="Strong_20_Emphasis">Le dossier “Posters” :</text:span>  Ce sont les images que vous souhaitez voir apparaitre lorsque la vidéo n'est pas encore en marche. </text:p>
        </text:list-item>
        <text:list-item>
          <text:p text:style-name="List_20_1_Content"> <text:span text:style-name="Strong_20_Emphasis">Le dossier “Thumbs” :</text:span> Vous déposerez dans ce répertoire les images “vignettes” qui s'afficheront lorsque le format d'affichage de la playlist est “vignettes”. Ce répertoire ne sert pas lorsque le mode d'affichage des la play list est “dots”.</text:p>
        </text:list-item>
        <text:list-item>
          <text:p text:style-name="List_20_1_Content_Last"> <text:span text:style-name="Strong_20_Emphasis">Le dossier “Tracks” :</text:span> Ce répertoire peut contenir les fichiers de sous-titre, Le format des fichiers de sous-titre est décrit ci-après.</text:p>
        </text:list-item>
      </text:list>
      <text:p text:style-name="Text_20_body"><text:span text:style-name="Strong_20_Emphasis">Liste déroulante “Type” </text:span></text:p>
      <text:p text:style-name="Text_20_body">La façon de constituer la playlist à partir des différentes sources décrites peut être choisie à l'aide de des paramètres suivants :</text:p>
      <text:list text:style-name="List_20_1" text:continue-numbering="false">
        <text:list-item>
          <text:p text:style-name="List_20_1_Content_First"> <text:span text:style-name="Strong_20_Emphasis">Vidéos internes:</text:span> Les vidéos seront stockées directement sur la plateforme. Ce sont les fichier vidéo stockés dans le répertoire “Médias” qui constituent la playlist.</text:p>
        </text:list-item>
        <text:list-item>
          <text:p text:style-name="List_20_1_Content"> <text:span text:style-name="Strong_20_Emphasis">Vidéos externes (via URLs) :</text:span> La playlist est constituée à partir de la liste des URLs de vidéos externes inscrites dans le paramètre 3 “Url Externe”. Dans ce cas les éventuels fichiers locaux sauvegardés dans le MédiaPlayer sont ignorés.</text:p>
        </text:list-item>
        <text:list-item>
          <text:p text:style-name="List_20_1_Content"> <text:span text:style-name="Strong_20_Emphasis">XML Playlist :</text:span> Un fichier XML de playlist “explicite” peut être déposé dans le dossier “Playlists” (cf. paramètre 1). Ce fichier rassemble la plupart des paramètres tels que l'URL de la vignette, l'URL de la vidéo et son titre.</text:p>
        </text:list-item>
        <text:list-item>
          <text:p text:style-name="List_20_1_Content"> <text:span text:style-name="Strong_20_Emphasis">Playlist XML externe :</text:span> Si vous ne pouvez pas télécharger le fichier de playlist, ou disposez d'une gestion centralisée de playlists sous forme de ressources Web, vous pouvez invoquer la playlist à distance en donnant son URL. Utilisez le paramètre “Url Externe” (Paramètre 3) pour donner l'adresse de cette playlist distante. Le format XML attendu est identique au format d'une playlist XML locale.</text:p>
        </text:list-item>
        <text:list-item>
          <text:p text:style-name="List_20_1_Content"> <text:span text:style-name="Strong_20_Emphasis">PLaylist XML RTMP locale :</text:span> Similaire à la playlist locale, sauf que le mode RTMP (activation des lecteurs de flux) est enclenché pour traiter la playlist. Les URL de la playlist sont comprises comme des identifiants de flux et des mises en oeuvre techniques spécifiques sont faites au niveau du player pour adopter les protocoles correspondants.</text:p>
        </text:list-item>
        <text:list-item>
          <text:p text:style-name="List_20_1_Content"> <text:span text:style-name="Strong_20_Emphasis">PlayList XML RTMP externe :</text:span> Similaire à la playlist externe, permet d'aller chercher la playlist RTMP par une URL distante en renseignant le paramètre 3. </text:p>
        </text:list-item>
        <text:list-item>
          <text:p text:style-name="List_20_1_Content_Last"> <text:span text:style-name="Strong_20_Emphasis">RMTP Streaming :</text:span> Lorsque vous activez ce mode, toute vidéo déposée dans Moodle est transférée à un lecteur de flux associé. Ceci suppose une certaine mise en place d'un serveur de flux privé et d'une liaison des systèmes de fichiers de votre serveur local et du serveur de flux. Dans ce mode, poser un média dans le Médiaplayer Moodle n'affectera plus les performance la plate-forme Moodle lorsque les vidéos seront lues.</text:p>
        </text:list-item>
      </text:list>
      <text:p text:style-name="Text_20_body"><text:span text:style-name="Strong_20_Emphasis">URL externe</text:span></text:p>
      <text:p text:style-name="Text_20_body">C'est ici qu'une ou plusieurs URLs peut ou peuvent être renseignée(s) lorsque le paramétrage effectué précédemment au paramètre “Type” le nécessite.</text:p>
      <text:p text:style-name="Text_20_body"><text:span text:style-name="Strong_20_Emphasis">Serveur de flux</text:span></text:p>
      <text:p text:style-name="Text_20_body">C'est ici qu'un serveur de streaming peut être précisé.</text:p>
      <text:p text:style-name="Horizontal_20_Line"/>
      <text:h text:style-name="Heading_20_3" text:outline-level="3"><text:bookmark-start text:name="__RefHeading___playlist_4"/><text:bookmark-start text:name="playlist"/>Playlist<text:bookmark-end text:name="__RefHeading___playlist_4"/><text:bookmark-end text:name="playlist"/></text:h>
      <text:p text:style-name="Text_20_body"><draw:frame draw:style-name="mediacenter" draw:name="2" text:anchor-type="paragraph" draw:z-index="2" svg:width="22.489583333333cm" style:rel-width="100%" svg:height="12.024539993917cm" style:rel-height="scale"><draw:image xlink:href="Pictures/a39089a92c3fa0526ec5c94316b86807.png" xlink:type="simple" xlink:show="embed" xlink:actuate="onLoad"/></draw:frame></text:p>
      <text:list text:style-name="List_20_1" text:continue-numbering="false">
        <text:list-item>
          <text:p text:style-name="LastListParagraph_List_20_1_Content_First"> <text:span text:style-name="Strong_20_Emphasis">Schéma d'url du chemin local des vidéos:</text:span> C'est le chemin qui permet de retrouver les vidéos que vous avez déposé.</text:p>
        </text:list-item>
      </text:list>
      <text:p text:style-name="Text_20_body"><text:span text:style-name="Strong_20_Emphasis"><text:span text:style-name="Emphasis">Exemple :</text:span></text:span> <text:a xlink:type="simple" xlink:href="http://votremoodle/pluginfile.php/3171/mod_mplayer/mplayerfile/0/video.mp4" text:style-name="Internet_20_link" text:visited-style-name="Visited_20_Internet_20_Link">http://votremoodle/pluginfile.php/3171/mod_mplayer/mplayerfile/0/video.mp4</text:a> où
“video.mp4” est le nom de la vidéo</text:p>
      <text:list text:style-name="List_20_1" text:continue-numbering="false">
        <text:list-item>
          <text:p text:style-name="List_20_1_Content_First"> <text:span text:style-name="Strong_20_Emphasis">Apparence :</text:span> Ce paramètre concerne l'apparence que prend la playlist. Si vous choisissez “Dots”, les vidéos seront représentées par des “points”. Il y aura autant de points que de vidéos. </text:p>
        </text:list-item>
        <text:list-item>
          <text:p text:style-name="List_20_1_Content"> <text:span text:style-name="Strong_20_Emphasis">Taille : </text:span>Cette option permet de configurer la taille de l'image. </text:p>
        </text:list-item>
        <text:list-item>
          <text:p text:style-name="List_20_1_Content"> <text:span text:style-name="Strong_20_Emphasis">Élément de départ : </text:span> Paramètre qui permet de déterminer par quelle vidéo la playlist va commencer.</text:p>
        </text:list-item>
        <text:list-item>
          <text:p text:style-name="List_20_1_Content"> <text:span text:style-name="Strong_20_Emphasis">Répétition : </text:span> Oui/Non.  Pour définir la répétition de la playlist.</text:p>
        </text:list-item>
        <text:list-item>
          <text:p text:style-name="List_20_1_Content_Last"> <text:span text:style-name="Strong_20_Emphasis">Lecture aléatoire : </text:span> Oui/Non. Pour définir la lecture aléatoire de la playlist.</text:p>
        </text:list-item>
      </text:list>
      <text:p text:style-name="Horizontal_20_Line"/>
      <text:h text:style-name="Heading_20_3" text:outline-level="3"><text:bookmark-start text:name="__RefHeading___option_des_sous-titres_5"/><text:bookmark-start text:name="option_des_sous-titres"/>Option des sous-titres<text:bookmark-end text:name="__RefHeading___option_des_sous-titres_5"/><text:bookmark-end text:name="option_des_sous-titres"/></text:h>
      <text:p text:style-name="Text_20_body"><draw:frame draw:style-name="mediacenter" draw:name="3" text:anchor-type="paragraph" draw:z-index="3" svg:width="17.197916666667cm" style:rel-width="100%" svg:height="7.7330210772834cm" style:rel-height="scale"><draw:image xlink:href="Pictures/b32ab102d2b8e21b45a726615601ac2c.png" xlink:type="simple" xlink:show="embed" xlink:actuate="onLoad"/></draw:frame></text:p>
      <text:list text:style-name="List_20_1" text:continue-numbering="false">
        <text:list-item>
          <text:p text:style-name="List_20_1_Content_First"> <text:span text:style-name="Strong_20_Emphasis">Langue des sous-titres :</text:span> La langue peut être définie en fonction de la langue du cours, du profil de l'utilisateur, de l'enseignant. </text:p>
        </text:list-item>
        <text:list-item>
          <text:p text:style-name="List_20_1_Content_Last"> <text:span text:style-name="Strong_20_Emphasis">Langue forcée :</text:span> La langue peut être définie par défaut au niveau du site. </text:p>
        </text:list-item>
      </text:list>
      <text:p text:style-name="Horizontal_20_Line"/>
      <text:h text:style-name="Heading_20_3" text:outline-level="3"><text:bookmark-start text:name="__RefHeading___apparence_6"/><text:bookmark-start text:name="apparence"/>Apparence<text:bookmark-end text:name="__RefHeading___apparence_6"/><text:bookmark-end text:name="apparence"/></text:h>
      <text:p text:style-name="Text_20_body"><draw:frame draw:style-name="mediacenter" draw:name="4" text:anchor-type="paragraph" draw:z-index="4" svg:width="22.489583333333cm" style:rel-width="100%" svg:height="13.595512820513cm" style:rel-height="scale"><draw:image xlink:href="Pictures/8ac77a9053739f017c04fe568fe02334.png" xlink:type="simple" xlink:show="embed" xlink:actuate="onLoad"/></draw:frame></text:p>
      <text:list text:style-name="List_20_1" text:continue-numbering="false">
        <text:list-item>
          <text:p text:style-name="List_20_1_Content_First"> <text:span text:style-name="Strong_20_Emphasis">Notes :</text:span> Les notes sont affichées en dessous du player.</text:p>
        </text:list-item>
        <text:list-item>
          <text:p text:style-name="List_20_1_Content"> <text:span text:style-name="Strong_20_Emphasis">Largeur :</text:span> Il s'agit de définir la largeur du média player. Autrement dit la taille que celui-ci occupera sur la page. Cette taille se définit en pourcentage. </text:p>
        </text:list-item>
        <text:list-item>
          <text:p text:style-name="List_20_1_Content_Last"> <text:span text:style-name="Strong_20_Emphasis">hauteur :</text:span> La hauteur du média player est de 570 pixels par défaut. </text:p>
        </text:list-item>
      </text:list>
      <text:p text:style-name="Horizontal_20_Line"/>
      <text:h text:style-name="Heading_20_3" text:outline-level="3"><text:bookmark-start text:name="__RefHeading___comportement_7"/><text:bookmark-start text:name="comportement"/>Comportement<text:bookmark-end text:name="__RefHeading___comportement_7"/><text:bookmark-end text:name="comportement"/></text:h>
      <text:list text:style-name="List_20_1" text:continue-numbering="false">
        <text:list-item>
          <text:p text:style-name="List_20_1_Content_First"> “Exécution automatique” est un paramètre qui déclenche la vidéo automatiquement. </text:p>
        </text:list-item>
        <text:list-item>
          <text:p text:style-name="List_20_1_Content"> Il s'agit de définir l'affichage ou non en plein écran du media player. </text:p>
        </text:list-item>
        <text:list-item>
          <text:p text:style-name="List_20_1_Content"> Activer le mode splash (flowplayer)</text:p>
        </text:list-item>
        <text:list-item>
          <text:p text:style-name="List_20_1_Content"> Cette option permet de paramétrer le volume par défaut. Lorsque l'apprenant visionnera la vidéo, le volume du son sera réglé en fonction du pourcentage que vous sélectionnez dans cette option. </text:p>
        </text:list-item>
        <text:list-item>
          <text:p text:style-name="List_20_1_Content_Last"> La vidéo peut également être en mode “silence”, dans ce case sélectionner “true”. </text:p>
        </text:list-item>
      </text:list>
      <text:h text:style-name="Heading_20_3" text:outline-level="3"><text:bookmark-start text:name="__RefHeading___cue_lists_8"/><text:bookmark-start text:name="cue_lists"/>Cue Lists<text:bookmark-end text:name="__RefHeading___cue_lists_8"/><text:bookmark-end text:name="cue_lists"/></text:h>
      <text:list text:style-name="List_20_1" text:continue-numbering="false">
        <text:list-item>
          <text:p text:style-name="LastListParagraph_List_20_1_Content_First"> Une “cuelist” est une liste d'évenements positionnée sur la ligne de temps de la vidéo et pouvant</text:p>
        </text:list-item>
      </text:list>
      <text:p text:style-name="Text_20_body">déclencher des actions pendant la lecture de la vidéo. Le format général est un fichier texte contenant des lignes avec les informations suivantes :</text:p>
      <text:p text:style-name="Preformatted_20_Text"> video|timestamp1|url|timestamp2;</text:p>
      <text:list text:style-name="List_20_1" text:continue-numbering="false">
        <text:list-item>
          <text:p text:style-name="List_20_1_Content_First"> <text:span text:style-name="Strong_20_Emphasis">video :</text:span> numero de la vidéo dans la playlist</text:p>
        </text:list-item>
        <text:list-item>
          <text:p text:style-name="List_20_1_Content"> <text:span text:style-name="Strong_20_Emphasis">timestamp1 :</text:span> instant de déclenchemnt (en secondes.dixièmmes)</text:p>
        </text:list-item>
        <text:list-item>
          <text:p text:style-name="List_20_1_Content"> <text:span text:style-name="Strong_20_Emphasis">url :</text:span> URL à déclencher</text:p>
        </text:list-item>
        <text:list-item>
          <text:p text:style-name="List_20_1_Content"> <text:span text:style-name="Strong_20_Emphasis">timestamp2 :</text:span> optionnel :</text:p>
          <text:list text:style-name="List_20_1">
            <text:list-item>
              <text:p text:style-name="List_20_1_Content"> 0 : la vidéo repart au début lorsque la fenêtre est refermée</text:p>
            </text:list-item>
            <text:list-item>
              <text:p text:style-name="List_20_1_Content"> timestamp : la fenêtre est refermée et la vidéo est jouée après le délai défini</text:p>
            </text:list-item>
            <text:list-item>
              <text:p text:style-name="List_20_1_Content_Last"> (vide) : pas d'action spécifique</text:p>
            </text:list-item>
          </text:list>
        </text:list-item>
      </text:list>
      <text:h text:style-name="Heading_20_3" text:outline-level="3"><text:bookmark-start text:name="__RefHeading___reglages_courants_9"/><text:bookmark-start text:name="reglages_courants"/>Réglages courants<text:bookmark-end text:name="__RefHeading___reglages_courants_9"/><text:bookmark-end text:name="reglages_courants"/></text:h>
      <text:list text:style-name="List_20_1" text:continue-numbering="false">
        <text:list-item>
          <text:p text:style-name="LastListParagraph_List_20_1_Content_First"> Réglages standards de Moodle</text:p>
        </text:list-item>
      </text:list>
      <text:h text:style-name="Heading_20_3" text:outline-level="3"><text:bookmark-start text:name="__RefHeading___restreindre_la_disponibilite_10"/><text:bookmark-start text:name="restreindre_la_disponibilite"/>Restreindre la disponibilité<text:bookmark-end text:name="__RefHeading___restreindre_la_disponibilite_10"/><text:bookmark-end text:name="restreindre_la_disponibilite"/></text:h>
      <text:list text:style-name="List_20_1" text:continue-numbering="false">
        <text:list-item>
          <text:p text:style-name="LastListParagraph_List_20_1_Content_First"> Réglages standard de Moodle.</text:p>
        </text:list-item>
      </text:list>
      <text:h text:style-name="Heading_20_3" text:outline-level="3"><text:bookmark-start text:name="__RefHeading___achevement_d_activite_11"/><text:bookmark-start text:name="achevement_d_activite"/>Achèvement d'activité<text:bookmark-end text:name="__RefHeading___achevement_d_activite_11"/><text:bookmark-end text:name="achevement_d_activite"/></text:h>
      <text:list text:style-name="List_20_1" text:continue-numbering="false">
        <text:list-item>
          <text:p text:style-name="LastListParagraph_List_20_1_Content_First"> Conditions d'achèvement standard de Moodle pour une activité</text:p>
        </text:list-item>
      </text:list>
      <text:h text:style-name="Heading_20_3" text:outline-level="3"><text:bookmark-start text:name="__RefHeading___format_des_fichiers_de_description_playlist_cues_sous-titres_12"/><text:bookmark-start text:name="format_des_fichiers_de_description_playlist_cues_sous-titres"/>Format des fichiers de description (playlist, cues, sous-titres)<text:bookmark-end text:name="__RefHeading___format_des_fichiers_de_description_playlist_cues_sous-titres_12"/><text:bookmark-end text:name="format_des_fichiers_de_description_playlist_cues_sous-titres"/></text:h>
      <text:list text:style-name="List_20_1" text:continue-numbering="false">
        <text:list-item>
          <text:p text:style-name="List_20_1_Content_First"> <text:a xlink:type="simple" xlink:href="https://docs.activeprolearn.com/doku.php?id=mod:mplayer:formatplaylist" text:style-name="Internet_20_link" text:visited-style-name="Visited_20_Internet_20_Link">Format du fichier de playlist XML</text:a></text:p>
        </text:list-item>
        <text:list-item>
          <text:p text:style-name="List_20_1_Content"> <text:a xlink:type="simple" xlink:href="https://docs.activeprolearn.com/doku.php?id=mod:mplayer:formatcues" text:style-name="Internet_20_link" text:visited-style-name="Visited_20_Internet_20_Link">Format du fichier de "Cues"</text:a></text:p>
        </text:list-item>
        <text:list-item>
          <text:p text:style-name="List_20_1_Content_Last"> <text:a xlink:type="simple" xlink:href="https://docs.activeprolearn.com/doku.php?id=mod:mplayer:formattracks" text:style-name="Internet_20_link" text:visited-style-name="Visited_20_Internet_20_Link">Format du fichier de sous-titres</text:a> <draw:frame draw:style-name="media" draw:name="5" text:anchor-type="as-char" draw:z-index="5" svg:width="" svg:rel-width="100%" svg:height="0cm"><draw:image xlink:href="Pictures/e06de6ef5776043e56e856ebe5c29270.svg" xlink:type="simple" xlink:show="embed" xlink:actuate="onLoad"/></draw:frame> a faire</text:p>
        </text:list-item>
      </text:list>
      <text:p text:style-name="Horizontal_20_Line"/>
      <text:p text:style-name="Text_20_body">
<text:a xlink:type="simple" xlink:href="https://docs.activeprolearn.com/doku.php?id=mod:mplayer:userguide" text:style-name="Internet_20_link" text:visited-style-name="Visited_20_Internet_20_Link">Revenir à l'index du guide d'utilisation</text:a> - <text:a xlink:type="simple" xlink:href="https://docs.activeprolearn.com/doku.php?id=mod:mplayer" text:style-name="Internet_20_link" text:visited-style-name="Visited_20_Internet_20_Link">Reveni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3::31:00</meta:creation-date>
    <dc:creator>Generated</dc:creator>
    <dc:date>2026-08-28T23::31:00</dc:date>
    <dc:language>en-US</dc:language>
    <meta:editing-cycles>1</meta:editing-cycles>
    <meta:editing-duration>PT0S</meta:editing-duration>
    <dc:title>mod:mplayer:usef:flowplayer</dc:title>
  </office:meta>
</office:document-meta>
</file>