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file-entry manifest:media-type="image/png" manifest:full-path="Pictures/1c33d2d203d4a3154849a0d6f44c4545.png"/>
  <manifest:file-entry manifest:media-type="image/png" manifest:full-path="Pictures/fe4e1737c1b96f0683a472d34ad239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mplayer:install"/><text:bookmark-start text:name="__RefHeading___module_mplayer_-_media_playerguide_d_installation_1"/><text:bookmark-start text:name="module_mplayer_-_media_playerguide_d_installation"/>Module MPlayer - Média Player: Guide d'installation<text:bookmark-end text:name="__RefHeading___module_mplayer_-_media_playerguide_d_installation_1"/><text:bookmark-end text:name="module_mplayer_-_media_playerguide_d_installation"/></text:h>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Ce plugin s'installe de manière classique : </text:p>
      <text:list text:style-name="List_20_1" text:continue-numbering="false">
        <text:list-item>
          <text:p text:style-name="List_20_1_Content_First">    Décompactez l'archive dans le répertoire /mod de votre distribution Moodle</text:p>
        </text:list-item>
        <text:list-item>
          <text:p text:style-name="List_20_1_Content_Last">    Naviguez vers les notifications de l'administration de site pour installer logiquement le module.</text:p>
        </text:list-item>
      </text:list>
      <text:h text:style-name="Heading_20_3" text:outline-level="3"><text:bookmark-start text:name="__RefHeading___configuration_centrale_3"/><text:bookmark-start text:name="configuration_centrale"/>Configuration centrale<text:bookmark-end text:name="__RefHeading___configuration_centrale_3"/><text:bookmark-end text:name="configuration_centrale"/></text:h>
      <text:p text:style-name="Text_20_body">La configuration centrale du composant permet de choisir un certain nombre de valeurs par défaut pour les réglages avancés. </text:p>
      <text:h text:style-name="Heading_20_4" text:outline-level="4"><text:bookmark-start text:name="__RefHeading___parametres_de_configuration_4"/><text:bookmark-start text:name="parametres_de_configuration"/>Paramètres de configuration<text:bookmark-end text:name="__RefHeading___parametres_de_configuration_4"/><text:bookmark-end text:name="parametres_de_configuration"/></text:h>
      <text:list text:style-name="List_20_1" text:continue-numbering="false">
        <text:list-item>
          <text:p text:style-name="List_20_1_Content_First"> <text:span text:style-name="Strong_20_Emphasis">Player (technologie) :</text:span> Permet de choisir la technologie par défaut du player. Tous les players n'ont pas la même couverture de compatibilité, par exemple, le JW Player joue nativement des URL YouTube.</text:p>
        </text:list-item>
        <text:list-item>
          <text:p text:style-name="List_20_1_Content"> <text:span text:style-name="Strong_20_Emphasis">Les auteurs peuvent choisir :</text:span> Si elle est active, cette option permet aux enseignants de changer la technologie par défaut du player dans chaque instance. Dans le cas contraire, la technologie du Player est unique et imposée par l'administrateur.</text:p>
        </text:list-item>
        <text:list-item>
          <text:p text:style-name="List_20_1_Content_Last"> <text:span text:style-name="Strong_20_Emphasis">Largeur :</text:span> 100% par défaut. Définit la largeur cible par défaut du player. Attention, certaines contraintes comme le thème ou des règles de style customisées ou des dispositions particulières de certains formats de cours, peuvent faire que les indications de taille ne sont pas respectées.</text:p>
        </text:list-item>
      </text:list>
      <text:p text:style-name="Text_20_body"><draw:frame draw:style-name="media" draw:name="1" text:anchor-type="as-char" draw:z-index="1" svg:width="" svg:rel-width="100%" svg:height="0cm"><draw:image xlink:href="Pictures/e06de6ef5776043e56e856ebe5c29270.svg" xlink:type="simple" xlink:show="embed" xlink:actuate="onLoad"/></draw:frame> La largeur peut être définie en pixels ou en pourcentage comme dans une règle de style CSS width:.</text:p>
      <text:list text:style-name="List_20_1" text:continue-numbering="false">
        <text:list-item>
          <text:p text:style-name="List_20_1_Content_First"> <text:span text:style-name="Strong_20_Emphasis">Hauteur :</text:span> 570pixels par défaut. La hauteur, en pixels (pas de mesure relative ou proportionnelle).</text:p>
        </text:list-item>
        <text:list-item>
          <text:p text:style-name="List_20_1_Content"> <text:span text:style-name="Strong_20_Emphasis">Skin (JWPlayer uniquement) :</text:span> Liste déroulante de choix : Le thème par défaut du lecteur.</text:p>
        </text:list-item>
        <text:list-item>
          <text:p text:style-name="List_20_1_Content"> <text:span text:style-name="Strong_20_Emphasis">Afficher les icônes :</text:span> Oui par défaut. Affiche ou masque les icônes de commande.</text:p>
        </text:list-item>
        <text:list-item>
          <text:p text:style-name="List_20_1_Content"> <text:span text:style-name="Strong_20_Emphasis">barre de commande :</text:span> En dessous par defaut. Lorsque le lecteur le permet, permet de changer la position des contrôles.</text:p>
        </text:list-item>
        <text:list-item>
          <text:p text:style-name="List_20_1_Content"> <text:span text:style-name="Strong_20_Emphasis">Couleur de premier plan :</text:span>Vide par defaut. Lorsque le lecteur le permet, modifie la couleur de premier plan.</text:p>
        </text:list-item>
        <text:list-item>
          <text:p text:style-name="List_20_1_Content"> <text:span text:style-name="Strong_20_Emphasis">Couleur de fond :</text:span>Vide par defaut. Lorsque le lecteur le permet, modifie la couleur de fond, par exemple, en l'absence de vidéo ou sur les panneaux complémentaires.</text:p>
        </text:list-item>
        <text:list-item>
          <text:p text:style-name="List_20_1_Content"> <text:span text:style-name="Strong_20_Emphasis">Couleur claire :</text:span>Vide par defaut. Lorsque le lecteur le permet, permet de modifier la couleur claire, en général attribuée au texte des contrôles.</text:p>
        </text:list-item>
        <text:list-item>
          <text:p text:style-name="List_20_1_Content"> <text:span text:style-name="Strong_20_Emphasis">Exécution auto (autoplay) :</text:span>Non par defaut. Si réglé sur oui, crée par défaut les lecteurs pour qu'ils démarrent automatiquement la lecture.</text:p>
        </text:list-item>
        <text:list-item>
          <text:p text:style-name="List_20_1_Content"> <text:span text:style-name="Strong_20_Emphasis">Plein écran :</text:span>Oui par defaut. Si actif, autorise par défaut le passage en plein écran des lecteurs.</text:p>
        </text:list-item>
        <text:list-item>
          <text:p text:style-name="List_20_1_Content"> <text:span text:style-name="Strong_20_Emphasis">Ajustement à l'échelle (JWPlayer) :</text:span>Uniform par defaut/Exaxt fit/fill. Mode d'ajustement de l'image aux dimensions effectives du  lecteur.</text:p>
        </text:list-item>
        <text:list-item>
          <text:p text:style-name="List_20_1_Content"> <text:span text:style-name="Strong_20_Emphasis">Volume :</text:span>100. Volume par défaut des lecteurs</text:p>
        </text:list-item>
        <text:list-item>
          <text:p text:style-name="List_20_1_Content_Last"> <text:span text:style-name="Strong_20_Emphasis">Contrôles natifs de plein écran (flowplayer) :</text:span> Non par defaut. Certains appareils ou terminaux numériques ont des mécanismes intégrés de mise en plein écran de la vidéo. Alternativement les lecteurs peuvent simuler ces mécanismes en utilisant des règles de style génériques. Si vous éprouve des difficultés avec le mode plein écran sur votre public, changer ce paramètre peut tenter de corriger le problème. </text:p>
        </text:list-item>
      </text:list>
      <text:p text:style-name="Text_20_body"><draw:frame draw:style-name="mediaright" draw:name="   Legend" text:anchor-type="paragraph" draw:z-index="0" svg:width="21.166666666667cm" style:rel-width="100%"><draw:text-box><text:p text:style-name="legendcenter"><draw:frame draw:style-name="mediaright" draw:name="  " text:anchor-type="paragraph" draw:z-index="2" svg:width="21.166666666667cm" style:rel-width="100%" svg:height="35.380778588808cm" style:rel-height="scale"><draw:image xlink:href="Pictures/1c33d2d203d4a3154849a0d6f44c4545.png" xlink:type="simple" xlink:show="embed" xlink:actuate="onLoad"/></draw:frame>  </text:p></draw:text-box></draw:frame></text:p>
      <text:h text:style-name="Heading_20_3" text:outline-level="3"><text:bookmark-start text:name="__RefHeading___commandes_relatives_au_streamersconfiguration_speciale_avec_un_serveur_de_flux_video_5"/><text:bookmark-start text:name="commandes_relatives_au_streamersconfiguration_speciale_avec_un_serveur_de_flux_video"/>Commandes relatives au streamers : Configuration spéciale avec un serveur de flux vidéo<text:bookmark-end text:name="__RefHeading___commandes_relatives_au_streamersconfiguration_speciale_avec_un_serveur_de_flux_video_5"/><text:bookmark-end text:name="commandes_relatives_au_streamersconfiguration_speciale_avec_un_serveur_de_flux_video"/></text:h>
      <text:p text:style-name="Text_20_body">Le module MPlayer sait coopérer avec un serveur de flux en déportant le stokage de la vidéo sur le serveur responsable de sa distribution. Dans un premier temps, le fichier vidéo est téléchargé dans Moodle, puis il et déplacé vers le stockage spécifique du streamer et remplacé par un fichier manifest.</text:p>
      <text:p text:style-name="Text_20_body">Cette configuration nécessite un partage réseau de l'espace de stockage du streamer pour qu'il soit accessible par Moodle en écriture. Un partage NFS convient si vous exploitez Moodle dans une architecture Linux. </text:p>
      <text:p text:style-name="Text_20_body"><draw:frame draw:style-name="mediacenter" draw:name="3" text:anchor-type="paragraph" draw:z-index="3" svg:width="18.944166666667cm" style:rel-width="100%" svg:height="11.324166666667cm" style:rel-height="scale"><draw:image xlink:href="Pictures/fe4e1737c1b96f0683a472d34ad239a9.png" xlink:type="simple" xlink:show="embed" xlink:actuate="onLoad"/></draw:frame></text:p>
      <text:p text:style-name="Text_20_body"><text:span text:style-name="Strong_20_Emphasis">La configuration des streamers est aujourd'hui prévue pour la prise en charge de Wowza :</text:span></text:p>
      <text:list text:style-name="List_20_1" text:continue-numbering="false">
        <text:list-item>
          <text:p text:style-name="List_20_1_Content_First"> <text:span text:style-name="Strong_20_Emphasis">Serveur de média http :</text:span> l'url du serveur http</text:p>
        </text:list-item>
        <text:list-item>
          <text:p text:style-name="List_20_1_Content"> <text:span text:style-name="Strong_20_Emphasis">Chemin http au média :</text:span> l'url serveur du dossier contenant les fichiers.</text:p>
        </text:list-item>
        <text:list-item>
          <text:p text:style-name="List_20_1_Content"> <text:span text:style-name="Strong_20_Emphasis">Répertoire des stockages de média :</text:span> l'url du répertoire contenant les fichiers média.</text:p>
        </text:list-item>
        <text:list-item>
          <text:p text:style-name="List_20_1_Content"> <text:span text:style-name="Strong_20_Emphasis">Hôte RMTP/HTTP/HLS:</text:span> L'url rtmp du serveur de flux. Dans le cas où le serveur de flux utilise le mode HLS (streaming sur HTTP) ou s'appuie sur une distribution via un plugin de pseudo-streaming H264, ce paramètre n'a pas d'utilité.</text:p>
        </text:list-item>
        <text:list-item>
          <text:p text:style-name="List_20_1_Content"> <text:span text:style-name="Strong_20_Emphasis">Application de flux :</text:span> /vod est la valeur par défaut. La plupart des services de flux offrent deux applications principales : la vidéo sur demande (le cas le plus courant de consultation d'une vidéo stockée sur un serveur), aussi appelée VOD, et le Live Streaming, lorsque le média consulté provient en fait d'une prise de vue “en live” par une caméra. </text:p>
        </text:list-item>
        <text:list-item>
          <text:p text:style-name="List_20_1_Content_Last"> <text:span text:style-name="Strong_20_Emphasis">Répertoire partagé des contenus vidéo :</text:span>Le chemin local correspondant à un volume distant partagé sur le serveur de flux.</text:p>
        </text:list-item>
      </text:list>
      <text:p text:style-name="Horizontal_20_Line"/>
      <text:p text:style-name="Text_20_body">
<text:a xlink:type="simple" xlink:href="https://docs.activeprolearn.com/doku.php?id=mod:mplayer"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2:36</meta:creation-date>
    <dc:creator>Generated</dc:creator>
    <dc:date>2026-08-28T22::02:36</dc:date>
    <dc:language>en-US</dc:language>
    <meta:editing-cycles>1</meta:editing-cycles>
    <meta:editing-duration>PT0S</meta:editing-duration>
    <dc:title>mod:mplayer:install</dc:title>
  </office:meta>
</office:document-meta>
</file>