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231a2f1c6df0d1cf7bfae981e9ba68e0.png"/>
  <manifest:file-entry manifest:media-type="image/svg+xml" manifest:full-path="Pictures/dd2cdf5cc34c1db97f5ddc328f98b52b.svg"/>
  <manifest:file-entry manifest:media-type="image/png" manifest:full-path="Pictures/e6f73f637071f89938810d0f98a5e51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magtest:userguide"/><text:bookmark-start text:name="__RefHeading___test_type_magazineguide_d_utilisation_1"/><text:bookmark-start text:name="test_type_magazineguide_d_utilisation"/>Test type magazine : Guide d'utilisation<text:bookmark-end text:name="__RefHeading___test_type_magazineguide_d_utilisation_1"/><text:bookmark-end text:name="test_type_magazineguide_d_utilisation"/></text:h>
      <text:h text:style-name="Heading_20_3" text:outline-level="3"><text:bookmark-start text:name="__RefHeading___parametrage_de_l_activite_2"/><text:bookmark-start text:name="parametrage_de_l_activite"/>Paramétrage de l'activité<text:bookmark-end text:name="__RefHeading___parametrage_de_l_activite_2"/><text:bookmark-end text:name="parametrage_de_l_activite"/></text:h>
      <text:p text:style-name="Text_20_body"><draw:frame draw:style-name="mediacenter" draw:name="1" text:anchor-type="paragraph" draw:z-index="1" svg:width="15.875cm" svg:height="9.6191737288136cm"><draw:image xlink:href="Pictures/231a2f1c6df0d1cf7bfae981e9ba68e0.png" xlink:type="simple" xlink:show="embed" xlink:actuate="onLoad"/></draw:frame></text:p>
      <text:h text:style-name="Heading_20_4" text:outline-level="4"><text:bookmark-start text:name="__RefHeading___parametres_generaux_3"/><text:bookmark-start text:name="parametres_generaux"/>Paramètres généraux<text:bookmark-end text:name="__RefHeading___parametres_generaux_3"/><text:bookmark-end text:name="parametres_generaux"/></text:h>
      <text:p text:style-name="Text_20_body"> * <text:span text:style-name="Strong_20_Emphasis">Nom :</text:span> Ajouter ici le nom que vous souhaitez donner à l'activité. </text:p>
      <text:p text:style-name="Text_20_body"> * <text:span text:style-name="Strong_20_Emphasis">Description :</text:span> Vous pouvez formuler une introduction au module. Cocher la case “Afficher le descriptif case si vous souhaitez que la description rédigée en soit visible dans le cours. </text:p>
      <text:p text:style-name="Text_20_body"> * <text:span text:style-name="Strong_20_Emphasis">Dates début et date clôture :</text:span> Comme dans la plupart des activités, la date de début et la date d'échéance de l'activité peut-être paramétré. En cochant les cases à droite, vous choisissez de sélectionner une date de début et/ou de fin d'activité. Sinon le temps sera limité à l'échéance du cours s'il y en a une <draw:frame draw:style-name="media" draw:name="2" text:anchor-type="as-char" draw:z-index="2" svg:width="" svg:rel-width="100%" svg:height="0cm"><draw:image xlink:href="Pictures/dd2cdf5cc34c1db97f5ddc328f98b52b.svg" xlink:type="simple" xlink:show="embed" xlink:actuate="onLoad"/></draw:frame>. </text:p>
      <text:list text:style-name="List_20_1" text:continue-numbering="false">
        <text:list-item>
          <text:p text:style-name="LastListParagraph_List_20_1_Content_First"> <text:span text:style-name="Strong_20_Emphasis">Choix simple :</text:span> Cocher cette case permet d'afficher la première catégorie de question seuleme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e pondéré :</text:span> Il est utilisé lorsque vous souhaitez personnaliser un “poids” à chaque réponse de chaque catégori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Utiliser pour générer les groupes de cours :</text:span> Si la case est cochée, les groupes seront automatiquement créés en fonction de la réponse des utilisateurs aux questions du test. (PRO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Utiliser ce test pour modifier les champs de profil :</text:span> Si la case est cochée, des champs de profil personnalisés pourront être alimentés. (PRO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ombre de questions par pages:</text:span> Choisissez la valeur du  nombre de questions par page à afficher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utoriser plusieurs essais :</text:span> Choisissez la valeur du  nombre d'essais permis à l'apprenan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xte de conclusion :</text:span>  C'est le texte qui s'affichera aux utilisateurs en conclusion de l'activité. </text:p>
        </text:list-item>
      </text:list>
      <text:h text:style-name="Heading_20_4" text:outline-level="4"><text:bookmark-start text:name="__RefHeading___autre_reglages_4"/><text:bookmark-start text:name="autre_reglages"/>Autre Réglages<text:bookmark-end text:name="__RefHeading___autre_reglages_4"/><text:bookmark-end text:name="autre_reglages"/></text:h>
      <text:p text:style-name="Text_20_body">Ce sont les réglages communs à toutes les activités standards de Moodle. </text:p>
      <text:h text:style-name="Heading_20_3" text:outline-level="3"><text:bookmark-start text:name="__RefHeading___mise_en_place_de_l_activite_5"/><text:bookmark-start text:name="mise_en_place_de_l_activite"/>Mise en place de l'activité<text:bookmark-end text:name="__RefHeading___mise_en_place_de_l_activite_5"/><text:bookmark-end text:name="mise_en_place_de_l_activite"/></text:h>
      <text:p text:style-name="Text_20_body"><draw:frame draw:style-name="media" draw:name="3" text:anchor-type="as-char" draw:z-index="3" svg:width="22.489583333333cm" style:rel-width="100%" svg:height="5.5512262658228cm" style:rel-height="scale"><draw:image xlink:href="Pictures/e6f73f637071f89938810d0f98a5e519.png" xlink:type="simple" xlink:show="embed" xlink:actuate="onLoad"/></draw:frame></text:p>
      <text:h text:style-name="Heading_20_3" text:outline-level="3"><text:bookmark-start text:name="__RefHeading___mise_en_place_de_l_activite_6"/><text:bookmark-start text:name="mise_en_place_de_l_activite1"/>Mise en place de l'activité<text:bookmark-end text:name="__RefHeading___mise_en_place_de_l_activite_6"/><text:bookmark-end text:name="mise_en_place_de_l_activite1"/></text:h>
      <text:list text:style-name="List_20_1" text:continue-numbering="false">
        <text:list-item>
          <text:p text:style-name="List_20_1_Content_First"> <text:a xlink:type="simple" xlink:href="https://docs.activeprolearn.com/doku.php?id=modmagtestusefonctionnalities" text:style-name="Internet_20_link" text:visited-style-name="Visited_20_Internet_20_Link">Mise en place du Magtest : Créer des catégories</text:a> </text:p>
        </text:list-item>
        <text:list-item>
          <text:p text:style-name="List_20_1_Content"> <text:a xlink:type="simple" xlink:href="https://docs.activeprolearn.com/doku.php?id=modmagtestusefonctionnalities1" text:style-name="Internet_20_link" text:visited-style-name="Visited_20_Internet_20_Link">Mise en place du Magtest : Ajouter des questions</text:a></text:p>
        </text:list-item>
        <text:list-item>
          <text:p text:style-name="List_20_1_Content"> <text:a xlink:type="simple" xlink:href="https://docs.activeprolearn.com/doku.php?id=modmagtestusepreview" text:style-name="Internet_20_link" text:visited-style-name="Visited_20_Internet_20_Link">Mise en place du Magtest : Prévisualiser votre test</text:a></text:p>
        </text:list-item>
        <text:list-item>
          <text:p text:style-name="List_20_1_Content"> <text:a xlink:type="simple" xlink:href="https://docs.activeprolearn.com/doku.php?id=modmagtestuseresults" text:style-name="Internet_20_link" text:visited-style-name="Visited_20_Internet_20_Link">Mise en place du Magtest : Résultats et statistiques</text:a></text:p>
        </text:list-item>
        <text:list-item>
          <text:p text:style-name="List_20_1_Content_Last"> <text:a xlink:type="simple" xlink:href="https://docs.activeprolearn.com/doku.php?id=modmagtestusefonctionnalities2" text:style-name="Internet_20_link" text:visited-style-name="Visited_20_Internet_20_Link">Mise en place du Magtest : Importer des questions</text:a> </text:p>
        </text:list-item>
      </text:list>
      <text:p text:style-name="Horizontal_20_Line"/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mod:magtest" text:style-name="Internet_20_link" text:visited-style-name="Visited_20_Internet_20_Link">Revenir à l'index du module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29</meta:creation-date>
    <dc:creator>Generated</dc:creator>
    <dc:date>2026-08-28T23::01:29</dc:date>
    <dc:language>en-US</dc:language>
    <meta:editing-cycles>1</meta:editing-cycles>
    <meta:editing-duration>PT0S</meta:editing-duration>
    <dc:title>mod:magtest:userguide</dc:title>
  </office:meta>
</office:document-meta>
</file>