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e18d11c7443d49d5d1d90e3ac26ee706.png"/>
  <manifest:file-entry manifest:media-type="image/png" manifest:full-path="Pictures/094da9e4f0d18ad8387dc1a4ca8e444d.png"/>
  <manifest:file-entry manifest:media-type="image/png" manifest:full-path="Pictures/3e544b8fccf9232e63bbbc24f8640caa.png"/>
  <manifest:file-entry manifest:media-type="image/svg+xml" manifest:full-path="Pictures/e06de6ef5776043e56e856ebe5c29270.svg"/>
  <manifest:file-entry manifest:media-type="image/png" manifest:full-path="Pictures/a2b706771ef1822bdb46ea24a3a3fcdc.png"/>
  <manifest:file-entry manifest:media-type="image/png" manifest:full-path="Pictures/ca8cb3b9ef071967b81f0c2a56853348.png"/>
  <manifest:file-entry manifest:media-type="image/png" manifest:full-path="Pictures/e6b122d7da22559c05ba7dc0e588a58a.png"/>
  <manifest:file-entry manifest:media-type="image/png" manifest:full-path="Pictures/e39bd4b7f62d95206dfaa5017d724d75.png"/>
  <manifest:file-entry manifest:media-type="image/png" manifest:full-path="Pictures/227b806077deaa22c2605541f4c8b2be.png"/>
  <manifest:file-entry manifest:media-type="image/png" manifest:full-path="Pictures/d173f1b5c62653c68bc6e1ad8a47f8f0.png"/>
  <manifest:file-entry manifest:media-type="image/png" manifest:full-path="Pictures/af55a1267c9197ab47b7a5225960ea33.png"/>
  <manifest:file-entry manifest:media-type="image/png" manifest:full-path="Pictures/4121917f364fc0e29b967eafe1fae6f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learningtimecheck:userguide-reglages"/><text:bookmark-start text:name="__RefHeading___mod_learning_time_checkavancement_et_temps_pedagogiquesguide_d_utilisation_les_reglages_specifiques_1"/><text:bookmark-start text:name="mod_learning_time_checkavancement_et_temps_pedagogiquesguide_d_utilisation_les_reglages_specifiques"/>Mod Learning Time Check : Avancement et temps pédagogiques : Guide d'utilisation, les réglages spécifiques<text:bookmark-end text:name="__RefHeading___mod_learning_time_checkavancement_et_temps_pedagogiquesguide_d_utilisation_les_reglages_specifiques_1"/><text:bookmark-end text:name="mod_learning_time_checkavancement_et_temps_pedagogiquesguide_d_utilisation_les_reglages_specifiques"/></text:h>
      <text:p text:style-name="Text_20_body">
<draw:frame draw:style-name="mediaright" draw:name="1" text:anchor-type="paragraph" draw:z-index="1" svg:width="3.175cm" style:rel-width="100%" svg:height="3.175cm" style:rel-height="scale"><draw:image xlink:href="Pictures/e18d11c7443d49d5d1d90e3ac26ee706.png" xlink:type="simple" xlink:show="embed" xlink:actuate="onLoad"/></draw:frame>
</text:p>
      <text:h text:style-name="Heading_20_3" text:outline-level="3"><text:bookmark-start text:name="__RefHeading___previsualiser_2"/><text:bookmark-start text:name="previsualiser"/>Prévisualiser<text:bookmark-end text:name="__RefHeading___previsualiser_2"/><text:bookmark-end text:name="previsualiser"/></text:h>
      <text:p text:style-name="Text_20_body">Cette vue est identique pour les apprenants et les équipes pédagogiques</text:p>
      <text:p text:style-name="Text_20_body">Ce menu permet de visualiser la liste des items “capturés” par le composant, et les temps pédagogiques affectés, le cas échéant :</text:p>
      <text:list text:style-name="List_20_1" text:continue-numbering="false">
        <text:list-item>
          <text:p text:style-name="List_20_1_Content_First"> Si un temps pédagogique est affecté il apparaît en regard de la ressource ou de l'activité.</text:p>
        </text:list-item>
        <text:list-item>
          <text:p text:style-name="List_20_1_Content_Last"> Si aucun temps n'est affecté le LTC sert juste pour un suivi de type fait/non fait. </text:p>
        </text:list-item>
      </text:list>
      <text:list text:style-name="List_20_1" text:continue-numbering="false">
        <text:list-item>
          <text:p text:style-name="List_20_1_Content_First"> Les items facultatifs apparaissent sous la forme d' un cercle noir.</text:p>
        </text:list-item>
        <text:list-item>
          <text:p text:style-name="List_20_1_Content"> Les items obligatoires apparaissent sous la forme d' un cercle rouge.</text:p>
        </text:list-item>
        <text:list-item>
          <text:p text:style-name="List_20_1_Content_Last"> Quand un item est marqué le cercle coloré est plein.</text:p>
        </text:list-item>
      </text:list>
      <table:table table:style-name="Table">
        <table:table-column/>
        <table:table-column/>
        <table:table-row>
          <table:table-cell office:value-type="string" table:style-name="tablecell">
            <text:p text:style-name="tablealignleft"><draw:frame draw:style-name="mediacenter" draw:name="2" text:anchor-type="paragraph" draw:z-index="2" svg:width="11.90625cm" svg:height="6.7089898053753cm"><draw:image xlink:href="Pictures/094da9e4f0d18ad8387dc1a4ca8e444d.png" xlink:type="simple" xlink:show="embed" xlink:actuate="onLoad"/></draw:frame></text:p>
          </table:table-cell>
          <table:table-cell office:value-type="string" table:style-name="tablecell">
            <text:p text:style-name="tablealignleft"><draw:frame draw:style-name="mediacenter" draw:name="3" text:anchor-type="paragraph" draw:z-index="3" svg:width="11.90625cm" svg:height="12.666729041916cm"><draw:image xlink:href="Pictures/3e544b8fccf9232e63bbbc24f8640caa.png" xlink:type="simple" xlink:show="embed" xlink:actuate="onLoad"/></draw:frame></text:p>
          </table:table-cell>
        </table:table-row>
      </table:table>
      <text:h text:style-name="Heading_20_4" text:outline-level="4"><text:bookmark-start text:name="__RefHeading___voir_la_progression_3"/><text:bookmark-start text:name="voir_la_progression"/>Voir la progression<text:bookmark-end text:name="__RefHeading___voir_la_progression_3"/><text:bookmark-end text:name="voir_la_progression"/></text:h>
      <text:p text:style-name="Text_20_body"><text:span text:style-name="Strong_20_Emphasis">Entrez dans l'activité pour choisir vos réglages </text:span></text:p>
      <text:p text:style-name="Text_20_body">Ce menu “Voir la progression” permet un affichage complet de la progression pour les équipes pédagogiques, et présente différentes informations, affichées sur l'interface, et des options accessibles via les différents boutons dont :</text:p>
      <text:list text:style-name="List_20_1" text:continue-numbering="false">
        <text:list-item>
          <text:p text:style-name="List_20_1_Content_First"> <text:span text:style-name="Strong_20_Emphasis">Bouton + : filtrage des utilisateurs + :</text:span> Pour appliquer un ou plusieurs filtres</text:p>
        </text:list-item>
        <text:list-item>
          <text:p text:style-name="List_20_1_Content"> <text:span text:style-name="Strong_20_Emphasis">Bouton changer mes options :</text:span> Pour modifier les options d'affichage dans les rapports, ce qui impacte pour certaines d'entre elles la vue web.</text:p>
        </text:list-item>
        <text:list-item>
          <text:p text:style-name="List_20_1_Content"> <text:span text:style-name="Strong_20_Emphasis">Bouton réduire les titres :</text:span> Pour masquer le détail des titres des activités. (cours format standards)</text:p>
        </text:list-item>
        <text:list-item>
          <text:p text:style-name="List_20_1_Content"> <text:span text:style-name="Strong_20_Emphasis">Bouton voir les barres de progression :</text:span> Pour un affichage des progressions sous forme de barres</text:p>
        </text:list-item>
        <text:list-item>
          <text:p text:style-name="List_20_1_Content"> <text:span text:style-name="Strong_20_Emphasis">Bouton vélocité d'apprentissage :</text:span> Pour un affichage histographique (la librairie vflibs doit être installée)</text:p>
        </text:list-item>
        <text:list-item>
          <text:p text:style-name="List_20_1_Content"> <text:span text:style-name="Strong_20_Emphasis">Bouton Exporter en XLS:</text:span> Export feuille Excel</text:p>
        </text:list-item>
        <text:list-item>
          <text:p text:style-name="List_20_1_Content_Last"> <text:span text:style-name="Strong_20_Emphasis">Bouton  Générer en PDF :</text:span> Sortie format PDF des rapports.</text:p>
        </text:list-item>
      </text:list>
      <text:p text:style-name="Text_20_body"> <draw:frame draw:style-name="media" draw:name="4" text:anchor-type="as-char" draw:z-index="4" svg:width="" svg:rel-width="100%" svg:height="0cm"><draw:image xlink:href="Pictures/e06de6ef5776043e56e856ebe5c29270.svg" xlink:type="simple" xlink:show="embed" xlink:actuate="onLoad"/></draw:frame> Il est à noter que le LTC dispose aussi de son propre bloc de visualisation des progressions que vous pouvez placer sur le cours pour un rendu de la progression et des décrochages des étudiants. <text:a xlink:type="simple" xlink:href="https://docs.activeprolearn.com/doku.php?id=blocks:learningtimecheck" text:style-name="Internet_20_link" text:visited-style-name="Visited_20_Internet_20_Link">Voir le bloc Résumé des temps pédagogiques</text:a></text:p>
      <text:p text:style-name="Text_20_body"> <draw:frame draw:style-name="media" draw:name="5" text:anchor-type="as-char" draw:z-index="5" svg:width="" svg:rel-width="100%" svg:height="0cm"><draw:image xlink:href="Pictures/e06de6ef5776043e56e856ebe5c29270.svg" xlink:type="simple" xlink:show="embed" xlink:actuate="onLoad"/></draw:frame> Vous pouvez cliquez sur  l'en-tête de champs “Prénoms/Noms”  des utilisateurs pour réordonnancer la liste (asc et desc).</text:p>
      <text:p text:style-name="Text_20_body"><draw:frame draw:style-name="mediacenter" draw:name="6" text:anchor-type="paragraph" draw:z-index="6" svg:width="21.166666666667cm" style:rel-width="100%" svg:height="5.7908805031447cm" style:rel-height="scale"><draw:image xlink:href="Pictures/a2b706771ef1822bdb46ea24a3a3fcdc.png" xlink:type="simple" xlink:show="embed" xlink:actuate="onLoad"/></draw:frame></text:p>
      <text:h text:style-name="Heading_20_4" text:outline-level="4"><text:bookmark-start text:name="__RefHeading___reglagesfiltrage_sur_les_utilisateurs_4"/><text:bookmark-start text:name="reglagesfiltrage_sur_les_utilisateurs"/>Réglages :  Filtrage sur les utilisateurs<text:bookmark-end text:name="__RefHeading___reglagesfiltrage_sur_les_utilisateurs_4"/><text:bookmark-end text:name="reglagesfiltrage_sur_les_utilisateurs"/></text:h>
      <text:p text:style-name="Text_20_body">Vous avez la possibilité de filter l'affichage, et vous pouvez combiner de nombreux filtres , c'est à dire en  en déployer plusieurs suivant les choix possibles illustrés ci-dessous.</text:p>
      <text:list text:style-name="List_20_1" text:continue-numbering="false">
        <text:list-item>
          <text:p text:style-name="List_20_1_Content_First"> Pour déployer le menu filtre, cliquer sur le + en regard du titre “Filtrage sur les utilisateurs”</text:p>
        </text:list-item>
        <text:list-item>
          <text:p text:style-name="List_20_1_Content"> Pour ajouter un filtre cliquer sur le petit + dans le cercle vert</text:p>
        </text:list-item>
        <text:list-item>
          <text:p text:style-name="List_20_1_Content_Last"> Répétez l'opération pour ajouter un filtre</text:p>
        </text:list-item>
      </text:list>
      <text:p text:style-name="Text_20_body"><draw:frame draw:style-name="mediacenter" draw:name="7" text:anchor-type="paragraph" draw:z-index="7" svg:width="21.166666666667cm" style:rel-width="100%" svg:height="5.4652244708072cm" style:rel-height="scale"><draw:image xlink:href="Pictures/ca8cb3b9ef071967b81f0c2a56853348.png" xlink:type="simple" xlink:show="embed" xlink:actuate="onLoad"/></draw:frame></text:p>
      <text:h text:style-name="Heading_20_4" text:outline-level="4"><text:bookmark-start text:name="__RefHeading___reglagesles_options_d_affichage_5"/><text:bookmark-start text:name="reglagesles_options_d_affichage"/>Réglages :  Les options d'affichage<text:bookmark-end text:name="__RefHeading___reglagesles_options_d_affichage_5"/><text:bookmark-end text:name="reglagesles_options_d_affichage"/></text:h>
      <text:p text:style-name="Text_20_body">Sous les filtrages possibles,  vous trouvez les options d'affichages actives pour votre compte, symbolisées par des icônes, que vous pouvez modifier en cliquant sur le bouton “<text:span text:style-name="Strong_20_Emphasis">Changer mes options</text:span>”.</text:p>
      <text:list text:style-name="List_20_1" text:continue-numbering="false">
        <text:list-item>
          <text:p text:style-name="List_20_1_Content_First"> <text:span text:style-name="Strong_20_Emphasis">Période de compilation :</text:span> la période à compiler pour l'affichage.</text:p>
        </text:list-item>
        <text:list-item>
          <text:p text:style-name="List_20_1_Content"> <text:span text:style-name="Strong_20_Emphasis">Cacher l'identifiant :</text:span> l'identifiant utilisateur ne sera pas affiché.</text:p>
        </text:list-item>
        <text:list-item>
          <text:p text:style-name="List_20_1_Content"> <text:span text:style-name="Strong_20_Emphasis">Cacher les informations de groupes :</text:span> les noms de groupes ne seront pas affichés.</text:p>
        </text:list-item>
        <text:list-item>
          <text:p text:style-name="List_20_1_Content"> <text:span text:style-name="Strong_20_Emphasis">Cacher les titres :</text:span>  les titres des activités ne seront pas affichés.</text:p>
        </text:list-item>
        <text:list-item>
          <text:p text:style-name="List_20_1_Content"> <text:span text:style-name="Strong_20_Emphasis">Cacher les items non marqués:</text:span> les items non effectués ne seront pas affichés. (dans les rapports)</text:p>
        </text:list-item>
        <text:list-item>
          <text:p text:style-name="List_20_1_Content"> <text:span text:style-name="Strong_20_Emphasis">Cacher les items non calibrés : </text:span> les items non calibrés en temps ne seront pas affichés.(dans les rapports)</text:p>
        </text:list-item>
        <text:list-item>
          <text:p text:style-name="List_20_1_Content"> <text:span text:style-name="Strong_20_Emphasis">Barres de progression :</text:span> Par item, par temps ou les deux, si vous choisissez les deux deux barres apparaîtront superposées pour la progression en items en haut et en temps en dessous.</text:p>
        </text:list-item>
        <text:list-item>
          <text:p text:style-name="List_20_1_Content_Last"> <text:span text:style-name="Strong_20_Emphasis">Trier les rapports :</text:span> par nom (asc) ou par achèvement (desc), au choix.</text:p>
        </text:list-item>
      </text:list>
      <text:p text:style-name="Text_20_body"><draw:frame draw:style-name="mediacenter" draw:name="8" text:anchor-type="paragraph" draw:z-index="8" svg:width="21.166666666667cm" style:rel-width="100%" svg:height="1.7406798245614cm" style:rel-height="scale"><draw:image xlink:href="Pictures/e6b122d7da22559c05ba7dc0e588a58a.png" xlink:type="simple" xlink:show="embed" xlink:actuate="onLoad"/></draw:frame></text:p>
      <text:h text:style-name="Heading_20_4" text:outline-level="4"><text:bookmark-start text:name="__RefHeading___informations_generales_affichees_6"/><text:bookmark-start text:name="informations_generales_affichees"/>Informations générales affichées<text:bookmark-end text:name="__RefHeading___informations_generales_affichees_6"/><text:bookmark-end text:name="informations_generales_affichees"/></text:h>
      <text:list text:style-name="List_20_1" text:continue-numbering="false">
        <text:list-item>
          <text:p text:style-name="List_20_1_Content_First"> <text:span text:style-name="Strong_20_Emphasis">Temps pour ce module :</text:span> Le temps total qui a été affecté sur le plan pédagogique pour couvrir le module.</text:p>
        </text:list-item>
        <text:list-item>
          <text:p text:style-name="List_20_1_Content"> <text:span text:style-name="Strong_20_Emphasis">Couverture du cours en temps :</text:span>  Cet item indique le % de couverture du LTC exprimé en temps en rapport à la globalité du cours. Donc si aucun temps n'est affecté, le résultat affiché sera 0%</text:p>
        </text:list-item>
        <text:list-item>
          <text:p text:style-name="List_20_1_Content"> <text:span text:style-name="Strong_20_Emphasis">Temps cours  :</text:span> le temps total qui a été affecté sur le plan pédagogique pour couvrir le cours.</text:p>
        </text:list-item>
        <text:list-item>
          <text:p text:style-name="List_20_1_Content_Last"> <text:span text:style-name="Strong_20_Emphasis">Total items du cours :</text:span> Total des items obligatoires du cours</text:p>
        </text:list-item>
      </text:list>
      <text:p text:style-name="Text_20_body"><draw:frame draw:style-name="mediacenter" draw:name="9" text:anchor-type="paragraph" draw:z-index="9" svg:width="21.166666666667cm" style:rel-width="100%" svg:height="2.28320642978cm" style:rel-height="scale"><draw:image xlink:href="Pictures/e39bd4b7f62d95206dfaa5017d724d75.png" xlink:type="simple" xlink:show="embed" xlink:actuate="onLoad"/></draw:frame></text:p>
      <text:p text:style-name="Text_20_body"><text:span text:style-name="Emphasis">Cas d'usage : </text:span>
 Si plusieurs LTC sont mis en place, l' affichage de couverture du cours en temps sera particulièrement pertinent. (Par exemple avec un module d'activité par page avec le format de cours page, pour un suivi individuel d'une partie du cours.)</text:p>
      <text:p text:style-name="Text_20_body"><text:span text:style-name="Emphasis">Autre cas d'usage :</text:span>
 Si vous ne souhaitez suivre qu'une partie des activités et ressources mises à disposition  via le LTC, et que le calibrage de couverture est important pédagogiquement.</text:p>
      <text:p text:style-name="Text_20_body"><text:span text:style-name="Emphasis">Nota : les en-têtes et pieds de page des rapports se règlent via les réglages du plugin au niveau système.</text:span></text:p>
      <text:h text:style-name="Heading_20_3" text:outline-level="3"><text:bookmark-start text:name="__RefHeading___reglagestemps_anciennement_modifier_les_marques_7"/><text:bookmark-start text:name="reglagestemps_anciennement_modifier_les_marques"/>Réglages : Temps (anciennement Modifier les marques)<text:bookmark-end text:name="__RefHeading___reglagestemps_anciennement_modifier_les_marques_7"/><text:bookmark-end text:name="reglagestemps_anciennement_modifier_les_marques"/></text:h>
      <text:h text:style-name="Heading_20_4" text:outline-level="4"><text:bookmark-start text:name="__RefHeading___introduction_8"/><text:bookmark-start text:name="introduction"/>Introduction<text:bookmark-end text:name="__RefHeading___introduction_8"/><text:bookmark-end text:name="introduction"/></text:h>
      <text:p text:style-name="Text_20_body">C'est via ce menu que vous choisissez ce que vous voulez tracer de façon obligatoire ou optionnelle, et que affectez éventuellement des temps pédagogiques aux éléments que vous choisissez de tracer.</text:p>
      <text:p text:style-name="Text_20_body">Par exemple, vous êtes enseignant et définissez que pour une ressource (pdf, par exemple), le temps moyen de lecture est de 1 heure, et c'est la valeur que vous affecterez à l'item concerné. </text:p>
      <text:h text:style-name="Heading_20_4" text:outline-level="4"><text:bookmark-start text:name="__RefHeading___options_de_reglage_9"/><text:bookmark-start text:name="options_de_reglage"/>Options de réglage<text:bookmark-end text:name="__RefHeading___options_de_reglage_9"/><text:bookmark-end text:name="options_de_reglage"/></text:h>
      <text:list text:style-name="List_20_1" text:continue-numbering="false">
        <text:list-item>
          <text:p text:style-name="List_20_1_Content_First"> <text:span text:style-name="Strong_20_Emphasis">Case cochée/décochée (coté gauche) :</text:span> activité obligatoire/non obligatoire.</text:p>
        </text:list-item>
        <text:list-item>
          <text:p text:style-name="List_20_1_Content"> <text:span text:style-name="Strong_20_Emphasis">Œil fermé (coté droit) :</text:span> activité ou ressource non tracée en temps (désactivée).</text:p>
        </text:list-item>
        <text:list-item>
          <text:p text:style-name="List_20_1_Content"> <text:span text:style-name="Emphasis"><text:span text:style-name="Strong_20_Emphasis">Colonne 1 :</text:span></text:span> <text:span text:style-name="Strong_20_Emphasis">Temps forfaitaire apprenant :</text:span>  Temps affecté à une activité ou ressource (Choix via liste déroulante).</text:p>
        </text:list-item>
        <text:list-item>
          <text:p text:style-name="List_20_1_Content_Last"> <text:span text:style-name="Emphasis"><text:span text:style-name="Strong_20_Emphasis">Colonne 2 :</text:span></text:span> <text:span text:style-name="Strong_20_Emphasis">Mode déclaratif :</text:span>Permet de basculer en déclaratif explicite : l'étudiant (ou le professeur) ou les deux, déclare son temps lui-même en regard de l'activité ou ressource concernée. Non par défaut. Suivi marques étudiantes/enseignants/les deux (Choix via liste déroulante).   </text:p>
        </text:list-item>
      </text:list>
      <text:p text:style-name="Text_20_body"><text:span text:style-name="Strong_20_Emphasis">Si le mode déclaratif est activé, voici les 3 choix possibles :</text:span></text:p>
      <text:list text:style-name="Numbering_20_1" text:continue-numbering="false">
        <text:list-item>
          <text:p text:style-name="Numbering_20_1_Content_First">  <text:span text:style-name="Strong_20_Emphasis">Etudiants :</text:span> c'est l'étudiant qui coche la case en regard de son activité ou de sa ressource sur le cours. </text:p>
        </text:list-item>
        <text:list-item>
          <text:p text:style-name="Numbering_20_1_Content">  <text:span text:style-name="Strong_20_Emphasis">Enseignants :</text:span> l'étudiant coche pour indiquer la complétude de l' activité, et quand l'enseignant contremarque, les temps sont crédités.</text:p>
        </text:list-item>
        <text:list-item>
          <text:p text:style-name="Numbering_20_1_Content_Last">  <text:span text:style-name="Strong_20_Emphasis">Les deux :</text:span> soit l'étudiant marque et les temps affecté sont validés par le fait du marquage,  soit c'est l'enseignant, de façon à dispenser l'étudiant de marquer l'activité.</text:p>
        </text:list-item>
      </text:list>
      <text:list text:style-name="List_20_1" text:continue-numbering="false">
        <text:list-item>
          <text:p text:style-name="List_20_1_Content_First"> <text:span text:style-name="Emphasis"><text:span text:style-name="Strong_20_Emphasis">Colonne 3 :</text:span></text:span><text:span text:style-name="Strong_20_Emphasis">Temps tutoral par activité :</text:span> temps tutoral estimé (provision globale) pour une activité ou ressource donnée (suivi forum, mise à jour de ressource par l'enseignant) indépendamment du nombre d'apprenants.(Choix via liste déroulante).</text:p>
        </text:list-item>
        <text:list-item>
          <text:p text:style-name="List_20_1_Content"> <text:span text:style-name="Emphasis"><text:span text:style-name="Strong_20_Emphasis">Colonne 4 :</text:span></text:span> <text:span text:style-name="Strong_20_Emphasis">Temps tutoral par étudiant :</text:span> Temps de tutorat estimé par apprenant.(Comme par exemple les réponses personnalisées aux étudiants dans un forum)(Choix via liste déroulante).</text:p>
        </text:list-item>
        <text:list-item>
          <text:p text:style-name="List_20_1_Content_Last"> <text:span text:style-name="Strong_20_Emphasis">Case à cocher “Imposer les temps forfaitaires” :</text:span> Dans le rapport de session Moodle (<text:a xlink:type="simple" xlink:href="https://docs.activeprolearn.com/doku.php?id=report:trainingsessions" text:style-name="Internet_20_link" text:visited-style-name="Visited_20_Internet_20_Link">TrainingSessions (Rapport de Sessions de formation en fr)</text:a>: Report des crédit temps du LTC sur le rapport du training sessions . (Remplace alors le temps mesuré par la session).</text:p>
        </text:list-item>
      </text:list>
      <text:h text:style-name="Heading_20_4" text:outline-level="4"><text:bookmark-start text:name="__RefHeading___exemples_illustres_de_reglages_10"/><text:bookmark-start text:name="exemples_illustres_de_reglages"/>Exemples illustrés de réglages<text:bookmark-end text:name="__RefHeading___exemples_illustres_de_reglages_10"/><text:bookmark-end text:name="exemples_illustres_de_reglages"/></text:h>
      <text:p text:style-name="Text_20_body"><text:span text:style-name="Strong_20_Emphasis">On voit dans la première colonne le réglage d'une activité comme facultative (case décochée), une activité masquée donc non tracée (oeil barré) , une vidéo avec temps affecté de 10mn, et une activité page avec temps affecté de 10mn.</text:span></text:p>
      <text:p text:style-name="Text_20_body"><draw:frame draw:style-name="mediacenter" draw:name="10" text:anchor-type="paragraph" draw:z-index="10" svg:width="21.166666666667cm" style:rel-width="100%" svg:height="10.153449387492cm" style:rel-height="scale"><draw:image xlink:href="Pictures/227b806077deaa22c2605541f4c8b2be.png" xlink:type="simple" xlink:show="embed" xlink:actuate="onLoad"/></draw:frame></text:p>
      <text:p text:style-name="Text_20_body"><text:span text:style-name="Strong_20_Emphasis">Exemple de temps déclaré par l'étudiant en suivant le lien vers le composant “Avancement et temps pédagogiques”</text:span> ( Avec option mode déclaratif activé dans “modifier les marques”).</text:p>
      <text:p text:style-name="Text_20_body"><draw:frame draw:style-name="mediacenter" draw:name="11" text:anchor-type="paragraph" draw:z-index="11" svg:width="21.166666666667cm" style:rel-width="100%" svg:height="20.546223224352cm" style:rel-height="scale"><draw:image xlink:href="Pictures/d173f1b5c62653c68bc6e1ad8a47f8f0.png" xlink:type="simple" xlink:show="embed" xlink:actuate="onLoad"/></draw:frame></text:p>
      <text:h text:style-name="Heading_20_4" text:outline-level="4"><text:bookmark-start text:name="__RefHeading___imposer_les_temps_forfaitaires_sur_les_rapports_ts_11"/><text:bookmark-start text:name="imposer_les_temps_forfaitaires_sur_les_rapports_ts"/>Imposer les  temps forfaitaires (sur les rapports TS)<text:bookmark-end text:name="__RefHeading___imposer_les_temps_forfaitaires_sur_les_rapports_ts_11"/><text:bookmark-end text:name="imposer_les_temps_forfaitaires_sur_les_rapports_ts"/></text:h>
      <text:p text:style-name="Text_20_body">Notez que les <text:a xlink:type="simple" xlink:href="https://docs.activeprolearn.com/doku.php?id=mod:learningtimecheck:userguide-rapports" text:style-name="Internet_20_link" text:visited-style-name="Visited_20_Internet_20_Link">rapports</text:a>, quelque soit le temps déclaré par les utilisateurs feront apparaître les crédits temps affectés, et n'afficheront donc pas les temps déclaratif étudiant si vous avez activé la case à cocher “imposer le temps forfaitaires”  située sous les items capturés par le LTC.</text:p>
      <text:p text:style-name="Text_20_body">Nous vous conseillons donc de bien restituer aux apprenants et enseignants vos choix de contrats pédagogiques sur votre interface de cours, afin que les usagers sachent ce qui est attendu de leur part sur ces sujets.</text:p>
      <text:h text:style-name="Heading_20_4" text:outline-level="4"><text:bookmark-start text:name="__RefHeading___exemples_illustres_de_rendu_du_suivi_12"/><text:bookmark-start text:name="exemples_illustres_de_rendu_du_suivi"/>Exemples illustrés de rendu du suivi<text:bookmark-end text:name="__RefHeading___exemples_illustres_de_rendu_du_suivi_12"/><text:bookmark-end text:name="exemples_illustres_de_rendu_du_suivi"/></text:h>
      <text:p text:style-name="Text_20_body">Un apprenant ne verra cependant que ce qui le concerne, les équipes pédagogiques verront tous les usagers et les menus de filtres et réglages.
On peut choisir pour la vue en barres de progression, de voir en temps, en items, ou les deux.</text:p>
      <text:p text:style-name="Text_20_body"><text:span text:style-name="Strong_20_Emphasis">Rendu vue détaillée</text:span></text:p>
      <text:p text:style-name="Text_20_body"><draw:frame draw:style-name="mediacenter" draw:name="12" text:anchor-type="paragraph" draw:z-index="12" svg:width="21.166666666667cm" style:rel-width="100%" svg:height="16.978342193345cm" style:rel-height="scale"><draw:image xlink:href="Pictures/af55a1267c9197ab47b7a5225960ea33.png" xlink:type="simple" xlink:show="embed" xlink:actuate="onLoad"/></draw:frame></text:p>
      <text:p text:style-name="Text_20_body"><text:span text:style-name="Strong_20_Emphasis">Rendu vue barres de progression en items et en temps</text:span></text:p>
      <text:p text:style-name="Text_20_body"><draw:frame draw:style-name="mediacenter" draw:name="13" text:anchor-type="paragraph" draw:z-index="13" svg:width="21.166666666667cm" style:rel-width="100%" svg:height="7.1713559984369cm" style:rel-height="scale"><draw:image xlink:href="Pictures/4121917f364fc0e29b967eafe1fae6fc.png" xlink:type="simple" xlink:show="embed" xlink:actuate="onLoad"/></draw:frame></text:p>
      <text:p text:style-name="Horizontal_20_Line"/>
      <text:p text:style-name="Text_20_body"><text:a xlink:type="simple" xlink:href="https://docs.activeprolearn.com/doku.php?id=mod:learningtimecheck:userguide-rapports" text:style-name="Internet_20_link" text:visited-style-name="Visited_20_Internet_20_Link">Les rapports des temps d'apprentissages</text:a> - 
<text:a xlink:type="simple" xlink:href="https://docs.activeprolearn.com/doku.php?id=mod:learningtimecheck:userguide" text:style-name="Internet_20_link" text:visited-style-name="Visited_20_Internet_20_Link">Retour Guide d'utilisation</text:a> - 
<text:a xlink:type="simple" xlink:href="https://docs.activeprolearn.com/doku.php?id=mod:learningtimecheck" text:style-name="Internet_20_link" text:visited-style-name="Visited_20_Internet_20_Link">Retour à l'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2::03:15</meta:creation-date>
    <dc:creator>Generated</dc:creator>
    <dc:date>2026-08-28T22::03:15</dc:date>
    <dc:language>en-US</dc:language>
    <meta:editing-cycles>1</meta:editing-cycles>
    <meta:editing-duration>PT0S</meta:editing-duration>
    <dc:title>mod:learningtimecheck:userguide-reglages</dc:title>
  </office:meta>
</office:document-meta>
</file>