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907abd7a2b0d416880793147f57eea8.png"/>
  <manifest:file-entry manifest:media-type="image/png" manifest:full-path="Pictures/e18d11c7443d49d5d1d90e3ac26ee706.png"/>
  <manifest:file-entry manifest:media-type="image/svg+xml" manifest:full-path="Pictures/e06de6ef5776043e56e856ebe5c29270.svg"/>
  <manifest:file-entry manifest:media-type="image/png" manifest:full-path="Pictures/cb8f16da8a999a746baab94838269be4.png"/>
  <manifest:file-entry manifest:media-type="image/png" manifest:full-path="Pictures/a21213c91e5b02559fdc435c7487ac3c.png"/>
  <manifest:file-entry manifest:media-type="image/png" manifest:full-path="Pictures/13fac97754d8a4abb7eda761c0af80ab.png"/>
  <manifest:file-entry manifest:media-type="image/png" manifest:full-path="Pictures/28d843ea9258974741997059ce822d67.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1.403541666667cm" svg:height="2.4077083333333cm"><draw:image xlink:href="Pictures/0907abd7a2b0d416880793147f57eea8.png" xlink:type="simple" xlink:show="embed" xlink:actuate="onLoad"/></draw:frame></text:p>
      <text:h text:style-name="Heading_20_2" text:outline-level="2"><text:bookmark text:name="mod:learningtimecheck:userguide-rapports"/><text:bookmark-start text:name="__RefHeading___mod_learning_time_checkavancement_et_temps_pedagogiquesguide_d_utilisation_les_rapports_1"/><text:bookmark-start text:name="mod_learning_time_checkavancement_et_temps_pedagogiquesguide_d_utilisation_les_rapports"/>Mod Learning Time Check : Avancement et temps pédagogiques :Guide d'utilisation, les rapports<text:bookmark-end text:name="__RefHeading___mod_learning_time_checkavancement_et_temps_pedagogiquesguide_d_utilisation_les_rapports_1"/><text:bookmark-end text:name="mod_learning_time_checkavancement_et_temps_pedagogiquesguide_d_utilisation_les_rapports"/></text:h>
      <text:p text:style-name="Text_20_body"><draw:frame draw:style-name="mediaright" draw:name="1" text:anchor-type="paragraph" draw:z-index="1" svg:width="3.175cm" style:rel-width="100%" svg:height="3.175cm" style:rel-height="scale"><draw:image xlink:href="Pictures/e18d11c7443d49d5d1d90e3ac26ee706.png" xlink:type="simple" xlink:show="embed" xlink:actuate="onLoad"/></draw:frame></text:p>
      <text:h text:style-name="Heading_20_3" text:outline-level="3"><text:bookmark-start text:name="__RefHeading___problematique_adressee_2"/><text:bookmark-start text:name="problematique_adressee"/>Problématique adressée<text:bookmark-end text:name="__RefHeading___problematique_adressee_2"/><text:bookmark-end text:name="problematique_adressee"/></text:h>
      <text:p text:style-name="Text_20_body">Il s'agit de pouvoir générer  des rapports massifs sur une population, à des intervalles réguliers et selon des conditions d'extraction variées.</text:p>
      <text:p text:style-name="Text_20_body">Ce rapport gère une vue transversale multi-cours et un reporting des temps d'apprentissages. Il permet d'accéder à des vues agrégées par utilisateur, ou agrégées par cours (dans le cas d'instances multiples de modules de temps d’apprentissage), ou encore agrégé à la cohorte (rapports de promo).
 Il permet la mise en batch différé de génération massive de documents sur une population importante. Ces rapports peuvent également être générés de façon immédiate.</text:p>
      <text:h text:style-name="Heading_20_3" text:outline-level="3"><text:bookmark-start text:name="__RefHeading___rapport_de_calibrage_du_cours_3"/><text:bookmark-start text:name="rapport_de_calibrage_du_cours"/>Rapport de calibrage du cours<text:bookmark-end text:name="__RefHeading___rapport_de_calibrage_du_cours_3"/><text:bookmark-end text:name="rapport_de_calibrage_du_cours"/></text:h>
      <text:p text:style-name="Text_20_body">Tableau de restitution de calibrage du cours pour estimation de la charge (et analyses économiques en suivant) :</text:p>
      <text:p text:style-name="Text_20_body">tableau de rendu de calibrage pédagogique avec :</text:p>
      <text:list text:style-name="List_20_1" text:continue-numbering="false">
        <text:list-item>
          <text:p text:style-name="List_20_1_Content_First"> <text:span text:style-name="Strong_20_Emphasis">Colonne 1 Temps forfaire apprenant :</text:span> Temps affecté à l'activité</text:p>
        </text:list-item>
        <text:list-item>
          <text:p text:style-name="List_20_1_Content_Last"> <text:span text:style-name="Strong_20_Emphasis">Colonne 2 : Source :</text:span> Crédit temps ou déclaratif (déclaré : autoestimé)</text:p>
        </text:list-item>
      </text:list>
      <text:p text:style-name="Text_20_body">Si déclaratif on affecte un temps pédagogique à l'activité ou à la ressources , mais c'est le temps déclaré par l'apprenant (en frontal de son parcours) qui devient le temps de référence qui sera indiqué dans le rapport, sauf si vous forcez “temps forfaire imposé” (voir le guide d'utilisation). </text:p>
      <text:list text:style-name="List_20_1" text:continue-numbering="false">
        <text:list-item>
          <text:p text:style-name="List_20_1_Content_First"><text:span text:style-name="Strong_20_Emphasis"> Colonne 3 Temps tutoral par activité   :</text:span> Temps global de tutorat sur l'activité (exemple animation globale d'un forum)</text:p>
        </text:list-item>
        <text:list-item>
          <text:p text:style-name="List_20_1_Content"> <text:span text:style-name="Strong_20_Emphasis">Colonne 4 Temps tutoral apprenants :</text:span> Temps tutoral affecté par étudiant ( exemple réponses personnalisés aux étudiants dans un forum) X nombre d'étudiants inscrits au cours</text:p>
        </text:list-item>
        <text:list-item>
          <text:p text:style-name="List_20_1_Content_Last"> <text:span text:style-name="Strong_20_Emphasis">Colonne 5 Temps tutoral cumulé   :</text:span> Cumul des temps de tutorat</text:p>
        </text:list-item>
      </text:list>
      <text:p text:style-name="Text_20_body">Et en bas de la page</text:p>
      <text:list text:style-name="List_20_1" text:continue-numbering="false">
        <text:list-item>
          <text:p text:style-name="List_20_1_Content_First"> <text:span text:style-name="Strong_20_Emphasis">Temps pédagogique équivalent total :</text:span> Cumul des temps forfaitaires apprenants</text:p>
        </text:list-item>
        <text:list-item>
          <text:p text:style-name="List_20_1_Content_Last"> <text:span text:style-name="Strong_20_Emphasis">Dont temps estimés :</text:span> le cumul des temps dont la source est “estimé” (c'est dire estimé par l'étudiant et déclaré comme tel) </text:p>
        </text:list-item>
      </text:list>
      <text:p text:style-name="Text_20_body"><draw:frame draw:style-name="media" draw:name="2" text:anchor-type="as-char" draw:z-index="2" svg:width="" svg:rel-width="100%" svg:height="0cm"><draw:image xlink:href="Pictures/e06de6ef5776043e56e856ebe5c29270.svg" xlink:type="simple" xlink:show="embed" xlink:actuate="onLoad"/></draw:frame> <text:span text:style-name="Emphasis">Nota :</text:span> Par définition si on et au déclaré on ne peut activer le forfait, donc  cette somme n'est pas calculable</text:p>
      <text:list text:style-name="List_20_1" text:continue-numbering="false">
        <text:list-item>
          <text:p text:style-name="LastListParagraph_List_20_1_Content_First"> <text:span text:style-name="Strong_20_Emphasis">Temps tutorat estimé :</text:span> Cumul des temps cumulés par ligne</text:p>
        </text:list-item>
      </text:list>
      <text:h text:style-name="Heading_20_4" text:outline-level="4"><text:bookmark-start text:name="__RefHeading___a_integrer_correctement_dans_la_doc_4"/><text:bookmark-start text:name="a_integrer_correctement_dans_la_doc"/>a intégrer correctement dans la doc<text:bookmark-end text:name="__RefHeading___a_integrer_correctement_dans_la_doc_4"/><text:bookmark-end text:name="a_integrer_correctement_dans_la_doc"/></text:h>
      <text:p text:style-name="Text_20_body">Verrouillage des temps déclarés possible</text:p>
      <text:list text:style-name="List_20_1" text:continue-numbering="false">
        <text:list-item>
          <text:p text:style-name="List_20_1_Content_First"> Choix dans les rapport excel, PDF, Ecran –&gt; combinaison du temps  :</text:p>
        </text:list-item>
        <text:list-item>
          <text:p text:style-name="List_20_1_Content"> temps crédité</text:p>
        </text:list-item>
        <text:list-item>
          <text:p text:style-name="List_20_1_Content"> temps déclaré</text:p>
        </text:list-item>
        <text:list-item>
          <text:p text:style-name="List_20_1_Content"> temps déclaré jusqu'au temps crédité</text:p>
        </text:list-item>
        <text:list-item>
          <text:p text:style-name="List_20_1_Content_Last"> temps crédité ou temps déclaré si &gt;</text:p>
        </text:list-item>
      </text:list>
      <text:p text:style-name="Text_20_body"><draw:frame draw:style-name="mediacenter" draw:name="3" text:anchor-type="paragraph" draw:z-index="3" svg:width="22.489583333333cm" style:rel-width="100%" svg:height="14.504377600555cm" style:rel-height="scale"><draw:image xlink:href="Pictures/cb8f16da8a999a746baab94838269be4.png" xlink:type="simple" xlink:show="embed" xlink:actuate="onLoad"/></draw:frame></text:p>
      <text:h text:style-name="Heading_20_3" text:outline-level="3"><text:bookmark-start text:name="__RefHeading___rapport_de_tutorat_realise_5"/><text:bookmark-start text:name="rapport_de_tutorat_realise"/>Rapport de tutorat réalisé<text:bookmark-end text:name="__RefHeading___rapport_de_tutorat_realise_5"/><text:bookmark-end text:name="rapport_de_tutorat_realise"/></text:h>
      <text:p text:style-name="Text_20_body">Différentiel entre tutorat prévu et réalisé, tri possible par groupements et groupes.</text:p>
      <text:h text:style-name="Heading_20_3" text:outline-level="3"><text:bookmark-start text:name="__RefHeading___rapport_globaux_batchs_6"/><text:bookmark-start text:name="rapport_globaux_batchs"/>Rapport globaux (batchs)<text:bookmark-end text:name="__RefHeading___rapport_globaux_batchs_6"/><text:bookmark-end text:name="rapport_globaux_batchs"/></text:h>
      <text:h text:style-name="Heading_20_4" text:outline-level="4"><text:bookmark-start text:name="__RefHeading___introduction_7"/><text:bookmark-start text:name="introduction"/>Introduction<text:bookmark-end text:name="__RefHeading___introduction_7"/><text:bookmark-end text:name="introduction"/></text:h>
      <text:p text:style-name="Text_20_body">Le système de rapport est un système central qui permet de programmer dans le temps les rapports du LTC, avec la possibilité de les lancer immédiatement.
<draw:frame draw:style-name="media" draw:name="4" text:anchor-type="as-char" draw:z-index="4" svg:width="" svg:rel-width="100%" svg:height="0cm"><draw:image xlink:href="Pictures/e06de6ef5776043e56e856ebe5c29270.svg" xlink:type="simple" xlink:show="embed" xlink:actuate="onLoad"/></draw:frame> Il est fortement conseillé de programmer les batch pour un déclenchement à des heures de faible affluence su votre site de production.</text:p>
      <text:h text:style-name="Heading_20_4" text:outline-level="4"><text:bookmark-start text:name="__RefHeading___reglages_8"/><text:bookmark-start text:name="reglages"/>Réglages<text:bookmark-end text:name="__RefHeading___reglages_8"/><text:bookmark-end text:name="reglages"/></text:h>
      <text:p text:style-name="Text_20_body">Lorsque vous cliquez sur <text:span text:style-name="Strong_20_Emphasis">Ajouter un batch</text:span> voici les options qui se présentent à vous :</text:p>
      <text:list text:style-name="List_20_1" text:continue-numbering="false">
        <text:list-item>
          <text:p text:style-name="List_20_1_Content_First">  <text:span text:style-name="Strong_20_Emphasis">Partager le batch :</text:span> Case à cocher . En activant le partage, vous autorisez d'autres utilisateurs ayant accès au service de batchs à voir cette programmation et à récupérer ses résultats.</text:p>
        </text:list-item>
        <text:list-item>
          <text:p text:style-name="List_20_1_Content">  <text:span text:style-name="Strong_20_Emphasis">Nom de la tâche :</text:span> Nom de votre choix </text:p>
        </text:list-item>
        <text:list-item>
          <text:p text:style-name="List_20_1_Content"> <text:span text:style-name="Strong_20_Emphasis">Type de rapport :</text:span> Choix dans liste déroulante : Par utilisateurs, par cours ou par cohorte</text:p>
        </text:list-item>
        <text:list-item>
          <text:p text:style-name="List_20_1_Content"> <text:span text:style-name="Strong_20_Emphasis">Utilisateur :</text:span> Choix de l'utilisateur concerné dans la liste déroulante</text:p>
        </text:list-item>
        <text:list-item>
          <text:p text:style-name="List_20_1_Content"> <text:span text:style-name="Strong_20_Emphasis">Batch de détail :</text:span> Case à cocher. Si la case n'est pas cochée, alors le batch produit un document unique de synthèse sur le type choisi.  Si il est activé, le domaine de données considéré est scanné pour produire pour chaque ligne un document de détail. Si la case est coché le résultat de sortie sera un ZIP avec tous les PDF.</text:p>
        </text:list-item>
        <text:list-item>
          <text:p text:style-name="List_20_1_Content"> <text:span text:style-name="Strong_20_Emphasis">Options de batch :</text:span> Ce champ mémorise une image de votre filtre de contexte d'extraction des marques. Avec la possibilité de saisie et modification des éléments de filtrage, tels que sur l' écran des options de génération de la section “voir la progression”. Exemple : “startrange”:“0”,“endrange”:“0”, ou zéro est remplacé par un Time Stamp Unix.  <text:a xlink:type="simple" xlink:href="http://www.unixtimestamp.com/" text:style-name="Internet_20_link" text:visited-style-name="Visited_20_Internet_20_Link">Voir ici pour info et convertisseur</text:a></text:p>
        </text:list-item>
        <text:list-item>
          <text:p text:style-name="List_20_1_Content"> <text:span text:style-name="Strong_20_Emphasis">Filtres :</text:span> Ce champ mémorise une image du filtre sur les utilisateurs que vous avez défini en session. Avec le possibilité de saisie et modification des éléments, tels que sur l' écran des filtrages de la section “Voir la progression”.</text:p>
        </text:list-item>
        <text:list-item>
          <text:p text:style-name="List_20_1_Content"> <text:span text:style-name="Strong_20_Emphasis">Heure :</text:span> heure à laquelle le CRON exécutera votre (vos) batch(s)</text:p>
        </text:list-item>
        <text:list-item>
          <text:p text:style-name="List_20_1_Content"> <text:span text:style-name="Strong_20_Emphasis">Délai pour répétition :</text:span> Si ce champ est laissé avec la valeur par défaut “Un seul export” , alors le batch ne s'exécute qu'une fois et est effacé du système. Si il contient une valeur NUMERIQUE, alors cette valeur indique le nombre de minutes qui séparera deux exécutions successives de ce batch. Notez que dans ce cas, l'heure programmée du batch est modifié à chaque relance.</text:p>
        </text:list-item>
        <text:list-item>
          <text:p text:style-name="List_20_1_Content"> <text:span text:style-name="Strong_20_Emphasis">Sortie :</text:span> Au choix PDF, Excel CSV ou XML</text:p>
        </text:list-item>
        <text:list-item>
          <text:p text:style-name="List_20_1_Content_Last"> <text:span text:style-name="Strong_20_Emphasis">Emails à notifier :</text:span> liste des emails à notifier , séparés par une virgule</text:p>
        </text:list-item>
      </text:list>
      <text:p text:style-name="Text_20_body"><draw:frame draw:style-name="mediacenter" draw:name="5" text:anchor-type="paragraph" draw:z-index="5" svg:width="22.489583333333cm" style:rel-width="100%" svg:height="12.501106321839cm" style:rel-height="scale"><draw:image xlink:href="Pictures/a21213c91e5b02559fdc435c7487ac3c.png" xlink:type="simple" xlink:show="embed" xlink:actuate="onLoad"/></draw:frame></text:p>
      <text:h text:style-name="Heading_20_4" text:outline-level="4"><text:bookmark-start text:name="__RefHeading___illustrationlancement_du_batch_9"/><text:bookmark-start text:name="illustrationlancement_du_batch"/>Illustration : lancement du batch<text:bookmark-end text:name="__RefHeading___illustrationlancement_du_batch_9"/><text:bookmark-end text:name="illustrationlancement_du_batch"/></text:h>
      <text:p text:style-name="Text_20_body"><draw:frame draw:style-name="mediacenter" draw:name="6" text:anchor-type="paragraph" draw:z-index="6" svg:width="22.489583333333cm" style:rel-width="100%" svg:height="19.739210959548cm" style:rel-height="scale"><draw:image xlink:href="Pictures/13fac97754d8a4abb7eda761c0af80ab.png" xlink:type="simple" xlink:show="embed" xlink:actuate="onLoad"/></draw:frame></text:p>
      <text:h text:style-name="Heading_20_4" text:outline-level="4"><text:bookmark-start text:name="__RefHeading___illustrationresultat_du_batch_10"/><text:bookmark-start text:name="illustrationresultat_du_batch"/>Illustration : résultat du batch<text:bookmark-end text:name="__RefHeading___illustrationresultat_du_batch_10"/><text:bookmark-end text:name="illustrationresultat_du_batch"/></text:h>
      <text:p text:style-name="Text_20_body"><draw:frame draw:style-name="mediacenter" draw:name="7" text:anchor-type="paragraph" draw:z-index="7" svg:width="22.489583333333cm" style:rel-width="100%" svg:height="15.846000782881cm" style:rel-height="scale"><draw:image xlink:href="Pictures/28d843ea9258974741997059ce822d67.png" xlink:type="simple" xlink:show="embed" xlink:actuate="onLoad"/></draw:frame></text:p>
      <text:h text:style-name="Heading_20_3" text:outline-level="3"><text:bookmark-start text:name="__RefHeading___les_autres_guides_11"/><text:bookmark-start text:name="les_autres_guides"/>Les autres guides<text:bookmark-end text:name="__RefHeading___les_autres_guides_11"/><text:bookmark-end text:name="les_autres_guides"/></text:h>
      <text:list text:style-name="List_20_1" text:continue-numbering="false">
        <text:list-item>
          <text:p text:style-name="LastListParagraph_List_20_1_Content_First"> <text:a xlink:type="simple" xlink:href="https://docs.activeprolearn.com/doku.php?id=mod:learningtimecheck:userguide-reglages" text:style-name="Internet_20_link" text:visited-style-name="Visited_20_Internet_20_Link">Réglages spécifiques du suivi des apprentissages</text:a></text:p>
        </text:list-item>
      </text:list>
      <text:p text:style-name="Horizontal_20_Line"/>
      <text:p text:style-name="Text_20_body"><text:a xlink:type="simple" xlink:href="https://docs.activeprolearn.com/doku.php?id=mod:learningtimecheck:userguide" text:style-name="Internet_20_link" text:visited-style-name="Visited_20_Internet_20_Link">Retour Guide d'utilisation</text:a> - 
<text:a xlink:type="simple" xlink:href="https://docs.activeprolearn.com/doku.php?id=mod:learningtimecheck" text:style-name="Internet_20_link" text:visited-style-name="Visited_20_Internet_20_Link">Retour à l'index du composant</text:a> - <text:a xlink:type="simple" xlink:href="https://docs.activeprolearn.com/doku.php?id=plugins" text:style-name="Internet_20_link" text:visited-style-name="Visited_20_Internet_20_Link">Revenir à l'index des plugins</text:a> - <text:a xlink:type="simple" xlink:href="https://docs.activeprolearn.com/doku.php?id=start" text:style-name="Internet_20_link" text:visited-style-name="Visited_20_Internet_20_Link">Revenir au catalogue</text:a>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2T13::39:46</meta:creation-date>
    <dc:creator>Generated</dc:creator>
    <dc:date>2026-09-12T13::39:46</dc:date>
    <dc:language>en-US</dc:language>
    <meta:editing-cycles>1</meta:editing-cycles>
    <meta:editing-duration>PT0S</meta:editing-duration>
    <dc:title>mod:learningtimecheck:userguide-rapports</dc:title>
  </office:meta>
</office:document-meta>
</file>