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e18d11c7443d49d5d1d90e3ac26ee706.png"/>
  <manifest:file-entry manifest:media-type="image/png" manifest:full-path="Pictures/999efa1f4af5178d49844740b30f9e2e.png"/>
  <manifest:file-entry manifest:media-type="image/jpeg" manifest:full-path="Pictures/e71d846adf4de9798a518b44ea8b6cf9.jpg"/>
  <manifest:file-entry manifest:media-type="image/png" manifest:full-path="Pictures/57bb15de5df183f725fc0e3cafa93aaf.png"/>
  <manifest:file-entry manifest:media-type="image/jpeg" manifest:full-path="Pictures/f07a2a0ecc95aad356a2f3631e91343e.jpg"/>
  <manifest:file-entry manifest:media-type="image/jpeg" manifest:full-path="Pictures/82a61b0f5107a344c359a94e7aa0678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learningtimecheck:userguide"/><text:bookmark-start text:name="__RefHeading___mod_learning_time_check_1"/><text:bookmark-start text:name="mod_learning_time_check"/>Mod Learning Time Check<text:bookmark-end text:name="__RefHeading___mod_learning_time_check_1"/><text:bookmark-end text:name="mod_learning_time_check"/></text:h>
      <text:h text:style-name="Heading_20_2" text:outline-level="2"><text:bookmark-start text:name="__RefHeading___avancement_et_temps_pedagogiquesguide_d_utilisation_2"/><text:bookmark-start text:name="avancement_et_temps_pedagogiquesguide_d_utilisation"/>Avancement et temps pédagogiques :Guide d'utilisation<text:bookmark-end text:name="__RefHeading___avancement_et_temps_pedagogiquesguide_d_utilisation_2"/><text:bookmark-end text:name="avancement_et_temps_pedagogiquesguide_d_utilisation"/></text:h>
      <text:p text:style-name="Text_20_body">
<draw:frame draw:style-name="mediaright" draw:name="1" text:anchor-type="paragraph" draw:z-index="1" svg:width="3.175cm" style:rel-width="100%" svg:height="3.175cm" style:rel-height="scale"><draw:image xlink:href="Pictures/e18d11c7443d49d5d1d90e3ac26ee706.png" xlink:type="simple" xlink:show="embed" xlink:actuate="onLoad"/></draw:frame>
</text:p>
      <text:h text:style-name="Heading_20_3" text:outline-level="3"><text:bookmark-start text:name="__RefHeading___problematique_adressee_3"/><text:bookmark-start text:name="problematique_adressee"/>Problématique adressée<text:bookmark-end text:name="__RefHeading___problematique_adressee_3"/><text:bookmark-end text:name="problematique_adressee"/></text:h>
      <text:p text:style-name="Text_20_body">Moodle enregistre des traces datées mais ne rend pas compte de “temps passés”. Rien n'est fourni en natif pour gérer une quantification de l'apprentissage en temps et pour effectuer les sorties administratives attendues par cette quantification. </text:p>
      <text:h text:style-name="Heading_20_3" text:outline-level="3"><text:bookmark-start text:name="__RefHeading___reglages_centraux_du_module_ltc_4"/><text:bookmark-start text:name="reglages_centraux_du_module_ltc"/>Réglages centraux du module LTC<text:bookmark-end text:name="__RefHeading___reglages_centraux_du_module_ltc_4"/><text:bookmark-end text:name="reglages_centraux_du_module_ltc"/></text:h>
      <text:h text:style-name="Heading_20_4" text:outline-level="4"><text:bookmark-start text:name="__RefHeading___couplage_avec_les_rapports_de_session_5"/><text:bookmark-start text:name="couplage_avec_les_rapports_de_session"/>Couplage avec les rapports de session<text:bookmark-end text:name="__RefHeading___couplage_avec_les_rapports_de_session_5"/><text:bookmark-end text:name="couplage_avec_les_rapports_de_session"/></text:h>
      <text:list text:style-name="List_20_1" text:continue-numbering="false">
        <text:list-item>
          <text:p text:style-name="List_20_1_Content_First"> Intégre les mesures réelles d'activité</text:p>
        </text:list-item>
        <text:list-item>
          <text:p text:style-name="List_20_1_Content_Last"> intégrer les mesures du TS dans le LTC (en cours)</text:p>
        </text:list-item>
      </text:list>
      <text:p text:style-name="Text_20_body">permettre la surcharge des Rapports de session
Si activé, il est possible de déclarer certains items pour que leur crédit temps remplace la valeur “mesurée” dans les rapports de session de formation.</text:p>
      <text:p text:style-name="Text_20_body">Et du coup choisir le comportement du LTC dans le TS en regard de ce choix précédent :
Application stricte du crédit temps :</text:p>
      <text:list text:style-name="List_20_1" text:continue-numbering="false">
        <text:list-item>
          <text:p text:style-name="List_20_1_Content_First"> Appliquer si le temps réel (TS) dépasse le crédit </text:p>
        </text:list-item>
        <text:list-item>
          <text:p text:style-name="List_20_1_Content"> Toujours appliquer le crédit temps : s'appliquera aux activités choisies dans le LTC</text:p>
        </text:list-item>
        <text:list-item>
          <text:p text:style-name="List_20_1_Content"> Ne pas appliquer les crédits temps</text:p>
        </text:list-item>
        <text:list-item>
          <text:p text:style-name="List_20_1_Content_Last"> Appliquer si le crédit surpasse le temps réel X</text:p>
        </text:list-item>
      </text:list>
      <text:h text:style-name="Heading_20_2" text:outline-level="2"><text:bookmark-start text:name="__RefHeading___placer_l_activite_sur_un_cours_6"/><text:bookmark-start text:name="placer_l_activite_sur_un_cours"/>Placer l'activité sur un cours<text:bookmark-end text:name="__RefHeading___placer_l_activite_sur_un_cours_6"/><text:bookmark-end text:name="placer_l_activite_sur_un_cours"/></text:h>
      <text:list text:style-name="List_20_1" text:continue-numbering="false">
        <text:list-item>
          <text:p text:style-name="List_20_1_Content_First"> Passer en mode Édition à l'aide du bouton sous votre nom de connexion.</text:p>
        </text:list-item>
        <text:list-item>
          <text:p text:style-name="List_20_1_Content_Last"> Menu déroulant Ajouter une activité/Avancement et temps pédagogiques</text:p>
        </text:list-item>
      </text:list>
      <text:h text:style-name="Heading_20_2" text:outline-level="2"><text:bookmark-start text:name="__RefHeading___reglages_de_l_activite_7"/><text:bookmark-start text:name="reglages_de_l_activite"/>Réglages de l'activité<text:bookmark-end text:name="__RefHeading___reglages_de_l_activite_7"/><text:bookmark-end text:name="reglages_de_l_activite"/></text:h>
      <text:p text:style-name="Text_20_body">Roue crantée en mode édition/réglages de l'activité</text:p>
      <text:h text:style-name="Heading_20_4" text:outline-level="4"><text:bookmark-start text:name="__RefHeading___generaux_8"/><text:bookmark-start text:name="generaux"/>Généraux<text:bookmark-end text:name="__RefHeading___generaux_8"/><text:bookmark-end text:name="generaux"/></text:h>
      <text:list text:style-name="List_20_1" text:continue-numbering="false">
        <text:list-item>
          <text:p text:style-name="List_20_1_Content_First"> Avancement et temps pédagogiques : nom de votre choix </text:p>
        </text:list-item>
        <text:list-item>
          <text:p text:style-name="List_20_1_Content_Last"> Introduction : texte de votre choix</text:p>
        </text:list-item>
      </text:list>
      <text:h text:style-name="Heading_20_4" text:outline-level="4"><text:bookmark-start text:name="__RefHeading___reglages_9"/><text:bookmark-start text:name="reglages"/>Réglages<text:bookmark-end text:name="__RefHeading___reglages_9"/><text:bookmark-end text:name="reglages"/></text:h>
      <text:list text:style-name="List_20_1" text:continue-numbering="false">
        <text:list-item>
          <text:p text:style-name="List_20_1_Content_First"> <text:span text:style-name="Strong_20_Emphasis">Type de marques :</text:span> C'est ici qu'on choisit qui va marquer l'activité comme terminée - Au choix, marques : </text:p>
          <text:list text:style-name="List_20_1">
            <text:list-item>
              <text:p text:style-name="List_20_1_Content"> Étudiantes seulement</text:p>
            </text:list-item>
            <text:list-item>
              <text:p text:style-name="List_20_1_Content"> Enseignantes seulement</text:p>
            </text:list-item>
            <text:list-item>
              <text:p text:style-name="List_20_1_Content"> Marques étudiantes et contremarques enseignantes :Il faudra que les deux aient validés l'activité pour que l'activité soit considérée comme terminée et le temps, si une durée est  déclarée, pris en compte.</text:p>
            </text:list-item>
            <text:list-item>
              <text:p text:style-name="List_20_1_Content_Last"> L'un ou l'autre : L'un ou l'autre, va permettre à l'enseignant de déclarer l'activité comme terminée et donc d'exonérer l'étudiant de le faire.</text:p>
            </text:list-item>
          </text:list>
        </text:list-item>
      </text:list>
      <text:list text:style-name="List_20_1" text:continue-numbering="false">
        <text:list-item>
          <text:p text:style-name="LastListParagraph_List_20_1_Content_First"> <text:span text:style-name="Strong_20_Emphasis">Les enseignants peuvent commenter :</text:span> oui ou non pour ajout d'un texte. Sur la feuille de détail de chaque étudiant, si activé, une zone de saisie supplémentaire apparait.</text:p>
        </text:list-item>
      </text:list>
      <text:list text:style-name="List_20_1" text:continue-numbering="false">
        <text:list-item>
          <text:p text:style-name="LastListParagraph_List_20_1_Content_First"> <text:span text:style-name="Strong_20_Emphasis">Notifier les enseignants quand la liste est complète :</text:span> Réception d'un mail sur complétude 100%</text:p>
        </text:list-item>
      </text:list>
      <text:list text:style-name="List_20_1" text:continue-numbering="false">
        <text:list-item>
          <text:p text:style-name="LastListParagraph_List_20_1_Content_First"> <text:span text:style-name="Strong_20_Emphasis">Capturer les modules de cours dans la liste :</text:span> Portée de capture des éléments à tracer en terme d'achèvement : Totalité du cours ou une partie déterminée. par défaut la totalité des activités et ressources.</text:p>
        </text:list-item>
      </text:list>
      <text:list text:style-name="List_20_1" text:continue-numbering="false">
        <text:list-item>
          <text:p text:style-name="LastListParagraph_List_20_1_Content_First"> <text:span text:style-name="Strong_20_Emphasis">Verrouiller les marques de l'enseignant  :</text:span>  non/oui.  Si oui, non modifiable ensuite après un marquage par l'enseignant. Doit être coché à oui pour compilation de log qui se réactualise (voir point “Dernier log compilé”)</text:p>
        </text:list-item>
      </text:list>
      <text:list text:style-name="List_20_1" text:continue-numbering="false">
        <text:list-item>
          <text:p text:style-name="LastListParagraph_List_20_1_Content_First"> <text:span text:style-name="Strong_20_Emphasis">Activer les temps forfaitaires standards :</text:span> Non : réagis comme une check-list de complétude sans prise en compte des temps affectés (utile pour prise en compte d'activités non Moodle par exemple)</text:p>
        </text:list-item>
      </text:list>
      <text:list text:style-name="List_20_1" text:continue-numbering="false">
        <text:list-item>
          <text:p text:style-name="LastListParagraph_List_20_1_Content_First"> <text:span text:style-name="Strong_20_Emphasis">Dernier log compilé :</text:span> Choisir une date.  L activité,  pour des raisons de performance système, compile les marques de façon différentielle (progressivement via le cron, à partir de la compilation précédente). Date de compilation modifiable.</text:p>
        </text:list-item>
      </text:list>
      <text:p text:style-name="Text_20_body"><draw:frame draw:style-name="mediacenter" draw:name="2" text:anchor-type="paragraph" draw:z-index="2" svg:width="15.875cm" svg:height="9.7164154652687cm"><draw:image xlink:href="Pictures/999efa1f4af5178d49844740b30f9e2e.png" xlink:type="simple" xlink:show="embed" xlink:actuate="onLoad"/></draw:frame></text:p>
      <text:p text:style-name="Horizontal_20_Line"/>
      <text:h text:style-name="Heading_20_4" text:outline-level="4"><text:bookmark-start text:name="__RefHeading___exemple_de_rendu_sur_un_format_de_cours_standard_10"/><text:bookmark-start text:name="exemple_de_rendu_sur_un_format_de_cours_standard"/>Exemple de rendu sur un format de cours standard<text:bookmark-end text:name="__RefHeading___exemple_de_rendu_sur_un_format_de_cours_standard_10"/><text:bookmark-end text:name="exemple_de_rendu_sur_un_format_de_cours_standard"/></text:h>
      <text:p text:style-name="Text_20_body">Rendu visuel coté étudiants des activités tracées par le LTC sur un cours format thématique </text:p>
      <text:p text:style-name="Text_20_body"><draw:frame draw:style-name="mediacenter" draw:name="3" text:anchor-type="paragraph" draw:z-index="3" svg:width="10.583333333333cm" svg:height="4.2465625cm"><draw:image xlink:href="Pictures/e71d846adf4de9798a518b44ea8b6cf9.jpg" xlink:type="simple" xlink:show="embed" xlink:actuate="onLoad"/></draw:frame></text:p>
      <text:h text:style-name="Heading_20_4" text:outline-level="4"><text:bookmark-start text:name="__RefHeading___exemple_de_rendu_sur_un_format_de_cours_page_11"/><text:bookmark-start text:name="exemple_de_rendu_sur_un_format_de_cours_page"/>Exemple de rendu sur un format de cours "Page"<text:bookmark-end text:name="__RefHeading___exemple_de_rendu_sur_un_format_de_cours_page_11"/><text:bookmark-end text:name="exemple_de_rendu_sur_un_format_de_cours_page"/></text:h>
      <text:p text:style-name="Text_20_body">Rendu visuel coté étudiants des activités tracées par le LTC. Les activités cochées sont celles effectuées par les étudiants et donc marquées par le LTC.</text:p>
      <text:p text:style-name="Text_20_body"><draw:frame draw:style-name="mediacenter" draw:name="4" text:anchor-type="paragraph" draw:z-index="4" svg:width="16.615833333333cm" svg:height="6.8791666666667cm"><draw:image xlink:href="Pictures/57bb15de5df183f725fc0e3cafa93aaf.png" xlink:type="simple" xlink:show="embed" xlink:actuate="onLoad"/></draw:frame></text:p>
      <text:p text:style-name="Text_20_body"><text:span text:style-name="Strong_20_Emphasis">Modifier le rendu sur le format page</text:span></text:p>
      <text:p text:style-name="Text_20_body">Pour choisir la vue affichée sur le format de cours page (format de cours développé par ActiveProLearn) :</text:p>
      <text:p text:style-name="Text_20_body">Passez en mode édition et choisissez dans les réglages le menu “Changer l'apparence de l'activité”</text:p>
      <text:p text:style-name="Text_20_body"><draw:frame draw:style-name="mediacenter" draw:name="5" text:anchor-type="paragraph" draw:z-index="5" svg:width="15.875cm" svg:height="4.3585379464286cm"><draw:image xlink:href="Pictures/f07a2a0ecc95aad356a2f3631e91343e.jpg" xlink:type="simple" xlink:show="embed" xlink:actuate="onLoad"/></draw:frame></text:p>
      <text:p text:style-name="Text_20_body">4 choix d'affichage s'offrent à vous sur le format de cours page :</text:p>
      <text:list text:style-name="Numbering_20_1" text:continue-numbering="false">
        <text:list-item>
          <text:p text:style-name="Numbering_20_1_Content_First"> Vue standard sous forme de lien vers le LTC</text:p>
        </text:list-item>
        <text:list-item>
          <text:p text:style-name="Numbering_20_1_Content"> Vue widget de page par defaut: vue “en pavés” des activités et ressources tracées par le LTC avec lien automatique vers chaque activité tracée. ((tel que sur les illustrations ci dessus)</text:p>
        </text:list-item>
        <text:list-item>
          <text:p text:style-name="Numbering_20_1_Content"> Vue en barres de progression (progress) </text:p>
        </text:list-item>
        <text:list-item>
          <text:p text:style-name="Numbering_20_1_Content_Last"> Vue “en pavés” sans liens</text:p>
        </text:list-item>
      </text:list>
      <text:p text:style-name="Text_20_body"> (tel que sur l'illustration sur ce tutoriel) mais sans lien vers chaque activité tracée.</text:p>
      <text:p text:style-name="Text_20_body"><draw:frame draw:style-name="mediacenter" draw:name="6" text:anchor-type="paragraph" draw:z-index="6" svg:width="21.166666666667cm" style:rel-width="100%" svg:height="7.9605999552272cm" style:rel-height="scale"><draw:image xlink:href="Pictures/82a61b0f5107a344c359a94e7aa06782.jpg" xlink:type="simple" xlink:show="embed" xlink:actuate="onLoad"/></draw:frame></text:p>
      <text:p text:style-name="Horizontal_20_Line"/>
      <text:h text:style-name="Heading_20_3" text:outline-level="3"><text:bookmark-start text:name="__RefHeading___les_autres_guides_12"/><text:bookmark-start text:name="les_autres_guides"/>Les autres guides<text:bookmark-end text:name="__RefHeading___les_autres_guides_12"/><text:bookmark-end text:name="les_autres_guides"/></text:h>
      <text:list text:style-name="List_20_1" text:continue-numbering="false">
        <text:list-item>
          <text:p text:style-name="List_20_1_Content_First"> <text:a xlink:type="simple" xlink:href="https://docs.activeprolearn.com/doku.php?id=mod:learningtimecheck:userguide-reglages" text:style-name="Internet_20_link" text:visited-style-name="Visited_20_Internet_20_Link">Réglages spécifiques du suivi des apprentissages</text:a></text:p>
        </text:list-item>
        <text:list-item>
          <text:p text:style-name="List_20_1_Content_Last"> <text:a xlink:type="simple" xlink:href="https://docs.activeprolearn.com/doku.php?id=mod:learningtimecheck:userguide-rapports" text:style-name="Internet_20_link" text:visited-style-name="Visited_20_Internet_20_Link">Les rapports des temps d'apprentissages</text:a></text:p>
        </text:list-item>
      </text:list>
      <text:h text:style-name="Heading_20_3" text:outline-level="3"><text:bookmark-start text:name="__RefHeading___credits_13"/><text:bookmark-start text:name="credits"/>Crédits<text:bookmark-end text:name="__RefHeading___credits_13"/><text:bookmark-end text:name="credits"/></text:h>
      <text:list text:style-name="List_20_1" text:continue-numbering="false">
        <text:list-item>
          <text:p text:style-name="List_20_1_Content_First"> Valéry Frémaux (valery@activeprolearn.com)- Développements et tests</text:p>
        </text:list-item>
        <text:list-item>
          <text:p text:style-name="List_20_1_Content_Last"> Florence Labord (florence@activeprolearn.com) Documentation et tests</text:p>
        </text:list-item>
      </text:list>
      <text:p text:style-name="Text_20_body"><text:a xlink:type="simple" xlink:href="https://docs.activeprolearn.com/doku.php?id=mod:learningtimecheck" text:style-name="Internet_20_link" text:visited-style-name="Visited_20_Internet_20_Link">Retou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59:53</meta:creation-date>
    <dc:creator>Generated</dc:creator>
    <dc:date>2026-08-28T21::59:53</dc:date>
    <dc:language>en-US</dc:language>
    <meta:editing-cycles>1</meta:editing-cycles>
    <meta:editing-duration>PT0S</meta:editing-duration>
    <dc:title>mod:learningtimecheck:userguide</dc:title>
  </office:meta>
</office:document-meta>
</file>