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907abd7a2b0d416880793147f57eea8.png"/>
  <manifest:file-entry manifest:media-type="image/png" manifest:full-path="Pictures/73bf0121ad80562326da52a8da0f1358.png"/>
  <manifest:file-entry manifest:media-type="image/png" manifest:full-path="Pictures/8738a525942ce9cedd24e42c71e586e7.png"/>
  <manifest:file-entry manifest:media-type="image/png" manifest:full-path="Pictures/2e92ebbafc99294f77fbe2e871c3cf3e.png"/>
  <manifest:file-entry manifest:media-type="image/svg+xml" manifest:full-path="Pictures/e06de6ef5776043e56e856ebe5c29270.svg"/>
  <manifest:file-entry manifest:media-type="image/png" manifest:full-path="Pictures/b369d66043a541e2052499ad635f4cac.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1.403541666667cm" svg:height="2.4077083333333cm"><draw:image xlink:href="Pictures/0907abd7a2b0d416880793147f57eea8.png" xlink:type="simple" xlink:show="embed" xlink:actuate="onLoad"/></draw:frame></text:p>
      <text:h text:style-name="Heading_20_2" text:outline-level="2"><text:bookmark text:name="mod:learningtimecheck:installguide"/><text:bookmark-start text:name="__RefHeading___learningtimechecktemps_d_apprentissage_installation_1"/><text:bookmark-start text:name="learningtimechecktemps_d_apprentissage_installation"/>LearningTimecheck : Temps d'apprentissage (Installation)<text:bookmark-end text:name="__RefHeading___learningtimechecktemps_d_apprentissage_installation_1"/><text:bookmark-end text:name="learningtimechecktemps_d_apprentissage_installation"/></text:h>
      <text:h text:style-name="Heading_20_3" text:outline-level="3"><text:bookmark-start text:name="__RefHeading___ce_module_necessite_l_installation_conjointe_des_composants_suivants_2"/><text:bookmark-start text:name="ce_module_necessite_l_installation_conjointe_des_composants_suivants"/>Ce module nécessite l'installation conjointe des composants suivants :<text:bookmark-end text:name="__RefHeading___ce_module_necessite_l_installation_conjointe_des_composants_suivants_2"/><text:bookmark-end text:name="ce_module_necessite_l_installation_conjointe_des_composants_suivants"/></text:h>
      <text:list text:style-name="List_20_1" text:continue-numbering="false">
        <text:list-item>
          <text:p text:style-name="List_20_1_Content_First"> Le module LearningTimeCheck (Temps d'apprentissage) (ce module)</text:p>
        </text:list-item>
        <text:list-item>
          <text:p text:style-name="List_20_1_Content"> Le rapport des “Temps d'apprentissage” (les rapports consolidés sur les cours, utilisateurs ou cohortes)</text:p>
        </text:list-item>
        <text:list-item>
          <text:p text:style-name="List_20_1_Content_Last"> Le bloc “Temps d'apprentissage”</text:p>
        </text:list-item>
      </text:list>
      <text:p text:style-name="Text_20_body">Il existe également un plugin d'export de notes dédié à ce sous-ensemble. Il est actuellement implémenté mais n'a jamais été exploité dans des conditions réelles.</text:p>
      <text:p text:style-name="Text_20_body">Une fois l'installation réalisée, il faut apporter un certain soin à la configuration des différents modules. Les demandes de organismes financeurs de formation sont en constante mutation et sont non homogènes en fonction du territoire ou du secteur professionnel. Les configurations proposées ont été accumulées de plusieurs cas d'usage réels pour s'adapter aux différentes situations rencontrées. </text:p>
      <text:h text:style-name="Heading_20_2" text:outline-level="2"><text:bookmark-start text:name="__RefHeading___installation_3"/><text:bookmark-start text:name="installation"/>Installation<text:bookmark-end text:name="__RefHeading___installation_3"/><text:bookmark-end text:name="installation"/></text:h>
      <text:p text:style-name="Text_20_body">L'installation des différentes briques suit la procédure standard d'installation dans Moodle. vous trouverez les instructions correspondant à chaque élément dans leur documentation respective.</text:p>
      <text:list text:style-name="Numbering_20_1" text:continue-numbering="false">
        <text:list-item>
          <text:p text:style-name="Numbering_20_1_Content_First"> Déployez l'archive dans le répertoire /mod de votre installation Moodle.</text:p>
        </text:list-item>
        <text:list-item>
          <text:p text:style-name="Numbering_20_1_Content"> Déployez les autres composants dans les répertoires indiqués.</text:p>
        </text:list-item>
        <text:list-item>
          <text:p text:style-name="Numbering_20_1_Content_Last"> Naviguez enfin vers les notifications d'administration pour terminer l'installation logique des composants.</text:p>
        </text:list-item>
      </text:list>
      <text:h text:style-name="Heading_20_2" text:outline-level="2"><text:bookmark-start text:name="__RefHeading___configuration_4"/><text:bookmark-start text:name="configuration"/>Configuration<text:bookmark-end text:name="__RefHeading___configuration_4"/><text:bookmark-end text:name="configuration"/></text:h>
      <text:h text:style-name="Heading_20_3" text:outline-level="3"><text:bookmark-start text:name="__RefHeading___configuration_generale_5"/><text:bookmark-start text:name="configuration_generale"/>Configuration générale<text:bookmark-end text:name="__RefHeading___configuration_generale_5"/><text:bookmark-end text:name="configuration_generale"/></text:h>
      <text:list text:style-name="List_20_1" text:continue-numbering="false">
        <text:list-item>
          <text:p text:style-name="List_20_1_Content_First"> <text:span text:style-name="Strong_20_Emphasis">Initialement obligatoire :</text:span> Les activités et ressources capturées pra le LearningTimeCheck peuvent faire partie d'un contrat pédagogique obligatoire ou être déclarées comme facultatives. Si cette option est activée, tous les items sont initialement marqués comme obligatoire.</text:p>
        </text:list-item>
        <text:list-item>
          <text:p text:style-name="List_20_1_Content"> <text:span text:style-name="Strong_20_Emphasis">Temps forfaitaires activés :</text:span> Si cette option est active, alors toute nouvelle instance de LTC créée dans Moodle aura les temps forfaitaires activés. </text:p>
        </text:list-item>
        <text:list-item>
          <text:p text:style-name="List_20_1_Content"> <text:span text:style-name="Strong_20_Emphasis">Couplage crédit/obligatoire :</text:span> si ce réglage est actif, alors toute attribution d'un crédit temps étudiant à un item rend cet item obligatoire dans le contrat pédagogique.</text:p>
        </text:list-item>
        <text:list-item>
          <text:p text:style-name="List_20_1_Content"> <text:span text:style-name="Strong_20_Emphasis">Autocapture initiale :</text:span> Ce paramètre permet de régler le mode de capture par défaut pour tout nouveau LTC créé dans Moodle. Seuls les modes communs a tous les formats de cours peuvent être choisis ici. (Le format de cours au moment de la création de l'instance ne peut être connu ici).</text:p>
        </text:list-item>
        <text:list-item>
          <text:p text:style-name="List_20_1_Content"> <text:span text:style-name="Strong_20_Emphasis">Date de dernière compilation du cron :</text:span> Ce réglage permet de redéfinir la date de référence des compilations incrémentales des marques.</text:p>
        </text:list-item>
        <text:list-item/>
      </text:list>
      <text:p text:style-name="Text_20_body"><draw:frame draw:style-name="mediacenter" draw:name="1" text:anchor-type="paragraph" draw:z-index="1" svg:width="21.166666666667cm" style:rel-width="100%" svg:height="5.4147286821705cm" style:rel-height="scale"><draw:image xlink:href="Pictures/73bf0121ad80562326da52a8da0f1358.png" xlink:type="simple" xlink:show="embed" xlink:actuate="onLoad"/></draw:frame></text:p>
      <text:h text:style-name="Heading_20_3" text:outline-level="3"><text:bookmark-start text:name="__RefHeading___affichage_dans_les_vues_d_ensemble_des_cours_6"/><text:bookmark-start text:name="affichage_dans_les_vues_d_ensemble_des_cours"/>Affichage dans les vues d'ensemble des cours<text:bookmark-end text:name="__RefHeading___affichage_dans_les_vues_d_ensemble_des_cours_6"/><text:bookmark-end text:name="affichage_dans_les_vues_d_ensemble_des_cours"/></text:h>
      <text:list text:style-name="List_20_1" text:continue-numbering="false">
        <text:list-item>
          <text:p text:style-name="List_20_1_Content_First"> <text:span text:style-name="Strong_20_Emphasis">Montrer les listes d'avancement sur les pages personnalisées :</text:span> Si cette option est activée, alors les listes de progression et leurs barres ne seront pas visible dans les pages personnalisées (MY - Tableau de bord)</text:p>
        </text:list-item>
        <text:list-item>
          <text:p text:style-name="List_20_1_Content_Last"> <text:span text:style-name="Strong_20_Emphasis">Montrer les listes d'avancement complétées sur les pages personnalisées :</text:span>  Similaire à la précédente, mais désactive l'affichage des instances complètes si cette option est décochée.</text:p>
        </text:list-item>
      </text:list>
      <text:p text:style-name="Text_20_body"><draw:frame draw:style-name="mediaright" draw:name="2" text:anchor-type="paragraph" draw:z-index="2" svg:width="21.166666666667cm" style:rel-width="100%" svg:height="3.0238095238095cm" style:rel-height="scale"><draw:image xlink:href="Pictures/8738a525942ce9cedd24e42c71e586e7.png" xlink:type="simple" xlink:show="embed" xlink:actuate="onLoad"/></draw:frame></text:p>
      <text:h text:style-name="Heading_20_4" text:outline-level="4"><text:bookmark-start text:name="__RefHeading___csv_7"/><text:bookmark-start text:name="csv"/>CSV<text:bookmark-end text:name="__RefHeading___csv_7"/><text:bookmark-end text:name="csv"/></text:h>
      <text:list text:style-name="List_20_1" text:continue-numbering="false">
        <text:list-item>
          <text:p text:style-name="List_20_1_Content_First"> <text:span text:style-name="Strong_20_Emphasis">Séparateur de champ :</text:span> Définit le séparateur de champs pour les générations CSV.</text:p>
        </text:list-item>
        <text:list-item>
          <text:p text:style-name="List_20_1_Content"> <text:span text:style-name="Strong_20_Emphasis">Fin de ligne :</text:span> Définit le caractère de fin de ligne pour les générations CSV.</text:p>
        </text:list-item>
        <text:list-item>
          <text:p text:style-name="List_20_1_Content_Last"> <text:span text:style-name="Strong_20_Emphasis">Encodage :</text:span> Définit l'encodage des jeux de caractères pour les générations CSV.</text:p>
        </text:list-item>
      </text:list>
      <text:p text:style-name="Text_20_body"><draw:frame draw:style-name="mediacenter" draw:name="3" text:anchor-type="paragraph" draw:z-index="3" svg:width="21.166666666667cm" style:rel-width="100%" svg:height="4.0610465116279cm" style:rel-height="scale"><draw:image xlink:href="Pictures/2e92ebbafc99294f77fbe2e871c3cf3e.png" xlink:type="simple" xlink:show="embed" xlink:actuate="onLoad"/></draw:frame></text:p>
      <text:h text:style-name="Heading_20_3" text:outline-level="3"><text:bookmark-start text:name="__RefHeading___couplage_avec_les_rapports_de_session_8"/><text:bookmark-start text:name="couplage_avec_les_rapports_de_session"/>Couplage avec les rapports de session<text:bookmark-end text:name="__RefHeading___couplage_avec_les_rapports_de_session_8"/><text:bookmark-end text:name="couplage_avec_les_rapports_de_session"/></text:h>
      <text:list text:style-name="List_20_1" text:continue-numbering="false">
        <text:list-item>
          <text:p text:style-name="LastListParagraph_List_20_1_Content_First"> <text:span text:style-name="Strong_20_Emphasis">Intégrer les mesures réelles d'activité :</text:span>  learningtimecheck | integrateusestats : Si ce réglage est activé, alors il est possible de choisir de reporter le temps “constaté par la plateforme” pour certain items, plutôt que le temps forfaitaire. Le temps de mesure de session (TS) s'affichera dans les rapports LTC Ce réglage nécessite l'installation du bloc <text:a xlink:type="simple" xlink:href="https://docs.activeprolearn.com/doku.php?id=blocks:usestats" text:style-name="Internet_20_link" text:visited-style-name="Visited_20_Internet_20_Link">Mesure d'activité</text:a> (UseStats).</text:p>
        </text:list-item>
      </text:list>
      <text:p text:style-name="Text_20_body"><draw:frame draw:style-name="media" draw:name="4" text:anchor-type="as-char" draw:z-index="4" svg:width="" svg:rel-width="100%" svg:height="0cm"><draw:image xlink:href="Pictures/e06de6ef5776043e56e856ebe5c29270.svg" xlink:type="simple" xlink:show="embed" xlink:actuate="onLoad"/></draw:frame> Nota 23/01/2018 : il s'agit de la fonction inverse de la suivante ci dessous, non totalement implémenté</text:p>
      <text:list text:style-name="List_20_1" text:continue-numbering="false">
        <text:list-item>
          <text:p text:style-name="LastListParagraph_List_20_1_Content_First"> <text:span text:style-name="Strong_20_Emphasis">Permettre la surcharge des Rapports de session :</text:span> learningtimecheck | allowoverrideusestats . Si ce réglage est activé, alors il est possible de choisir de “pousser” le temps forfaitaire prévu pour une activité dans les rapports de Session de formation au lieu du temps “constaté par la plate-forme” pour certain items :  les temps du LTC supplantent les temps de session dans les rapports de session. Ce réglage nécessite l'installation du bloc <text:a xlink:type="simple" xlink:href="https://docs.activeprolearn.com/doku.php?id=blocks:usestats" text:style-name="Internet_20_link" text:visited-style-name="Visited_20_Internet_20_Link">Mesure d'activité</text:a> et du rapport <text:a xlink:type="simple" xlink:href="https://docs.activeprolearn.com/doku.php?id=report:trainingsessions" text:style-name="Internet_20_link" text:visited-style-name="Visited_20_Internet_20_Link">Sessions de formation</text:a> (TrainingSessions). Dans ce cas, une case à cocher supplémentaire est visible dans le formulaire de configuration des marques : imposer le temps forfaire.</text:p>
        </text:list-item>
      </text:list>
      <text:p text:style-name="Text_20_body"><text:span text:style-name="Strong_20_Emphasis">On se retrouve avec deux cas de figure :</text:span></text:p>
      <text:list text:style-name="List_20_1" text:continue-numbering="false">
        <text:list-item>
          <text:p text:style-name="LastListParagraph_List_20_1_Content_First"> <text:span text:style-name="Strong_20_Emphasis">1/Strict :</text:span>  Application stricte du crédit temps learningtimecheck | strictcredits. On affichera le crédit temps affecté à l'activité dans le LTC, ou le temps réel s'il est  inférieur (temps mesuré par les logs (usestats), que l'activité soit validée ou non.</text:p>
        </text:list-item>
      </text:list>
      <text:p text:style-name="Text_20_body"><draw:frame draw:style-name="media" draw:name="5" text:anchor-type="as-char" draw:z-index="5" svg:width="" svg:rel-width="100%" svg:height="0cm"><draw:image xlink:href="Pictures/e06de6ef5776043e56e856ebe5c29270.svg" xlink:type="simple" xlink:show="embed" xlink:actuate="onLoad"/></draw:frame></text:p>
      <text:list text:style-name="List_20_1" text:continue-numbering="false">
        <text:list-item>
          <text:p text:style-name="LastListParagraph_List_20_1_Content_First"> <text:span text:style-name="Strong_20_Emphasis"><text:span text:style-name="Emphasis">Attention - Dernières modifications du composants en date du 23 janvier 2017 :</text:span></text:span> </text:p>
        </text:list-item>
      </text:list>
      <text:p text:style-name="Text_20_body">On ne peut plus se baser sur la marque de complétude mais sur l'existance de l'activité pour une raison d'usage simple : 
En effet si on veut garder le temps réel passé  en cas de non marquage de complétude par l'apprenant jusque là utilisée. En effet, il se peut que le temps passé sur une activité soit plus important que le temps forfaitaire alloué, et que lors du marquage de complétude, le temps forfaire LTC s'affiche dans le Rapport du TS et soit donc moins important que la valeur réelle : Il ne serait donc pas cohérent de voir subitement le temps diminuer sur le rapport TS,  lors du marquage de complétude.</text:p>
      <text:list text:style-name="List_20_1" text:continue-numbering="false">
        <text:list-item>
          <text:p text:style-name="LastListParagraph_List_20_1_Content_First"> <text:span text:style-name="Strong_20_Emphasis">2/Non strict :</text:span></text:p>
        </text:list-item>
      </text:list>
      <text:p text:style-name="Text_20_body">Si l' activité n'est pas validée,  temps calculé plafonné à la valeur du crédit temps affecté à l'activité dans le LTC,
Si l' activité est validée, On applique ad minima le crédit temps affecté à l'activité dans le LTC, ou le temps réel passé (celui des logs du use stats) s'il est supérieur (au bénéfice de l'apprenant).</text:p>
      <text:p text:style-name="Text_20_body"><text:a xlink:type="simple" xlink:href="https://docs.activeprolearn.com/doku.php?id=report:trainingsessions" text:style-name="Internet_20_link" text:visited-style-name="Visited_20_Internet_20_Link">Aller au rapports du composant Training Session (TS)/Rapport de session de formation</text:a></text:p>
      <text:p text:style-name="Text_20_body"><draw:frame draw:style-name="mediacenter" draw:name="6" text:anchor-type="paragraph" draw:z-index="6" svg:width="15.875cm" svg:height="3.2369512195122cm"><draw:image xlink:href="Pictures/b369d66043a541e2052499ad635f4cac.png" xlink:type="simple" xlink:show="embed" xlink:actuate="onLoad"/></draw:frame></text:p>
      <text:p text:style-name="Horizontal_20_Line"/>
      <text:p text:style-name="Text_20_body"><text:a xlink:type="simple" xlink:href="https://docs.activeprolearn.com/doku.php?id=mod:learningtimecheck" text:style-name="Internet_20_link" text:visited-style-name="Visited_20_Internet_20_Link">Retour à l'index du composant</text:a> - <text:a xlink:type="simple" xlink:href="https://docs.activeprolearn.com/doku.php?id=plugins" text:style-name="Internet_20_link" text:visited-style-name="Visited_20_Internet_20_Link">Revenir à l'index des plugins</text:a> - <text:a xlink:type="simple" xlink:href="https://docs.activeprolearn.com/doku.php?id=start" text:style-name="Internet_20_link" text:visited-style-name="Visited_20_Internet_20_Link">Revenir au catalogu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8T21::59:55</meta:creation-date>
    <dc:creator>Generated</dc:creator>
    <dc:date>2026-08-28T21::59:55</dc:date>
    <dc:language>en-US</dc:language>
    <meta:editing-cycles>1</meta:editing-cycles>
    <meta:editing-duration>PT0S</meta:editing-duration>
    <dc:title>mod:learningtimecheck:installguide</dc:title>
  </office:meta>
</office:document-meta>
</file>