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9eb2adb408026c667a671b4753f27c8.png"/>
  <manifest:file-entry manifest:media-type="image/png" manifest:full-path="Pictures/d1b90a05aea5c229dc31885f33aa592d.png"/>
  <manifest:file-entry manifest:media-type="image/png" manifest:full-path="Pictures/06c5a9b57f05d879bc3def0bda3245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mod:flashcard:use:usecase"/><text:bookmark-start text:name="__RefHeading___flashcardcas_d_usages_1"/><text:bookmark-start text:name="flashcardcas_d_usages"/>FlashCard : Cas d'usages<text:bookmark-end text:name="__RefHeading___flashcardcas_d_usages_1"/><text:bookmark-end text:name="flashcardcas_d_usages"/></text:h>
      <text:h text:style-name="Heading_20_4" text:outline-level="4"><text:bookmark-start text:name="__RefHeading___exemple_1_2"/><text:bookmark-start text:name="exemple_1"/>Exemple 1<text:bookmark-end text:name="__RefHeading___exemple_1_2"/><text:bookmark-end text:name="exemple_1"/></text:h>
      <text:p text:style-name="Text_20_body">Dans le cadre d'un cours en physique chimie pour des élèves 5ème, je souhaite que les élèves retiennent les noms du matériel à utiliser lors d'expérimentations. </text:p>
      <text:p text:style-name="Text_20_body">Sur la face de la carte, on trouve une image d'un bécher. L'apprenant doit associer le nom qui correspond à l'image. 
<draw:frame draw:style-name="media" draw:name="1" text:anchor-type="as-char" draw:z-index="1" svg:width="22.489583333333cm" style:rel-width="100%" svg:height="10.583333333333cm" style:rel-height="scale"><draw:image xlink:href="Pictures/f9eb2adb408026c667a671b4753f27c8.png" xlink:type="simple" xlink:show="embed" xlink:actuate="onLoad"/></draw:frame></text:p>
      <text:p text:style-name="Text_20_body">Lorsque l'apprenant clique sur la carte. Il peut voir la réponse. Dans cet exemple, il verra s'afficher le terme “bécher” au dos de la carte.</text:p>
      <text:h text:style-name="Heading_20_4" text:outline-level="4"><text:bookmark-start text:name="__RefHeading___exemple_2_3"/><text:bookmark-start text:name="exemple_2"/>Exemple 2<text:bookmark-end text:name="__RefHeading___exemple_2_3"/><text:bookmark-end text:name="exemple_2"/></text:h>
      <text:p text:style-name="Text_20_body">Dans le cadre d'un cours sur le théorème de Pythagore pour des élèves de l'enseignement secondaire, je souhaite que les élèves s'autoévaluent sur le cours qu'ils ont suivi. </text:p>
      <text:p text:style-name="Text_20_body"><draw:frame draw:style-name="media" draw:name="2" text:anchor-type="as-char" draw:z-index="2" svg:width="22.489583333333cm" style:rel-width="100%" svg:height="6.1657366071429cm" style:rel-height="scale"><draw:image xlink:href="Pictures/d1b90a05aea5c229dc31885f33aa592d.png" xlink:type="simple" xlink:show="embed" xlink:actuate="onLoad"/></draw:frame></text:p>
      <text:p text:style-name="Text_20_body">Lorsque l'étudiant clique sur la carte, la réponse s'affiche.</text:p>
      <text:p text:style-name="Text_20_body"><draw:frame draw:style-name="media" draw:name="3" text:anchor-type="as-char" draw:z-index="3" svg:width="22.489583333333cm" style:rel-width="100%" svg:height="4.9845610119048cm" style:rel-height="scale"><draw:image xlink:href="Pictures/06c5a9b57f05d879bc3def0bda3245ec.png" xlink:type="simple" xlink:show="embed" xlink:actuate="onLoad"/></draw:frame>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Gustav Delius</text:p>
        </text:list-item>
        <text:list-item>
          <text:p text:style-name="List_20_1_Content"> Tomasz Muraz</text:p>
        </text:list-item>
        <text:list-item>
          <text:p text:style-name="List_20_1_Content"> Valéry Frémaux (valery@activeprolearn.com) : Développemen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:flashcard:use" text:style-name="Internet_20_link" text:visited-style-name="Visited_20_Internet_20_Link">Retour au guide d'utilisation</text:a> - <text:a xlink:type="simple" xlink:href="https://docs.activeprolearn.com/doku.php?id=mod:flashcard" text:style-name="Internet_20_link" text:visited-style-name="Visited_20_Internet_20_Link">Retour à l'index du module Flashcard</text:a> 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58:40</meta:creation-date>
    <dc:creator>Generated</dc:creator>
    <dc:date>2026-08-30T06::58:40</dc:date>
    <dc:language>en-US</dc:language>
    <meta:editing-cycles>1</meta:editing-cycles>
    <meta:editing-duration>PT0S</meta:editing-duration>
    <dc:title>mod:flashcard:use:usecase</dc:title>
  </office:meta>
</office:document-meta>
</file>