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4be8328bb55f28e55b89ead727569fc.png"/>
  <manifest:file-entry manifest:media-type="image/png" manifest:full-path="Pictures/b2655f28774d45ef9ea28469aef2137e.png"/>
  <manifest:file-entry manifest:media-type="image/svg+xml" manifest:full-path="Pictures/e06de6ef5776043e56e856ebe5c29270.svg"/>
  <manifest:file-entry manifest:media-type="image/png" manifest:full-path="Pictures/a7e4e31554820b3e4b72c5a44999549b.png"/>
  <manifest:file-entry manifest:media-type="image/png" manifest:full-path="Pictures/4870eb68579cd3d0e8a74c1d9fe6d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flashcard:use:fonctionnalities"/><text:bookmark-start text:name="__RefHeading___mise_en_place_de_l_activite_jeu_de_cartes_flash_1"/><text:bookmark-start text:name="mise_en_place_de_l_activite_jeu_de_cartes_flash"/>Mise en place de l'activité jeu de cartes flash<text:bookmark-end text:name="__RefHeading___mise_en_place_de_l_activite_jeu_de_cartes_flash_1"/><text:bookmark-end text:name="mise_en_place_de_l_activite_jeu_de_cartes_flash"/></text:h>
      <text:h text:style-name="Heading_20_3" text:outline-level="3"><text:bookmark-start text:name="__RefHeading___ajouter_une_question_sur_l_arriere_de_la_carte_et_une_reponse_sur_le_dessus_de_la_carte_2"/><text:bookmark-start text:name="ajouter_une_question_sur_l_arriere_de_la_carte_et_une_reponse_sur_le_dessus_de_la_carte"/>Ajouter une question (sur l'arrière de la carte) et une réponse (sur le dessus de la carte)<text:bookmark-end text:name="__RefHeading___ajouter_une_question_sur_l_arriere_de_la_carte_et_une_reponse_sur_le_dessus_de_la_carte_2"/><text:bookmark-end text:name="ajouter_une_question_sur_l_arriere_de_la_carte_et_une_reponse_sur_le_dessus_de_la_carte"/></text:h>
      <text:list text:style-name="List_20_1" text:continue-numbering="false">
        <text:list-item>
          <text:p text:style-name="LastListParagraph_List_20_1_Content_First"> Onglet “Modifier les cartes” et Cliquer sur “Ajouter une question”</text:p>
        </text:list-item>
      </text:list>
      <text:list text:style-name="List_20_1" text:continue-numbering="false">
        <text:list-item>
          <text:p text:style-name="LastListParagraph_List_20_1_Content_First"> Ce que vous rédigez dans l'espace de gauche apparaîtra au dos de la carte.  Exemple : “Quelle est la capitale de la Norvège?”</text:p>
        </text:list-item>
      </text:list>
      <text:list text:style-name="List_20_1" text:continue-numbering="false">
        <text:list-item>
          <text:p text:style-name="LastListParagraph_List_20_1_Content_First"> Ce que vous rédigez dans l'espace de droite apparaîtra sur le dessus de la carte.Exemple : “Oslo”</text:p>
        </text:list-item>
      </text:list>
      <text:p text:style-name="Text_20_body"><draw:frame draw:style-name="media" draw:name="1" text:anchor-type="as-char" draw:z-index="1" svg:width="22.489583333333cm" style:rel-width="100%" svg:height="6.9418164200141cm" style:rel-height="scale"><draw:image xlink:href="Pictures/a4be8328bb55f28e55b89ead727569fc.png" xlink:type="simple" xlink:show="embed" xlink:actuate="onLoad"/></draw:frame></text:p>
      <text:h text:style-name="Heading_20_3" text:outline-level="3"><text:bookmark-start text:name="__RefHeading___rendu_dans_l_interface_3"/><text:bookmark-start text:name="rendu_dans_l_interface"/>Rendu dans l'interface<text:bookmark-end text:name="__RefHeading___rendu_dans_l_interface_3"/><text:bookmark-end text:name="rendu_dans_l_interface"/></text:h>
      <text:list text:style-name="List_20_1" text:continue-numbering="false">
        <text:list-item>
          <text:p text:style-name="LastListParagraph_List_20_1_Content_First"> Chaque question peut-être modifiée, ou supprimée  si besoin. (Icônes roue crantée et croix)</text:p>
        </text:list-item>
      </text:list>
      <text:p text:style-name="Text_20_body"><draw:frame draw:style-name="media" draw:name="2" text:anchor-type="as-char" draw:z-index="2" svg:width="22.489583333333cm" style:rel-width="100%" svg:height="4.9107001582278cm" style:rel-height="scale"><draw:image xlink:href="Pictures/b2655f28774d45ef9ea28469aef2137e.png" xlink:type="simple" xlink:show="embed" xlink:actuate="onLoad"/></draw:frame></text:p>
      <text:h text:style-name="Heading_20_3" text:outline-level="3"><text:bookmark-start text:name="__RefHeading___importer_des_questions_4"/><text:bookmark-start text:name="importer_des_questions"/>Importer des questions<text:bookmark-end text:name="__RefHeading___importer_des_questions_4"/><text:bookmark-end text:name="importer_des_questions"/></text:h>
      <text:p text:style-name="Text_20_body">Cet écran permet d'intégrer simplement des questions et des réponses. Si vous disposez déjà d'un fichier texte contenant questions et réponses, il vous suffit de copier/coller le contenu du fichier dans l'espace. Il est nécessaire de bien vérifier quel séparateur de champs vous avez utilisé. </text:p>
      <text:p text:style-name="Text_20_body"><draw:frame draw:style-name="media" draw:name="3" text:anchor-type="as-char" draw:z-index="3" svg:width="" svg:rel-width="100%" svg:height="0cm"><draw:image xlink:href="Pictures/e06de6ef5776043e56e856ebe5c29270.svg" xlink:type="simple" xlink:show="embed" xlink:actuate="onLoad"/></draw:frame> Notez bien que si vous choisissez l' import, toutes les questions inscrites manuellement au préalable seront <text:span text:style-name="Strong_20_Emphasis">supprimées et remplacées par l'import que vous effectuez.</text:span></text:p>
      <text:p text:style-name="Text_20_body">Dans l'exemple ci-dessous, le séparateur de champs choisi est “,”. Chaque ligne correspond à une carte avec la question, le séparateur de champs“,” et la réponse.</text:p>
      <text:p text:style-name="Text_20_body"><draw:frame draw:style-name="media" draw:name="4" text:anchor-type="as-char" draw:z-index="4" svg:width="17.197916666667cm" style:rel-width="100%" svg:height="10.40091159971cm" style:rel-height="scale"><draw:image xlink:href="Pictures/a7e4e31554820b3e4b72c5a44999549b.png" xlink:type="simple" xlink:show="embed" xlink:actuate="onLoad"/></draw:frame></text:p>
      <text:h text:style-name="Heading_20_3" text:outline-level="3"><text:bookmark-start text:name="__RefHeading___apercu_des_cartes_5"/><text:bookmark-start text:name="apercu_des_cartes"/>Aperçu des cartes<text:bookmark-end text:name="__RefHeading___apercu_des_cartes_5"/><text:bookmark-end text:name="apercu_des_cartes"/></text:h>
      <text:p text:style-name="Text_20_body">Cet écran permet de visualiser la mise en place de l'activité.  Cet exercice est de l'autoévaluation donc chaque apprenant doit trouver la réponse à la question par lui-même. Une fois qu'il pense avoir trouvé la réponse, l'apprenant peut cliquer sur la carte pour confirmer ou non la validité de la réponse qu'il a trouvé par lui-même : 
Si vous cliquez sur la carte, la réponse s'affiche.</text:p>
      <text:p text:style-name="Text_20_body"><draw:frame draw:style-name="media" draw:name="5" text:anchor-type="as-char" draw:z-index="5" svg:width="22.489583333333cm" style:rel-width="100%" svg:height="7.0443562610229cm" style:rel-height="scale"><draw:image xlink:href="Pictures/4870eb68579cd3d0e8a74c1d9fe6df97.pn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Gustav Delius</text:p>
        </text:list-item>
        <text:list-item>
          <text:p text:style-name="List_20_1_Content"> Tomasz Muraz</text:p>
        </text:list-item>
        <text:list-item>
          <text:p text:style-name="List_20_1_Conten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flashcard:use" text:style-name="Internet_20_link" text:visited-style-name="Visited_20_Internet_20_Link">Retour au guide d'utilisation Flashcard</text:a> - <text:a xlink:type="simple" xlink:href="https://docs.activeprolearn.com/doku.php?id=mod:flashcard" text:style-name="Internet_20_link" text:visited-style-name="Visited_20_Internet_20_Link">Retour à l'index du module Flashcard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16:22</meta:creation-date>
    <dc:creator>Generated</dc:creator>
    <dc:date>2026-08-29T16::16:22</dc:date>
    <dc:language>en-US</dc:language>
    <meta:editing-cycles>1</meta:editing-cycles>
    <meta:editing-duration>PT0S</meta:editing-duration>
    <dc:title>mod:flashcard:use:fonctionnalities</dc:title>
  </office:meta>
</office:document-meta>
</file>