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cf0e88334cdcf90dc09f9d6a41f354d.png"/>
  <manifest:file-entry manifest:media-type="image/png" manifest:full-path="Pictures/ea6a0685f98bf612104c24a514a03595.png"/>
  <manifest:file-entry manifest:media-type="image/png" manifest:full-path="Pictures/e5fd4e8a16b646c2687c46d58703e8cc.png"/>
  <manifest:file-entry manifest:media-type="image/png" manifest:full-path="Pictures/0e5a3af40586a086d287ed74b5179af3.png"/>
  <manifest:file-entry manifest:media-type="image/png" manifest:full-path="Pictures/75b392a1ec6a76c054263209fc6fe9b0.png"/>
  <manifest:file-entry manifest:media-type="image/png" manifest:full-path="Pictures/a8d96f88f49e8bcbc52e3785ceecf890.png"/>
  <manifest:file-entry manifest:media-type="image/png" manifest:full-path="Pictures/a16e98f17786a6ccc191b89dc1cd6950.png"/>
  <manifest:file-entry manifest:media-type="image/png" manifest:full-path="Pictures/0791261d708895bffcda82575151dd8d.png"/>
  <manifest:file-entry manifest:media-type="image/png" manifest:full-path="Pictures/3f1b2baa7c79d7a3064c45968fae2186.png"/>
  <manifest:file-entry manifest:media-type="image/png" manifest:full-path="Pictures/3000dc90d9e28fc053f631388eb0885d.png"/>
  <manifest:file-entry manifest:media-type="image/png" manifest:full-path="Pictures/bfaca34945393409f614651e3c5cfd8a.png"/>
  <manifest:file-entry manifest:media-type="image/svg+xml" manifest:full-path="Pictures/dd2cdf5cc34c1db97f5ddc328f98b52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flashcard:use"/><text:bookmark-start text:name="__RefHeading___jeu_de_cartes_flashguide_d_utilisation_1"/><text:bookmark-start text:name="jeu_de_cartes_flashguide_d_utilisation"/>Jeu de cartes flash: Guide d'utilisation<text:bookmark-end text:name="__RefHeading___jeu_de_cartes_flashguide_d_utilisation_1"/><text:bookmark-end text:name="jeu_de_cartes_flashguide_d_utilisation"/></text:h>
      <text:h text:style-name="Heading_20_4" text:outline-level="4"><text:bookmark-start text:name="__RefHeading___modele_d_interaction_2"/><text:bookmark-start text:name="modele_d_interaction"/>Modèle d'interaction<text:bookmark-end text:name="__RefHeading___modele_d_interaction_2"/><text:bookmark-end text:name="modele_d_interaction"/></text:h>
      <text:p text:style-name="Text_20_body"><draw:frame draw:style-name="mediacenter" draw:name="1" text:anchor-type="paragraph" draw:z-index="1" svg:width="6.3764583333333cm" style:rel-width="100%" svg:height="1.825625cm" style:rel-height="scale"><draw:image xlink:href="Pictures/dcf0e88334cdcf90dc09f9d6a41f354d.png" xlink:type="simple" xlink:show="embed" xlink:actuate="onLoad"/></draw:frame></text:p>
      <text:p text:style-name="Text_20_body">Sebastian Leitner est un ingénieur Allemand qui a mis au point la méthode de la <text:a xlink:type="simple" xlink:href="https://fr.wikipedia.org/wiki/R%C3%A9p%C3%A9tition_espac%C3%A9e" text:style-name="Internet_20_link" text:visited-style-name="Visited_20_Internet_20_Link">"répétition espacée"</text:a>, aidant à la mémorisation d'ensembles de définitions. La méthode de Leitner se base sur le constat que notre mémoire favorise des données dites 'faciles à retenir', alors que d'autres résistent à la mémorisation. La méthode de Leitner se concentre sur les zones difficiles de l'espace à apprendre, en mettant de côté les items qui se mémorisent facilement et en concentrant la révision sur celles qui résistent. </text:p>
      <text:list text:style-name="List_20_1" text:continue-numbering="false">
        <text:list-item>
          <text:p text:style-name="List_20_1_Content_First"> <text:span text:style-name="Strong_20_Emphasis">Leitner et révision libre :</text:span></text:p>
        </text:list-item>
        <text:list-item>
          <text:p text:style-name="List_20_1_Content"> <text:span text:style-name="Strong_20_Emphasis">Entrainement de Leitner :</text:span></text:p>
        </text:list-item>
        <text:list-item>
          <text:p text:style-name="List_20_1_Content_Last"> <text:span text:style-name="Strong_20_Emphasis">Entrainement libre :</text:span></text:p>
        </text:list-item>
      </text:list>
      <text:p text:style-name="Text_20_body"><draw:frame draw:style-name="mediacenter" draw:name="2" text:anchor-type="paragraph" draw:z-index="2" svg:width="8.3079166666667cm" style:rel-width="100%" svg:height="4.445cm" style:rel-height="scale"><draw:image xlink:href="Pictures/ea6a0685f98bf612104c24a514a03595.png" xlink:type="simple" xlink:show="embed" xlink:actuate="onLoad"/></draw:frame></text:p>
      <text:list text:style-name="List_20_1" text:continue-numbering="false">
        <text:list-item>
          <text:p text:style-name="LastListParagraph_List_20_1_Content_First"> <text:span text:style-name="Strong_20_Emphasis">Type de média des questions et type de médias des réponses :</text:span> Cette liste déroulante permet de sélectionner le type de média que vous souhaitez voir s'afficher dans les questions et dans les réponses : texte, image, son, son et image ou  vidéo.</text:p>
        </text:list-item>
      </text:list>
      <text:list text:style-name="List_20_1" text:continue-numbering="false">
        <text:list-item>
          <text:p text:style-name="LastListParagraph_List_20_1_Content_First">  <text:span text:style-name="Strong_20_Emphasis">Démarre les sons automatiquement  :</text:span>  Oui/Non - Si vous avez ajouté des fichiers sons dans les questions et/ou les réponses, et si vous sélectionnez “oui” les sons seront déclenchés automatiquement. Si vous sélectionnez “non”, les sons devront être activés par l'utilisateur pour qu'ils soient déclenchés. </text:p>
        </text:list-item>
      </text:list>
      <text:p text:style-name="Text_20_body"><draw:frame draw:style-name="mediacenter" draw:name="3" text:anchor-type="paragraph" draw:z-index="3" svg:width="5.6091666666667cm" style:rel-width="100%" svg:height="8.2285416666667cm" style:rel-height="scale"><draw:image xlink:href="Pictures/e5fd4e8a16b646c2687c46d58703e8cc.png" xlink:type="simple" xlink:show="embed" xlink:actuate="onLoad"/></draw:frame></text:p>
      <text:list text:style-name="List_20_1" text:continue-numbering="false">
        <text:list-item>
          <text:p text:style-name="LastListParagraph_List_20_1_Content_First"> <text:span text:style-name="Strong_20_Emphasis">Jeux :</text:span> Choisissez le nombre de jeux que vous souhaitez voir s'afficher (de 2 à 4 jeux). On entend ici par jeux, des piles de cartes. Le nombre de jeux dépend du nombre d'éléments à mémoriser. Pour des très grand ensembles de données, il est préférable de monter jusqu'à 4 jeux (par exemple, pharmacologie). De quelque items à une vingtaine d'items, 2 jeux peuvent être suffisants.</text:p>
        </text:list-item>
      </text:list>
      <text:list text:style-name="List_20_1" text:continue-numbering="false">
        <text:list-item>
          <text:p text:style-name="LastListParagraph_List_20_1_Content_First"> <text:span text:style-name="Strong_20_Emphasis">Délai de relance (pour chacun des 3 jeux) :</text:span> Temps exprimé en heures. A l'issue du temps que vous déterminez dans cette case, la pile de cartes du jeu concerné sera à réviser par l'apprenant. </text:p>
        </text:list-item>
      </text:list>
      <text:h text:style-name="Heading_20_4" text:outline-level="4"><text:bookmark-start text:name="__RefHeading___lien_supplementaire_afficher_plus_3"/><text:bookmark-start text:name="lien_supplementaire_afficher_plus"/>Lien supplémentaire "Afficher plus"<text:bookmark-end text:name="__RefHeading___lien_supplementaire_afficher_plus_3"/><text:bookmark-end text:name="lien_supplementaire_afficher_plus"/></text:h>
      <text:p text:style-name="Text_20_body"><draw:frame draw:style-name="mediacenter" draw:name="4" text:anchor-type="paragraph" draw:z-index="4" svg:width="9.2339583333333cm" style:rel-width="100%" svg:height="5.5827083333333cm" style:rel-height="scale"><draw:image xlink:href="Pictures/0e5a3af40586a086d287ed74b5179af3.png" xlink:type="simple" xlink:show="embed" xlink:actuate="onLoad"/></draw:frame></text:p>
      <text:p text:style-name="Text_20_body">Vous pouvez activer les délais d'érosion. A l'issue du délai que vous fixerez dans les champs associés, les cartes sont redirigées vers un paquet de cartes plus difficile</text:p>
      <text:list text:style-name="List_20_1" text:continue-numbering="false">
        <text:list-item>
          <text:p text:style-name="LastListParagraph_List_20_1_Content_First"> <text:span text:style-name="Strong_20_Emphasis">Érosion des jeux :</text:span> Le système d'érosion des jeux est une contrainte “punitive” pour les participants qui ne viendraient pas effectuer leurs révision avec suffisamment de rigueur. Lorsque l'érosion est activée, les cartes non révisées “remontent” dans les paquets plus difficiles, éloignant le participant de l'objectif d'avoir passé toutes ses cartes dans le dernier paquet.</text:p>
        </text:list-item>
      </text:list>
      <text:list text:style-name="List_20_1" text:continue-numbering="false">
        <text:list-item>
          <text:p text:style-name="LastListParagraph_List_20_1_Content_First"> <text:span text:style-name="Strong_20_Emphasis">Inversion des questions/réponses : </text:span> Cette fonctionnalité simple permet de rejouer l'exercice dans l'autre sens, en présentant d'abord l'autre face des cartes. Cela permet de renforcer plus avant encore l'apprentissage.</text:p>
        </text:list-item>
      </text:list>
      <text:h text:style-name="Heading_20_3" text:outline-level="3"><text:bookmark-start text:name="__RefHeading___notifications_4"/><text:bookmark-start text:name="notifications"/>Notifications<text:bookmark-end text:name="__RefHeading___notifications_4"/><text:bookmark-end text:name="notifications"/></text:h>
      <text:list text:style-name="List_20_1" text:continue-numbering="false">
        <text:list-item>
          <text:p text:style-name="LastListParagraph_List_20_1_Content_First"> <text:span text:style-name="Strong_20_Emphasis">Rappeler les révisions :</text:span> Si vous sélectionnez “oui” dans la liste déroulante, l'apprenant recevra une notification lorsque le paquet de cartes devra être révisé, donc à l'issue du temps que vous avez déterminé. Sinon, il n'y aura pas de notification émise.</text:p>
        </text:list-item>
      </text:list>
      <text:h text:style-name="Heading_20_3" text:outline-level="3"><text:bookmark-start text:name="__RefHeading___fichiers_de_personnalisation_des_cartes_5"/><text:bookmark-start text:name="fichiers_de_personnalisation_des_cartes"/>Fichiers de personnalisation des cartes<text:bookmark-end text:name="__RefHeading___fichiers_de_personnalisation_des_cartes_5"/><text:bookmark-end text:name="fichiers_de_personnalisation_des_cartes"/></text:h>
      <text:p text:style-name="Text_20_body"><draw:frame draw:style-name="mediacenter" draw:name="5" text:anchor-type="paragraph" draw:z-index="5" svg:width="13.229166666667cm" svg:height="9.445625cm"><draw:image xlink:href="Pictures/75b392a1ec6a76c054263209fc6fe9b0.png" xlink:type="simple" xlink:show="embed" xlink:actuate="onLoad"/></draw:frame></text:p>
      <text:p text:style-name="Text_20_body">Ces paramètres supplémentaires permettent d'ajouter une image de fond sur la face ou le dos de la carte, le jeu “révisé” ou “à réviser” et lorsque le jeu de cartes vide.</text:p>
      <text:p text:style-name="Text_20_body"><text:span text:style-name="Strong_20_Emphasis">Exemples divers :</text:span></text:p>
      <table:table table:style-name="Table">
        <table:table-column/>
        <table:table-column/>
        <table:table-column/>
        <table:table-column/>
        <table:table-column/>
        <table:table-row>
          <table:table-cell office:value-type="string" table:style-name="tableheader">
            <text:p text:style-name="Table_20_Heading"> Face </text:p>
          </table:table-cell>
          <table:table-cell office:value-type="string" table:style-name="tableheader">
            <text:p text:style-name="Table_20_Heading"> Dos </text:p>
          </table:table-cell>
          <table:table-cell office:value-type="string" table:style-name="tableheader">
            <text:p text:style-name="Table_20_Heading"> A réviser </text:p>
          </table:table-cell>
          <table:table-cell office:value-type="string" table:style-name="tableheader">
            <text:p text:style-name="Table_20_Heading"> Révisé </text:p>
          </table:table-cell>
          <table:table-cell office:value-type="string" table:style-name="tableheader">
            <text:p text:style-name="Table_20_Heading"> Vide </text:p>
          </table:table-cell>
        </table:table-row>
        <table:table-row>
          <table:table-cell office:value-type="string" table:style-name="tablecell">
            <text:p text:style-name="tablealignleft"><draw:frame draw:style-name="mediacenter" draw:name="6" text:anchor-type="paragraph" draw:z-index="6" svg:width="2.6458333333333cm" style:rel-width="100%" svg:height="3.8096363115693cm" style:rel-height="scale"><draw:image xlink:href="Pictures/a8d96f88f49e8bcbc52e3785ceecf890.png" xlink:type="simple" xlink:show="embed" xlink:actuate="onLoad"/></draw:frame></text:p>
          </table:table-cell>
          <table:table-cell office:value-type="string" table:style-name="tablecell">
            <text:p text:style-name="tablealignleft"><draw:frame draw:style-name="mediacenter" draw:name="7" text:anchor-type="paragraph" draw:z-index="7" svg:width="2.6458333333333cm" style:rel-width="100%" svg:height="3.8096363115693cm" style:rel-height="scale"><draw:image xlink:href="Pictures/a16e98f17786a6ccc191b89dc1cd6950.png" xlink:type="simple" xlink:show="embed" xlink:actuate="onLoad"/></draw:frame></text:p>
          </table:table-cell>
          <table:table-cell office:value-type="string" table:style-name="tablecell">
            <text:p text:style-name="tablealignleft"><draw:frame draw:style-name="mediacenter" draw:name="8" text:anchor-type="paragraph" draw:z-index="8" svg:width="2.6458333333333cm" style:rel-width="100%" svg:height="3.8096363115693cm" style:rel-height="scale"><draw:image xlink:href="Pictures/0791261d708895bffcda82575151dd8d.png" xlink:type="simple" xlink:show="embed" xlink:actuate="onLoad"/></draw:frame></text:p>
          </table:table-cell>
          <table:table-cell office:value-type="string" table:style-name="tablecell">
            <text:p text:style-name="tablealignleft"><draw:frame draw:style-name="mediacenter" draw:name="9" text:anchor-type="paragraph" draw:z-index="9" svg:width="2.6458333333333cm" style:rel-width="100%" svg:height="3.8096363115693cm" style:rel-height="scale"><draw:image xlink:href="Pictures/3f1b2baa7c79d7a3064c45968fae2186.png" xlink:type="simple" xlink:show="embed" xlink:actuate="onLoad"/></draw:frame></text:p>
          </table:table-cell>
          <table:table-cell office:value-type="string" table:style-name="tablecell">
            <text:p text:style-name="tablealignleft"><draw:frame draw:style-name="mediacenter" draw:name="10" text:anchor-type="paragraph" draw:z-index="10" svg:width="2.6458333333333cm" style:rel-width="100%" svg:height="3.8096363115693cm" style:rel-height="scale"><draw:image xlink:href="Pictures/3000dc90d9e28fc053f631388eb0885d.png" xlink:type="simple" xlink:show="embed" xlink:actuate="onLoad"/></draw:frame></text:p>
          </table:table-cell>
        </table:table-row>
      </table:table>
      <text:h text:style-name="Heading_20_4" text:outline-level="4"><text:bookmark-start text:name="__RefHeading___parametres_generaux_6"/><text:bookmark-start text:name="parametres_generaux"/>Paramètres généraux<text:bookmark-end text:name="__RefHeading___parametres_generaux_6"/><text:bookmark-end text:name="parametres_generaux"/></text:h>
      <text:p text:style-name="Text_20_body"><draw:frame draw:style-name="mediacenter" draw:name="11" text:anchor-type="paragraph" draw:z-index="11" svg:width="13.229166666667cm" svg:height="5.3854256698358cm"><draw:image xlink:href="Pictures/bfaca34945393409f614651e3c5cfd8a.png" xlink:type="simple" xlink:show="embed" xlink:actuate="onLoad"/></draw:frame></text:p>
      <text:p text:style-name="Text_20_body">Il s'agit ici des paramètres standards de toute activité ou ressource Moodle :</text:p>
      <text:list text:style-name="List_20_1" text:continue-numbering="false">
        <text:list-item>
          <text:p text:style-name="List_20_1_Content_First"> Ajouter le nom que vous souhaitez donner à l'activité.</text:p>
        </text:list-item>
        <text:list-item>
          <text:p text:style-name="List_20_1_Content"> Dans le descriptif, ajoutez le but du jeu, les consignes du jeu …etc. Tout ce qui est nécessaire au déroulement du jeu. et cochez c la case de visibilité de la description rédigée pour qu'elle soit visible dans le cours. </text:p>
        </text:list-item>
        <text:list-item>
          <text:p text:style-name="List_20_1_Content_Last"> La date de début et la date d'échéance de l'activité peut être activée. Choisissez une date de début et/ou de fin d'activité. Sinon le temps sera limité à l'échéance du cours s'il y en a une <draw:frame draw:style-name="media" draw:name="12" text:anchor-type="as-char" draw:z-index="12" svg:width="" svg:rel-width="100%" svg:height="0cm"><draw:image xlink:href="Pictures/dd2cdf5cc34c1db97f5ddc328f98b52b.svg" xlink:type="simple" xlink:show="embed" xlink:actuate="onLoad"/></draw:frame>.</text:p>
        </text:list-item>
      </text:list>
      <text:h text:style-name="Heading_20_4" text:outline-level="4"><text:bookmark-start text:name="__RefHeading___voir_aussi_7"/><text:bookmark-start text:name="voir_aussi"/>Voir aussi<text:bookmark-end text:name="__RefHeading___voir_aussi_7"/><text:bookmark-end text:name="voir_aussi"/></text:h>
      <text:p text:style-name="Text_20_body"><text:a xlink:type="simple" xlink:href="https://docs.activeprolearn.com/doku.php?id=mod:flashcard:use:fonctionnalities" text:style-name="Internet_20_link" text:visited-style-name="Visited_20_Internet_20_Link"> Mise en place du jeu de carte flash</text:a>
</text:p>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Gustav Delius</text:p>
        </text:list-item>
        <text:list-item>
          <text:p text:style-name="List_20_1_Content"> Tomasz Muraz</text:p>
        </text:list-item>
        <text:list-item>
          <text:p text:style-name="List_20_1_Content"> Valéry Frémaux (valery@activeprolearn.com) : Développements</text:p>
        </text:list-item>
        <text:list-item>
          <text:p text:style-name="List_20_1_Content_Last"> Florence labord (florence@activeprolearn.com) : Documentation</text:p>
        </text:list-item>
      </text:list>
      <text:p text:style-name="Text_20_body">
<text:a xlink:type="simple" xlink:href="https://docs.activeprolearn.com/doku.php?id=mod:flashcard" text:style-name="Internet_20_link" text:visited-style-name="Visited_20_Internet_20_Link">Retour à l'index du module Flashcard</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6::04:32</meta:creation-date>
    <dc:creator>Generated</dc:creator>
    <dc:date>2026-09-13T16::04:32</dc:date>
    <dc:language>en-US</dc:language>
    <meta:editing-cycles>1</meta:editing-cycles>
    <meta:editing-duration>PT0S</meta:editing-duration>
    <dc:title>mod:flashcard:use</dc:title>
  </office:meta>
</office:document-meta>
</file>