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ba9ae2ee2c7ce62466760e5870c5f2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customlabel:verticalspacer"/><text:bookmark-start text:name="__RefHeading___element_de_coursespacement_vertical_1"/><text:bookmark-start text:name="element_de_coursespacement_vertical"/>Elément de cours : Espacement vertical<text:bookmark-end text:name="__RefHeading___element_de_coursespacement_vertical_1"/><text:bookmark-end text:name="element_de_coursespacement_vertical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'élément de cours “Espacement vertical ” permet d'insérer un espacement de la dimension voulue entre deux autres éléments sur votre cours quel qu’ils soient,  afin d'en parfaire l'affichage.</text:p>
      <text:p text:style-name="Text_20_body">Cet élément est affiché en grisé avec une flèche coté enseignant, et est parfaitement invisible en vue apprenant, tel qu'illustré ci-après.</text:p>
      <text:h text:style-name="Heading_20_3" text:outline-level="3"><text:bookmark-start text:name="__RefHeading___exemple_de_rendu_sur_un_cours_vue_enseignant_3"/><text:bookmark-start text:name="exemple_de_rendu_sur_un_cours_vue_enseignant"/>Exemple de rendu sur un cours, vue enseignant<text:bookmark-end text:name="__RefHeading___exemple_de_rendu_sur_un_cours_vue_enseignant_3"/><text:bookmark-end text:name="exemple_de_rendu_sur_un_cours_vue_enseignant"/></text:h>
      <text:p text:style-name="Text_20_body"><text:span text:style-name="Strong_20_Emphasis">
Cas d'usage sur un cours :</text:span></text:p>
      <text:p text:style-name="Text_20_body">Dans l'exemple ci-dessous, l'espacement vertical, symbolisé par une flèche grisée, est situé sur la colonne en haut à droite droite du cours. 
Il  permet à l'élément de cours “A retenir” qui le suit, d'être parfaitement aligné avec le contenu de cours placé en colonne centrale.
Le bon positionnement de l'élément de cours “A retenir” (grâce à l'espacement vertical positionné en amont) permet de lever toute ambiguïté sur l'information qu'il délivre en regard de la partie centrale du cours.</text:p>
      <text:p text:style-name="Text_20_body"><draw:frame draw:style-name="mediacenter" draw:name="1" text:anchor-type="paragraph" draw:z-index="1" svg:width="15.875cm" svg:height="6.5874075595727cm"><draw:image xlink:href="Pictures/ba9ae2ee2c7ce62466760e5870c5f2e4.png" xlink:type="simple" xlink:show="embed" xlink:actuate="onLoad"/></draw:frame></text:p>
      <text:h text:style-name="Heading_20_3" text:outline-level="3"><text:bookmark-start text:name="__RefHeading___configuration_du_formulaire_4"/><text:bookmark-start text:name="configuration_du_formulaire"/>Configuration du formulaire<text:bookmark-end text:name="__RefHeading___configuration_du_formulaire_4"/><text:bookmark-end text:name="configuration_du_formulaire"/></text:h>
      <text:h text:style-name="Heading_20_4" text:outline-level="4"><text:bookmark-start text:name="__RefHeading___generaux_5"/><text:bookmark-start text:name="generaux"/>Généraux<text:bookmark-end text:name="__RefHeading___generaux_5"/><text:bookmark-end text:name="generaux"/></text:h>
      <text:list text:style-name="List_20_1" text:continue-numbering="false">
        <text:list-item>
          <text:p text:style-name="List_20_1_Content_First">  Sélectionner “Espacement vertical” dans le type d'étiquette.</text:p>
        </text:list-item>
        <text:list-item>
          <text:p text:style-name="List_20_1_Content">  Le nom de l'élément s'affiche par défaut. (Chaque élément de cours son nom propre.Il ne s'affiche pas sur le cours)</text:p>
        </text:list-item>
        <text:list-item>
          <text:p text:style-name="List_20_1_Content_Last">  Saisissez la hauteur de l'espacement vertical dont vous avez besoin, que vous voulez voir apparaitre sur le cours.</text:p>
        </text:list-item>
      </text:list>
      <text:p text:style-name="Text_20_body"><text:span text:style-name="Emphasis">Nota : 100 pixels correspondent à environ 2 cm.</text:span></text:p>
      <text:p text:style-name="Text_20_body"><text:span text:style-name="Strong_20_Emphasis"><text:span text:style-name="Emphasis">Important : Vous pouvez,  une fois positionnés sur votre cours, cliquer/glisser sur la flèche grisée pour redimensionner à la volée votre espacement.</text:span></text:span></text:p>
      <text:h text:style-name="Heading_20_4" text:outline-level="4"><text:bookmark-start text:name="__RefHeading___reglages_courants_6"/><text:bookmark-start text:name="reglages_courants"/>Réglages courants<text:bookmark-end text:name="__RefHeading___reglages_courants_6"/><text:bookmark-end text:name="reglages_courants"/></text:h>
      <text:list text:style-name="List_20_1" text:continue-numbering="false">
        <text:list-item>
          <text:p text:style-name="LastListParagraph_List_20_1_Content_First"> Cette option vous permet d'afficher ou cacher la ressource, autrement dit la rendre visible ou cachée aux apprenants. Le masquage n'est pas  à activer pour cet éléments de cours.</text:p>
        </text:list-item>
      </text:list>
      <text:h text:style-name="Heading_20_4" text:outline-level="4"><text:bookmark-start text:name="__RefHeading___restreindre_la_disponibilite_7"/><text:bookmark-start text:name="restreindre_la_disponibilite"/>Restreindre la disponibilité<text:bookmark-end text:name="__RefHeading___restreindre_la_disponibilite_7"/><text:bookmark-end text:name="restreindre_la_disponibilite"/></text:h>
      <text:list text:style-name="List_20_1" text:continue-numbering="false">
        <text:list-item>
          <text:p text:style-name="LastListParagraph_List_20_1_Content_First">  Il n'est pas utile d'activer une restriction quelconque sur cet élément de cours.</text:p>
        </text:list-item>
      </text:list>
      <text:p text:style-name="Horizontal_20_Line"/>
      <text:p text:style-name="Text_20_body"><text:a xlink:type="simple" xlink:href="https://docs.activeprolearn.com/doku.php?id=mod:customlabel:userguide" text:style-name="Internet_20_link" text:visited-style-name="Visited_20_Internet_20_Link">Retour guide d'utilisation &amp; guide pédagogique</text:a></text:p>
      <text:p text:style-name="Text_20_body"><text:a xlink:type="simple" xlink:href="https://docs.activeprolearn.com/doku.php?id=mod:customlabel" text:style-name="Internet_20_link" text:visited-style-name="Visited_20_Internet_20_Link">Retour à l'index du modul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16:48</meta:creation-date>
    <dc:creator>Generated</dc:creator>
    <dc:date>2026-08-28T23::16:48</dc:date>
    <dc:language>en-US</dc:language>
    <meta:editing-cycles>1</meta:editing-cycles>
    <meta:editing-duration>PT0S</meta:editing-duration>
    <dc:title>mod:customlabel:verticalspacer</dc:title>
  </office:meta>
</office:document-meta>
</file>