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6035e4097ce28b04a582459a1724d1.png"/>
  <manifest:file-entry manifest:media-type="image/png" manifest:full-path="Pictures/66f1b1641dec0f4884aa306cd7fdf5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useusercase"/><text:bookmark-start text:name="__RefHeading___cas_d_usages_1"/><text:bookmark-start text:name="cas_d_usages"/>Cas d'usages<text:bookmark-end text:name="__RefHeading___cas_d_usages_1"/><text:bookmark-end text:name="cas_d_usages"/></text:h>
      <text:h text:style-name="Heading_20_3" text:outline-level="3"><text:bookmark-start text:name="__RefHeading___exemple_1_2"/><text:bookmark-start text:name="exemple_1"/>Exemple 1 :<text:bookmark-end text:name="__RefHeading___exemple_1_2"/><text:bookmark-end text:name="exemple_1"/></text:h>
      <text:p text:style-name="Text_20_body">Je souhaite fixer les conditions de la formation. Pour cela, l'élément de cours “informations sur le cours” permet de donner les informations qui vous semblent importantes pour le suivi. </text:p>
      <text:p text:style-name="Text_20_body"><draw:frame draw:style-name="media" draw:name="0" text:anchor-type="as-char" draw:z-index="0" svg:width="13.229166666667cm" svg:height="10.195727176221cm"><draw:image xlink:href="Pictures/666035e4097ce28b04a582459a1724d1.png" xlink:type="simple" xlink:show="embed" xlink:actuate="onLoad"/></draw:frame></text:p>
      <text:h text:style-name="Heading_20_3" text:outline-level="3"><text:bookmark-start text:name="__RefHeading___exemple_2_3"/><text:bookmark-start text:name="exemple_2"/>Exemple 2 :<text:bookmark-end text:name="__RefHeading___exemple_2_3"/><text:bookmark-end text:name="exemple_2"/></text:h>
      <text:p text:style-name="Text_20_body">Je dois illustrer mon propos par un exemple.
Cet élément permet de montrer qu’il s’agit d’un exemple.
<draw:frame draw:style-name="media" draw:name="1" text:anchor-type="as-char" draw:z-index="1" svg:width="13.229166666667cm" svg:height="1.9411217437533cm"><draw:image xlink:href="Pictures/66f1b1641dec0f4884aa306cd7fdf5b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2:13</meta:creation-date>
    <dc:creator>Generated</dc:creator>
    <dc:date>2026-08-28T22::02:13</dc:date>
    <dc:language>en-US</dc:language>
    <meta:editing-cycles>1</meta:editing-cycles>
    <meta:editing-duration>PT0S</meta:editing-duration>
    <dc:title>mod:customlabel:useusercase</dc:title>
  </office:meta>
</office:document-meta>
</file>