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png" manifest:full-path="Pictures/960fa60916d5c606ccd3f44ebed318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userguide"/><text:bookmark-start text:name="__RefHeading___les_elements_de_coursguide_d_utilisation_guide_pedagogique_1"/><text:bookmark-start text:name="les_elements_de_coursguide_d_utilisation_guide_pedagogique"/>Les éléments de cours : Guide d'utilisation &amp; guide pédagogique<text:bookmark-end text:name="__RefHeading___les_elements_de_coursguide_d_utilisation_guide_pedagogique_1"/><text:bookmark-end text:name="les_elements_de_coursguide_d_utilisation_guide_pedagogique"/></text:h>
      <text:p text:style-name="Text_20_body">
 <text:a xlink:type="simple" xlink:href="https://docs.activeprolearn.com/doku.php?id=mod:customlabel:useimportant" text:style-name="Internet_20_link" text:visited-style-name="Visited_20_Internet_20_Link">Réglages centraux du plugin</text:a>
</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Strong_20_Emphasis">Il existe 5 types d’éléments de cours dont les fonctionnalités sont différentes :</text:span></text:p>
      <text:list text:style-name="List_20_1" text:continue-numbering="false">
        <text:list-item>
          <text:p text:style-name="List_20_1_Content_First"> Éléments spéciaux</text:p>
        </text:list-item>
        <text:list-item>
          <text:p text:style-name="List_20_1_Content"> Éléments méta</text:p>
        </text:list-item>
        <text:list-item>
          <text:p text:style-name="List_20_1_Content"> Éléments de structures </text:p>
        </text:list-item>
        <text:list-item>
          <text:p text:style-name="List_20_1_Content"> Éléments génériques</text:p>
        </text:list-item>
        <text:list-item>
          <text:p text:style-name="List_20_1_Content_Last"> Éléments pédagogiques </text:p>
        </text:list-item>
      </text:list>
      <text:h text:style-name="Heading_20_3" text:outline-level="3"><text:bookmark-start text:name="__RefHeading___elements_speciaux_3"/><text:bookmark-start text:name="elements_speciaux"/>Eléments spéciaux<text:bookmark-end text:name="__RefHeading___elements_speciaux_3"/><text:bookmark-end text:name="elements_speciaux"/></text:h>
      <text:p text:style-name="Text_20_body">Ces éléments particuliers ne rentrent dans aucune autre catégories ci-dessous.</text:p>
      <text:list text:style-name="List_20_1" text:continue-numbering="false">
        <text:list-item>
          <text:p text:style-name="List_20_1_Content_First"> <text:a xlink:type="simple" xlink:href="https://docs.activeprolearn.com/doku.php?id=mod:customlabel:verticalspacer" text:style-name="Internet_20_link" text:visited-style-name="Visited_20_Internet_20_Link"> Espacement vertical </text:a> <text:span text:style-name="Strong_20_Emphasis">PRO</text:span></text:p>
        </text:list-item>
        <text:list-item>
          <text:p text:style-name="List_20_1_Content"> <text:a xlink:type="simple" xlink:href="https://docs.activeprolearn.com/doku.php?id=mod:customlabel:contactpoint" text:style-name="Internet_20_link" text:visited-style-name="Visited_20_Internet_20_Link">Point de contact</text:a> <text:span text:style-name="Strong_20_Emphasis">PRO</text:span></text:p>
        </text:list-item>
        <text:list-item>
          <text:p text:style-name="List_20_1_Content"> <text:a xlink:type="simple" xlink:href="https://docs.activeprolearn.com/doku.php?id=mod:customlabel:requestcontact" text:style-name="Internet_20_link" text:visited-style-name="Visited_20_Internet_20_Link">Demande de contact (lien vers formulaire)</text:a> <text:span text:style-name="Strong_20_Emphasis">PRO</text:span></text:p>
        </text:list-item>
        <text:list-item>
          <text:p text:style-name="List_20_1_Content"> <text:a xlink:type="simple" xlink:href="https://docs.activeprolearn.com/doku.php?id=mod:customlabel:localdokuwikicontent" text:style-name="Internet_20_link" text:visited-style-name="Visited_20_Internet_20_Link">Contenu Wiki</text:a> <text:span text:style-name="Strong_20_Emphasis">PRO</text:span></text:p>
        </text:list-item>
        <text:list-item>
          <text:p text:style-name="List_20_1_Content"> <text:a xlink:type="simple" xlink:href="https://docs.activeprolearn.com/doku.php?id=mod:customlabel:remotecontent" text:style-name="Internet_20_link" text:visited-style-name="Visited_20_Internet_20_Link">Affichage de contenus distants</text:a> <text:span text:style-name="Strong_20_Emphasis">PRO</text:span> <text:span text:style-name="Strong_20_Emphasis">Expérimental</text:span></text:p>
        </text:list-item>
        <text:list-item>
          <text:p text:style-name="List_20_1_Content_Last"> <text:a xlink:type="simple" xlink:href="https://docs.activeprolearn.com/doku.php?id=mod:customlabel:learningindicators" text:style-name="Internet_20_link" text:visited-style-name="Visited_20_Internet_20_Link">Satisfaction (Indicateurs d'apprentissage)</text:a>  <text:span text:style-name="Strong_20_Emphasis">PRO</text:span> </text:p>
        </text:list-item>
      </text:list>
      <text:h text:style-name="Heading_20_3" text:outline-level="3"><text:bookmark-start text:name="__RefHeading___elements_meta_4"/><text:bookmark-start text:name="elements_meta"/>Eléments méta<text:bookmark-end text:name="__RefHeading___elements_meta_4"/><text:bookmark-end text:name="elements_meta"/></text:h>
      <text:p text:style-name="Text_20_body">les deux premiers éléments méta sont souvent utilisés sur les pages de garde des cours. Les deux derniers sont des éléments purement lié à la coordination pédagogique entre pédagogues et concepteurs de contenus de cours.</text:p>
      <text:list text:style-name="List_20_1" text:continue-numbering="false">
        <text:list-item>
          <text:p text:style-name="List_20_1_Content_First"> <text:a xlink:type="simple" xlink:href="https://docs.activeprolearn.com/doku.php?id=mod:customlabel:courseinfo" text:style-name="Internet_20_link" text:visited-style-name="Visited_20_Internet_20_Link">Informations sur le cours</text:a> <text:span text:style-name="Strong_20_Emphasis">PRO</text:span></text:p>
        </text:list-item>
        <text:list-item>
          <text:p text:style-name="List_20_1_Content"> <text:a xlink:type="simple" xlink:href="https://docs.activeprolearn.com/doku.php?id=mod:customlabel:authorinfo" text:style-name="Internet_20_link" text:visited-style-name="Visited_20_Internet_20_Link">Informations sur les auteurs</text:a> <text:span text:style-name="Strong_20_Emphasis">PRO</text:span></text:p>
        </text:list-item>
        <text:list-item>
          <text:p text:style-name="List_20_1_Content"> <text:a xlink:type="simple" xlink:href="https://docs.activeprolearn.com/doku.php?id=mod:customlabel:pedagogicadvice" text:style-name="Internet_20_link" text:visited-style-name="Visited_20_Internet_20_Link">Note pédagogique</text:a> <text:span text:style-name="Strong_20_Emphasis">PRO</text:span></text:p>
        </text:list-item>
        <text:list-item>
          <text:p text:style-name="List_20_1_Content"> <text:a xlink:type="simple" xlink:href="https://docs.activeprolearn.com/doku.php?id=mod:customlabel:authornote" text:style-name="Internet_20_link" text:visited-style-name="Visited_20_Internet_20_Link">Note de conception</text:a> <text:span text:style-name="Strong_20_Emphasis">PRO</text:span></text:p>
        </text:list-item>
        <text:list-item>
          <text:p text:style-name="List_20_1_Content_Last"> <text:a xlink:type="simple" xlink:href="https://docs.activeprolearn.com/doku.php?id=mod:customlabel:courseclassifier" text:style-name="Internet_20_link" text:visited-style-name="Visited_20_Internet_20_Link">Classification de cours</text:a> <text:span text:style-name="Strong_20_Emphasis">PRO</text:span></text:p>
        </text:list-item>
      </text:list>
      <text:h text:style-name="Heading_20_3" text:outline-level="3"><text:bookmark-start text:name="__RefHeading___elements_de_structure_5"/><text:bookmark-start text:name="elements_de_structure"/>Eléments de structure<text:bookmark-end text:name="__RefHeading___elements_de_structure_5"/><text:bookmark-end text:name="elements_de_structure"/></text:h>
      <text:p text:style-name="Text_20_body">Ces éléments sont structurants pour le cours. Il se présentent sous forme de titrages. Ils sont ici ordonnés suivant un ordre hiérarchique classique, mais suivant votre découpage pédagogique interne, une séquence peut présider à un ensemble de sections plutôt que l'inverse, cet aspect n'étant pas rédhibitoire pour l'utilisation de ces éléments.</text:p>
      <text:list text:style-name="List_20_1" text:continue-numbering="false">
        <text:list-item>
          <text:p text:style-name="List_20_1_Content_First"> <text:a xlink:type="simple" xlink:href="https://docs.activeprolearn.com/doku.php?id=mod:customlabel:courseheading" text:style-name="Internet_20_link" text:visited-style-name="Visited_20_Internet_20_Link">En-tête de cours</text:a></text:p>
        </text:list-item>
        <text:list-item>
          <text:p text:style-name="List_20_1_Content"> <text:a xlink:type="simple" xlink:href="https://docs.activeprolearn.com/doku.php?id=mod:customlabel:sectionheading" text:style-name="Internet_20_link" text:visited-style-name="Visited_20_Internet_20_Link">Titre de section</text:a></text:p>
        </text:list-item>
        <text:list-item>
          <text:p text:style-name="List_20_1_Content"> <text:a xlink:type="simple" xlink:href="https://docs.activeprolearn.com/doku.php?id=mod:customlabel:sequenceheading" text:style-name="Internet_20_link" text:visited-style-name="Visited_20_Internet_20_Link">Titre de séquence</text:a></text:p>
        </text:list-item>
        <text:list-item>
          <text:p text:style-name="List_20_1_Content_Last"> <text:a xlink:type="simple" xlink:href="https://docs.activeprolearn.com/doku.php?id=mod:customlabel:unitheading" text:style-name="Internet_20_link" text:visited-style-name="Visited_20_Internet_20_Link">Titre d'unité</text:a></text:p>
        </text:list-item>
      </text:list>
      <text:h text:style-name="Heading_20_3" text:outline-level="3"><text:bookmark-start text:name="__RefHeading___elements_generiques_6"/><text:bookmark-start text:name="elements_generiques"/>Eléments génériques<text:bookmark-end text:name="__RefHeading___elements_generiques_6"/><text:bookmark-end text:name="elements_generiques"/></text:h>
      <text:list text:style-name="List_20_1" text:continue-numbering="false">
        <text:list-item>
          <text:p text:style-name="List_20_1_Content_First"> <text:a xlink:type="simple" xlink:href="https://docs.activeprolearn.com/doku.php?id=mod:customlabel:comment" text:style-name="Internet_20_link" text:visited-style-name="Visited_20_Internet_20_Link">Boîte de commentaire</text:a></text:p>
        </text:list-item>
        <text:list-item>
          <text:p text:style-name="List_20_1_Content"> <text:a xlink:type="simple" xlink:href="https://docs.activeprolearn.com/doku.php?id=mod:customlabel:important" text:style-name="Internet_20_link" text:visited-style-name="Visited_20_Internet_20_Link">Important !</text:a></text:p>
        </text:list-item>
        <text:list-item>
          <text:p text:style-name="List_20_1_Content"> <text:a xlink:type="simple" xlink:href="https://docs.activeprolearn.com/doku.php?id=mod:customlabel:text" text:style-name="Internet_20_link" text:visited-style-name="Visited_20_Internet_20_Link">Texte double niveau</text:a> <draw:frame draw:style-name="media" draw:name="1" text:anchor-type="as-char" draw:z-index="1" svg:width="" svg:rel-width="100%" svg:height="0cm"><draw:image xlink:href="Pictures/e06de6ef5776043e56e856ebe5c29270.svg" xlink:type="simple" xlink:show="embed" xlink:actuate="onLoad"/></draw:frame> <text:span text:style-name="Strong_20_Emphasis">Nouveau :</text:span> les placeholders (03/03/2020)</text:p>
        </text:list-item>
        <text:list-item>
          <text:p text:style-name="List_20_1_Content_Last"> <text:a xlink:type="simple" xlink:href="https://docs.activeprolearn.com/doku.php?id=mod:customlabel:collapsetext" text:style-name="Internet_20_link" text:visited-style-name="Visited_20_Internet_20_Link">Textes à tiroirs</text:a> </text:p>
        </text:list-item>
      </text:list>
      <text:h text:style-name="Heading_20_3" text:outline-level="3"><text:bookmark-start text:name="__RefHeading___elements_pedagogiques_7"/><text:bookmark-start text:name="elements_pedagogiques"/>Eléments pédagogiques<text:bookmark-end text:name="__RefHeading___elements_pedagogiques_7"/><text:bookmark-end text:name="elements_pedagogiques"/></text:h>
      <text:p text:style-name="Text_20_body">Ces éléments sont des facilitateurs extrêmement puissants et participent de la construction éditoriale mais également pédagogiques de vos cours.</text:p>
      <text:list text:style-name="List_20_1" text:continue-numbering="false">
        <text:list-item>
          <text:p text:style-name="List_20_1_Content_First"> <text:a xlink:type="simple" xlink:href="https://docs.activeprolearn.com/doku.php?id=mod:customlabel:keypoints" text:style-name="Internet_20_link" text:visited-style-name="Visited_20_Internet_20_Link">Points clés</text:a></text:p>
        </text:list-item>
        <text:list-item>
          <text:p text:style-name="List_20_1_Content"> <text:a xlink:type="simple" xlink:href="https://docs.activeprolearn.com/doku.php?id=mod:customlabel:worktodo" text:style-name="Internet_20_link" text:visited-style-name="Visited_20_Internet_20_Link">Consignes</text:a></text:p>
        </text:list-item>
        <text:list-item>
          <text:p text:style-name="List_20_1_Content"> <text:a xlink:type="simple" xlink:href="https://docs.activeprolearn.com/doku.php?id=mod:customlabel:definition" text:style-name="Internet_20_link" text:visited-style-name="Visited_20_Internet_20_Link">Définition</text:a></text:p>
        </text:list-item>
        <text:list-item>
          <text:p text:style-name="List_20_1_Content"> <text:a xlink:type="simple" xlink:href="https://docs.activeprolearn.com/doku.php?id=mod:customlabel:example" text:style-name="Internet_20_link" text:visited-style-name="Visited_20_Internet_20_Link">Exemple</text:a></text:p>
        </text:list-item>
        <text:list-item>
          <text:p text:style-name="List_20_1_Content"> <text:a xlink:type="simple" xlink:href="https://docs.activeprolearn.com/doku.php?id=mod:customlabel:fundamental" text:style-name="Internet_20_link" text:visited-style-name="Visited_20_Internet_20_Link">Fondamentaux</text:a></text:p>
        </text:list-item>
        <text:list-item>
          <text:p text:style-name="List_20_1_Content"> <text:a xlink:type="simple" xlink:href="https://docs.activeprolearn.com/doku.php?id=mod:customlabel:information" text:style-name="Internet_20_link" text:visited-style-name="Visited_20_Internet_20_Link">Information</text:a></text:p>
        </text:list-item>
        <text:list-item>
          <text:p text:style-name="List_20_1_Content"> <text:a xlink:type="simple" xlink:href="https://docs.activeprolearn.com/doku.php?id=mod:customlabel:method" text:style-name="Internet_20_link" text:visited-style-name="Visited_20_Internet_20_Link">Méthodes</text:a></text:p>
        </text:list-item>
        <text:list-item>
          <text:p text:style-name="List_20_1_Content"> <text:a xlink:type="simple" xlink:href="https://docs.activeprolearn.com/doku.php?id=mod:customlabel:localgoals" text:style-name="Internet_20_link" text:visited-style-name="Visited_20_Internet_20_Link">Objectifs</text:a></text:p>
        </text:list-item>
        <text:list-item>
          <text:p text:style-name="List_20_1_Content"> <text:a xlink:type="simple" xlink:href="https://docs.activeprolearn.com/doku.php?id=mod:customlabel:question" text:style-name="Internet_20_link" text:visited-style-name="Visited_20_Internet_20_Link">Question</text:a></text:p>
        </text:list-item>
        <text:list-item>
          <text:p text:style-name="List_20_1_Content"> <text:a xlink:type="simple" xlink:href="https://docs.activeprolearn.com/doku.php?id=mod:customlabel:remind" text:style-name="Internet_20_link" text:visited-style-name="Visited_20_Internet_20_Link">A retenir</text:a></text:p>
        </text:list-item>
        <text:list-item>
          <text:p text:style-name="List_20_1_Content"> <text:a xlink:type="simple" xlink:href="https://docs.activeprolearn.com/doku.php?id=mod:customlabel:soluce" text:style-name="Internet_20_link" text:visited-style-name="Visited_20_Internet_20_Link">Solution</text:a></text:p>
        </text:list-item>
        <text:list-item>
          <text:p text:style-name="List_20_1_Content"> <text:a xlink:type="simple" xlink:href="https://docs.activeprolearn.com/doku.php?id=mod:customlabel:theorema" text:style-name="Internet_20_link" text:visited-style-name="Visited_20_Internet_20_Link">Théorème</text:a></text:p>
        </text:list-item>
        <text:list-item>
          <text:p text:style-name="List_20_1_Content"> <text:a xlink:type="simple" xlink:href="https://docs.activeprolearn.com/doku.php?id=mod:customlabel:tricsadntips" text:style-name="Internet_20_link" text:visited-style-name="Visited_20_Internet_20_Link">Truc et astuces</text:a></text:p>
        </text:list-item>
        <text:list-item>
          <text:p text:style-name="List_20_1_Content"> <text:a xlink:type="simple" xlink:href="https://docs.activeprolearn.com/doku.php?id=mod:customlabel:seealso" text:style-name="Internet_20_link" text:visited-style-name="Visited_20_Internet_20_Link">Voir aussi</text:a></text:p>
        </text:list-item>
        <text:list-item>
          <text:p text:style-name="List_20_1_Content_Last"> <text:a xlink:type="simple" xlink:href="https://docs.activeprolearn.com/doku.php?id=mod:customlabel:stealthactivity" text:style-name="Internet_20_link" text:visited-style-name="Visited_20_Internet_20_Link">Activité furtive</text:a> <text:span text:style-name="Strong_20_Emphasis">PRO</text:span> <text:span text:style-name="Strong_20_Emphasis">Expérimental</text:span></text:p>
        </text:list-item>
      </text:list>
      <text:h text:style-name="Heading_20_3" text:outline-level="3"><text:bookmark-start text:name="__RefHeading___ajout_d_un_element_de_cours_8"/><text:bookmark-start text:name="ajout_d_un_element_de_cours"/>Ajout d'un élément de cours<text:bookmark-end text:name="__RefHeading___ajout_d_un_element_de_cours_8"/><text:bookmark-end text:name="ajout_d_un_element_de_cours"/></text:h>
      <text:list text:style-name="List_20_1" text:continue-numbering="false">
        <text:list-item>
          <text:p text:style-name="List_20_1_Content_First"> Activez le mode édition sur le cours concerné</text:p>
        </text:list-item>
        <text:list-item>
          <text:p text:style-name="List_20_1_Content"> Choisissez “Eléments de cours” dans la liste des ressources</text:p>
        </text:list-item>
        <text:list-item>
          <text:p text:style-name="List_20_1_Content_Last"> Dans l'écran qui apparaît <text:span text:style-name="Strong_20_Emphasis">au rechargement de la page</text:span>, choisissez quel type d'élément de cours vous souhaitez ajouter au cours dans la liste déroulante en regard du Type d'étiquette :</text:p>
        </text:list-item>
      </text:list>
      <text:h text:style-name="Heading_20_3" text:outline-level="3"><text:bookmark-start text:name="__RefHeading___configuration_du_formulaire_de_la_ressource_9"/><text:bookmark-start text:name="configuration_du_formulaire_de_la_ressource"/>Configuration du formulaire de la ressource<text:bookmark-end text:name="__RefHeading___configuration_du_formulaire_de_la_ressource_9"/><text:bookmark-end text:name="configuration_du_formulaire_de_la_ressource"/></text:h>
      <text:list text:style-name="List_20_1" text:continue-numbering="false">
        <text:list-item>
          <text:p text:style-name="LastListParagraph_List_20_1_Content_First"> Voir les possibles détaillés pour chaque élément de cours, chaque élément de cours pouvant proposer une configuration différente.</text:p>
        </text:list-item>
      </text:list>
      <text:p text:style-name="Text_20_body"><draw:frame draw:style-name="mediacenter" draw:name="2" text:anchor-type="paragraph" draw:z-index="2" svg:width="10.583333333333cm" svg:height="8.6421416234888cm"><draw:image xlink:href="Pictures/960fa60916d5c606ccd3f44ebed318ce.png" xlink:type="simple" xlink:show="embed" xlink:actuate="onLoad"/></draw:frame></text:p>
      <text:h text:style-name="Heading_20_3" text:outline-level="3"><text:bookmark-start text:name="__RefHeading___desactiver_un_element_de_cours_specifique_10"/><text:bookmark-start text:name="desactiver_un_element_de_cours_specifique"/>Désactiver un élément de cours spécifique<text:bookmark-end text:name="__RefHeading___desactiver_un_element_de_cours_specifique_10"/><text:bookmark-end text:name="desactiver_un_element_de_cours_specifique"/></text:h>
      <text:p text:style-name="Text_20_body"><text:span text:style-name="Strong_20_Emphasis">Chemin :</text:span>
Administration du site &gt; Plugins &gt; Eléments de cours &gt; Réglages</text:p>
      <text:p text:style-name="Text_20_body">mon_moodle/admin/settings.php?section=modsettingcustomlabel</text:p>
      <text:list text:style-name="List_20_1" text:continue-numbering="false">
        <text:list-item>
          <text:p text:style-name="LastListParagraph_List_20_1_Content_First"> Lister la liste des éléments de cours à désactiver séparés par des virgules</text:p>
        </text:list-item>
      </text:list>
      <text:p text:style-name="Text_20_body"><text:span text:style-name="Strong_20_Emphasis">Exemple :</text:span></text:p>
      <text:p text:style-name="Text_20_body">authordata,authornote,contactpoint,courseclassifier,formule,fundamental,genericgoals,genericpratices,localdokuwikicontent,method,pedagogicadvice,processgoals,processpratices,question,remind,soluce,theorema,tipsandtricks,worktodo, coursedata, authordata, commentbox,sectionheading,genericpractices,processpractices,verticalspacer</text:p>
      <text:p text:style-name="Text_20_body"><text:a xlink:type="simple" xlink:href="https://docs.activeprolearn.com/doku.php?id=mod:customlabel:settings:classifiers" text:style-name="Internet_20_link" text:visited-style-name="Visited_20_Internet_20_Link">Classifieurs et domaines de données</text:a></text:p>
      <text:p text:style-name="Horizontal_20_Line"/>
      <text:p text:style-name="Text_20_body"><text:a xlink:type="simple" xlink:href="https://docs.activeprolearn.com/doku.php?id=mod:customlabel" text:style-name="Internet_20_link" text:visited-style-name="Visited_20_Internet_20_Link">Retour à l'index des élé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3::55:04</meta:creation-date>
    <dc:creator>Generated</dc:creator>
    <dc:date>2026-08-29T03::55:04</dc:date>
    <dc:language>en-US</dc:language>
    <meta:editing-cycles>1</meta:editing-cycles>
    <meta:editing-duration>PT0S</meta:editing-duration>
    <dc:title>mod:customlabel:userguide</dc:title>
  </office:meta>
</office:document-meta>
</file>