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6b7f2dc5c0f2d42d31c31b388ec0f45.png"/>
  <manifest:file-entry manifest:media-type="image/png" manifest:full-path="Pictures/474aefdb263fa6861c3ff7e955dacb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tricsadntips"/><text:bookmark-start text:name="__RefHeading___element_de_courstrucs_et_astuces_1"/><text:bookmark-start text:name="element_de_courstrucs_et_astuces"/>Elément de cours : Trucs et Astuces<text:bookmark-end text:name="__RefHeading___element_de_courstrucs_et_astuces_1"/><text:bookmark-end text:name="element_de_courstrucs_et_astuces"/></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élément de cours “Trucs et Astuces” permet de marquer visuellement des conseils pratiques (aide praxéologique) pour faciliter la réalisation de certaines tâches demandées. 
Moins formel qu'une définition ou une instruction, il peut concerner aussi bien un élément sur l'interface du cours, comme dans l'exemple ci dessous, qu'un élément lié au corpus du cours.  </text:p>
      <text:h text:style-name="Heading_20_3" text:outline-level="3"><text:bookmark-start text:name="__RefHeading___en_exemples_3"/><text:bookmark-start text:name="en_exemples"/>En exemples<text:bookmark-end text:name="__RefHeading___en_exemples_3"/><text:bookmark-end text:name="en_exemples"/></text:h>
      <text:p text:style-name="Text_20_body"><draw:frame draw:style-name="mediacenter" draw:name="1" text:anchor-type="paragraph" draw:z-index="1" svg:width="10.133541666667cm" svg:height="10.715625cm"><draw:image xlink:href="Pictures/56b7f2dc5c0f2d42d31c31b388ec0f45.png" xlink:type="simple" xlink:show="embed" xlink:actuate="onLoad"/></draw:frame></text:p>
      <text:p text:style-name="Text_20_body"><draw:frame draw:style-name="mediacenter" draw:name="2" text:anchor-type="paragraph" draw:z-index="2" svg:width="14.313958333333cm" svg:height="3.571875cm"><draw:image xlink:href="Pictures/474aefdb263fa6861c3ff7e955dacbf2.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Trucs et Astuces”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étudiants ont bien pris note des Trucs et Astuces proposés.</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éléments de cours</text:a> - <text:a xlink:type="simple" xlink:href="https://docs.activeprolearn.com/doku.php?id=mod:customlabel" text:style-name="Internet_20_link" text:visited-style-name="Visited_20_Internet_20_Link">Retour à l'index des éléments de cour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6::24:48</meta:creation-date>
    <dc:creator>Generated</dc:creator>
    <dc:date>2026-08-28T16::24:48</dc:date>
    <dc:language>en-US</dc:language>
    <meta:editing-cycles>1</meta:editing-cycles>
    <meta:editing-duration>PT0S</meta:editing-duration>
    <dc:title>mod:customlabel:tricsadntips</dc:title>
  </office:meta>
</office:document-meta>
</file>