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6fb7107a4da4c3c7066571b08bc22b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theorema"/><text:bookmark-start text:name="__RefHeading___element_de_courstheoreme_1"/><text:bookmark-start text:name="element_de_courstheoreme"/>Elément de cours : Théorème<text:bookmark-end text:name="__RefHeading___element_de_courstheoreme_1"/><text:bookmark-end text:name="element_de_courstheoreme"/></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Un théorème se compose en général :</text:p>
      <text:list text:style-name="List_20_1" text:continue-numbering="false">
        <text:list-item>
          <text:p text:style-name="List_20_1_Content_First">     d'un énoncé</text:p>
        </text:list-item>
        <text:list-item>
          <text:p text:style-name="List_20_1_Content">     de corollaires</text:p>
        </text:list-item>
        <text:list-item>
          <text:p text:style-name="List_20_1_Content_Last">     d'une démonstration</text:p>
        </text:list-item>
      </text:list>
      <text:p text:style-name="Text_20_body">Dans l'élément de cours Théorème, la démonstration peut rester cachée par l'enseignant.</text:p>
      <text:h text:style-name="Heading_20_3" text:outline-level="3"><text:bookmark-start text:name="__RefHeading___rendu_sur_le_cours_3"/><text:bookmark-start text:name="rendu_sur_le_cours"/>Rendu sur le cours<text:bookmark-end text:name="__RefHeading___rendu_sur_le_cours_3"/><text:bookmark-end text:name="rendu_sur_le_cours"/></text:h>
      <text:p text:style-name="Text_20_body"><draw:frame draw:style-name="mediacenter" draw:name="1" text:anchor-type="paragraph" draw:z-index="1" svg:width="12.911666666667cm" svg:height="7.0908333333333cm"><draw:image xlink:href="Pictures/6fb7107a4da4c3c7066571b08bc22b24.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Théorème”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u Théorème affiché.</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éléments de cours</text:a> - <text:a xlink:type="simple" xlink:href="https://docs.activeprolearn.com/doku.php?id=mod:customlabel" text:style-name="Internet_20_link" text:visited-style-name="Visited_20_Internet_20_Link">Retour à l'index des élé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2:16</meta:creation-date>
    <dc:creator>Generated</dc:creator>
    <dc:date>2026-08-28T22::02:16</dc:date>
    <dc:language>en-US</dc:language>
    <meta:editing-cycles>1</meta:editing-cycles>
    <meta:editing-duration>PT0S</meta:editing-duration>
    <dc:title>mod:customlabel:theorema</dc:title>
  </office:meta>
</office:document-meta>
</file>