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12104c63974b6a9fac86754919ef49a.png"/>
  <manifest:file-entry manifest:media-type="image/png" manifest:full-path="Pictures/87b2fbdf7c0660bbcc335f2d1ac0e96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text"/><text:bookmark-start text:name="__RefHeading___element_de_courstexte_double_niveau_1"/><text:bookmark-start text:name="element_de_courstexte_double_niveau"/>Elément de cours : Texte double niveau<text:bookmark-end text:name="__RefHeading___element_de_courstexte_double_niveau_1"/><text:bookmark-end text:name="element_de_courstexte_double_niveau"/></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élément de cours “Texte à double niveau” présente un éditeur WYSIWYG permettant la saisie d'un texte comme avec un éditeur de texte type bureautique, et ce, dans deux zones différente : une zone principale toujours affichée et une zone supplémentaire. </text:p>
      <text:p text:style-name="Text_20_body">Son intérêt réside dans sa capacité à présenter un lien “Lire plus”  ou “lire Moins” pour la seconde zone, permettant une optimisation de l'affichage en cas de texte long, ce qui va éviter d'avoir à utiliser de dérouler la fenêtre d'affichage quand la seconde zone est réduite.
C'est un élément de facilitation sur le plan ergonomique.
Il est un bon substitut à l'affichage de documents tiers (PFD, word) car il facilite les mises à jour.</text:p>
      <text:h text:style-name="Heading_20_3" text:outline-level="3"><text:bookmark-start text:name="__RefHeading___exemple_de_rendu_sur_un_cours_3"/><text:bookmark-start text:name="exemple_de_rendu_sur_un_cours"/>Exemple de rendu sur un cours<text:bookmark-end text:name="__RefHeading___exemple_de_rendu_sur_un_cours_3"/><text:bookmark-end text:name="exemple_de_rendu_sur_un_cours"/></text:h>
      <text:p text:style-name="Text_20_body"><draw:frame draw:style-name="mediacenter" draw:name="1" text:anchor-type="paragraph" draw:z-index="1" svg:width="12.514791666667cm" svg:height="3.01625cm"><draw:image xlink:href="Pictures/312104c63974b6a9fac86754919ef49a.png" xlink:type="simple" xlink:show="embed" xlink:actuate="onLoad"/></draw:frame></text:p>
      <text:p text:style-name="Text_20_body"><draw:frame draw:style-name="mediacenter" draw:name="2" text:anchor-type="paragraph" draw:z-index="2" svg:width="12.726458333333cm" svg:height="5.7414583333333cm"><draw:image xlink:href="Pictures/87b2fbdf7c0660bbcc335f2d1ac0e963.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3" text:outline-level="3"><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Texte double niveau” dans le type d'étiquette.</text:p>
        </text:list-item>
        <text:list-item>
          <text:p text:style-name="List_20_1_Content">  Le nom de l'élément s'affiche par défaut. (Chaque élément de cours son nom propre).</text:p>
        </text:list-item>
        <text:list-item>
          <text:p text:style-name="List_20_1_Content">  Saisissez le texte que vous voulez voir apparaître sur le cours dans la zone contenu.</text:p>
        </text:list-item>
        <text:list-item>
          <text:p text:style-name="List_20_1_Content">  Saisissez le texte que vous voulez voir apparaître sur le cours dans la zone supplémentaire.</text:p>
        </text:list-item>
        <text:list-item>
          <text:p text:style-name="List_20_1_Content_Last"> Choisissez si le texte supplémentaire apparaît déplié ou replié sur le cours.</text:p>
        </text:list-item>
      </text:list>
      <text:h text:style-name="Heading_20_3" text:outline-level="3"><text:bookmark-start text:name="__RefHeading___utilisation_des_placeholders_6"/><text:bookmark-start text:name="utilisation_des_placeholders"/>Utilisation des "placeholders"<text:bookmark-end text:name="__RefHeading___utilisation_des_placeholders_6"/><text:bookmark-end text:name="utilisation_des_placeholders"/></text:h>
      <text:p text:style-name="Text_20_body">Trois placeholders ont été développés. ils permettent une substitution efficace  d'un élément renseigné “en dur” :</text:p>
      <text:list text:style-name="List_20_1" text:continue-numbering="false">
        <text:list-item>
          <text:p text:style-name="List_20_1_Content_First"> %WWWROOT%</text:p>
        </text:list-item>
        <text:list-item>
          <text:p text:style-name="List_20_1_Content"> %COURSEID% </text:p>
        </text:list-item>
        <text:list-item>
          <text:p text:style-name="List_20_1_Content_Last"> %USERID%</text:p>
        </text:list-item>
      </text:list>
      <text:p text:style-name="Text_20_body"><text:span text:style-name="Strong_20_Emphasis">Exemple d'usage :</text:span></text:p>
      <text:p text:style-name="Text_20_body">Je souhaite placer un lien vers un élément de l’administration qui nécessite de passer le contexte de cours en paramètre, comme par exemple un lien vers le rapport de session.</text:p>
      <text:list text:style-name="List_20_1" text:continue-numbering="false">
        <text:list-item>
          <text:p text:style-name="List_20_1_Content_First"> Au lieu de : <text:a xlink:type="simple" xlink:href="https://votreMoodle/report/trainingsessions/index.php?id=197" text:style-name="Internet_20_link" text:visited-style-name="Visited_20_Internet_20_Link">https://votreMoodle/report/trainingsessions/index.php?id=197</text:a></text:p>
        </text:list-item>
        <text:list-item>
          <text:p text:style-name="List_20_1_Content_Last"> Je vais saisir le lien comme suit : <text:a xlink:type="simple" xlink:href="https://votreMoodle/report/trainingsessions/index.php?id=%COURSEID%" text:style-name="Internet_20_link" text:visited-style-name="Visited_20_Internet_20_Link">https://votreMoodle/report/trainingsessions/index.php?id=%COURSEID%</text:a> </text:p>
        </text:list-item>
      </text:list>
      <text:h text:style-name="Heading_20_3" text:outline-level="3"><text:bookmark-start text:name="__RefHeading___reglages_courants_7"/><text:bookmark-start text:name="reglages_courants"/>Réglages courants<text:bookmark-end text:name="__RefHeading___reglages_courants_7"/><text:bookmark-end text:name="reglages_courants"/></text:h>
      <text:h text:style-name="Heading_20_4" text:outline-level="4"><text:bookmark-start text:name="__RefHeading___restreindre_la_disponibilite_8"/><text:bookmark-start text:name="restreindre_la_disponibilite"/>Restreindre la disponibilité<text:bookmark-end text:name="__RefHeading___restreindre_la_disponibilite_8"/><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9"/><text:bookmark-start text:name="achevement_d_activite"/>Achèvement d'activité<text:bookmark-end text:name="__RefHeading___achevement_d_activite_9"/><text:bookmark-end text:name="achevement_d_activite"/></text:h>
      <text:list text:style-name="List_20_1" text:continue-numbering="false">
        <text:list-item>
          <text:p text:style-name="LastListParagraph_List_20_1_Content_First"> A activer si vous voulez vous assurer que les étudiants ont bien pris note du ou des texte(s) proposé(s).</text:p>
        </text:list-item>
      </text:list>
      <text:p text:style-name="Horizontal_20_Line"/>
      <text:p text:style-name="Text_20_body"><text:a xlink:type="simple" xlink:href="https://docs.activeprolearn.com/doku.php?id=mod:customlabel:userguide" text:style-name="Internet_20_link" text:visited-style-name="Visited_20_Internet_20_Link">Retour guide d'utilisation &amp; guide pédagogique</text:a> - <text:a xlink:type="simple" xlink:href="https://docs.activeprolearn.com/doku.php?id=mod:customlabel" text:style-name="Internet_20_link" text:visited-style-name="Visited_20_Internet_20_Link">Retour à l'index du module Ele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38</meta:creation-date>
    <dc:creator>Generated</dc:creator>
    <dc:date>2026-08-28T22::00:38</dc:date>
    <dc:language>en-US</dc:language>
    <meta:editing-cycles>1</meta:editing-cycles>
    <meta:editing-duration>PT0S</meta:editing-duration>
    <dc:title>mod:customlabel:text</dc:title>
  </office:meta>
</office:document-meta>
</file>