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03804904f2780bcf3cc0001b763e1ae7.png"/>
  <manifest:file-entry manifest:media-type="image/png" manifest:full-path="Pictures/e55eee75663a80dc6af6121ece2796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requestcontact"/><text:bookmark-start text:name="__RefHeading___element_de_coursdemande_de_contact_1"/><text:bookmark-start text:name="element_de_coursdemande_de_contact"/>Élément de cours : Demande de contact<text:bookmark-end text:name="__RefHeading___element_de_coursdemande_de_contact_1"/><text:bookmark-end text:name="element_de_coursdemande_de_contact"/></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élément de cours “Demande de contact” permet de :</text:p>
      <text:list text:style-name="List_20_1" text:continue-numbering="false">
        <text:list-item>
          <text:p text:style-name="List_20_1_Content_First"> Modifier le titre de l'élément de cours à convenance.</text:p>
        </text:list-item>
        <text:list-item>
          <text:p text:style-name="List_20_1_Content_Last"> Saisir un lien pointant vers un formulaire de contact. </text:p>
        </text:list-item>
      </text:list>
      <text:h text:style-name="Heading_20_3" text:outline-level="3"><text:bookmark-start text:name="__RefHeading___exemple_de_rendu_sur_un_cours_3"/><text:bookmark-start text:name="exemple_de_rendu_sur_un_cours"/>Exemple de rendu sur un cours<text:bookmark-end text:name="__RefHeading___exemple_de_rendu_sur_un_cours_3"/><text:bookmark-end text:name="exemple_de_rendu_sur_un_cours"/></text:h>
      <text:p text:style-name="Text_20_body"><draw:frame draw:style-name="mediacenter" draw:name="1" text:anchor-type="paragraph" draw:z-index="1" svg:width="24.844375cm" style:rel-width="100%" svg:height="3.095625cm" style:rel-height="scale"><draw:image xlink:href="Pictures/03804904f2780bcf3cc0001b763e1ae7.png" xlink:type="simple" xlink:show="embed" xlink:actuate="onLoad"/></draw:frame></text:p>
      <text:p text:style-name="Text_20_body"><draw:frame draw:style-name="mediacenter" draw:name="2" text:anchor-type="paragraph" draw:z-index="2" svg:width="23.1775cm" style:rel-width="100%" svg:height="4.841875cm" style:rel-height="scale"><draw:image xlink:href="Pictures/e55eee75663a80dc6af6121ece2796e7.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Demande de contact” dans le type d'étiquette.</text:p>
        </text:list-item>
        <text:list-item>
          <text:p text:style-name="List_20_1_Content_Last">  Le nom de l'élément s'affiche par défaut : Si vous ne saisissez rien il y aura :Formulaire de contact (Chaque élément de cours son nom propre).</text:p>
        </text:list-item>
      </text:list>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Pas de pertinence fonctionnelle ou pédagogique pour cet élément.</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ctiver l'achèvement d'activité pour cet élément de cours n'est pas pertinent sur le plan pédagogique. </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3:40</meta:creation-date>
    <dc:creator>Generated</dc:creator>
    <dc:date>2026-08-28T22::03:40</dc:date>
    <dc:language>en-US</dc:language>
    <meta:editing-cycles>1</meta:editing-cycles>
    <meta:editing-duration>PT0S</meta:editing-duration>
    <dc:title>mod:customlabel:requestcontact</dc:title>
  </office:meta>
</office:document-meta>
</file>