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6583f57d723472e9a81c611b2dc8e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remind"/><text:bookmark-start text:name="__RefHeading___element_de_coursa_retenir_1"/><text:bookmark-start text:name="element_de_coursa_retenir"/>Elément de cours : A retenir<text:bookmark-end text:name="__RefHeading___element_de_coursa_retenir_1"/><text:bookmark-end text:name="element_de_coursa_retenir"/></text:h>
      <text:h text:style-name="Heading_20_4" text:outline-level="4"><text:bookmark-start text:name="__RefHeading___presentation_2"/><text:bookmark-start text:name="presentation"/>Présentation<text:bookmark-end text:name="__RefHeading___presentation_2"/><text:bookmark-end text:name="presentation"/></text:h>
      <text:p text:style-name="Text_20_body">L'élément peut concerner aussi bien une consigne de cours qu'un élément pédagogique.</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0.583333333333cm" svg:height="2.7882436260623cm"><draw:image xlink:href="Pictures/36583f57d723472e9a81c611b2dc8e92.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A retenir”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généralement pas activé pour des éléments de cours de type titre.</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n ou plusieurs rappel(s) propos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text:p>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15:08</meta:creation-date>
    <dc:creator>Generated</dc:creator>
    <dc:date>2026-08-28T23::15:08</dc:date>
    <dc:language>en-US</dc:language>
    <meta:editing-cycles>1</meta:editing-cycles>
    <meta:editing-duration>PT0S</meta:editing-duration>
    <dc:title>mod:customlabel:remind</dc:title>
  </office:meta>
</office:document-meta>
</file>