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7f4a723057bff115ead7d92374400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pedagogicadvice"/><text:bookmark-start text:name="__RefHeading___element_de_coursnote_pedagogique_1"/><text:bookmark-start text:name="element_de_coursnote_pedagogique"/>Elément de cours : Note pédagogique<text:bookmark-end text:name="__RefHeading___element_de_coursnote_pedagogique_1"/><text:bookmark-end text:name="element_de_coursnote_pedagogique"/></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a Note pédagogique s'adresse à des acteurs spécifique de la chaîne pédagogique. Elles ont pour but de permettre l'édition d'un “meta-contenu” à destination des pédagogues (resp. des auteurs).</text:p>
      <text:p text:style-name="Text_20_body">Utilisée par des auteurs (ou éventuellement l'ingénierie pédagogique), pour donner des indications pédagogiques aux exploitants du contenu (conducteurs/opérateurs de formation)</text:p>
      <text:p text:style-name="Text_20_body">Comme la <text:a xlink:type="simple" xlink:href="https://docs.activeprolearn.com/doku.php?id=mod:customlabel:authornote" text:style-name="Internet_20_link" text:visited-style-name="Visited_20_Internet_20_Link">note de conception</text:a>,  <text:span text:style-name="Strong_20_Emphasis">Elle n'est jamais visible par les étudiants</text:span></text:p>
      <text:h text:style-name="Heading_20_3" text:outline-level="3"><text:bookmark-start text:name="__RefHeading___rendu_sur_le_cours_3"/><text:bookmark-start text:name="rendu_sur_le_cours"/>Rendu sur le cours<text:bookmark-end text:name="__RefHeading___rendu_sur_le_cours_3"/><text:bookmark-end text:name="rendu_sur_le_cours"/></text:h>
      <text:p text:style-name="Text_20_body"><draw:frame draw:style-name="mediacenter" draw:name="1" text:anchor-type="paragraph" draw:z-index="1" svg:width="13.387916666667cm" svg:height="5.08cm"><draw:image xlink:href="Pictures/f7f4a723057bff115ead7d923744009f.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Note pédagogique”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pédagogues ont bien pris note de la Note pédagogique affichée.</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6::05:25</meta:creation-date>
    <dc:creator>Generated</dc:creator>
    <dc:date>2026-09-13T16::05:25</dc:date>
    <dc:language>en-US</dc:language>
    <meta:editing-cycles>1</meta:editing-cycles>
    <meta:editing-duration>PT0S</meta:editing-duration>
    <dc:title>mod:customlabel:pedagogicadvice</dc:title>
  </office:meta>
</office:document-meta>
</file>