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0b402313e9b4c346d33b4ca4d3b6d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method"/><text:bookmark-start text:name="__RefHeading___element_de_coursmethode_1"/><text:bookmark-start text:name="element_de_coursmethode"/>Elément de cours : Méthode<text:bookmark-end text:name="__RefHeading___element_de_coursmethode_1"/><text:bookmark-end text:name="element_de_coursmethod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méthode sert à spécifier les règles d'étapes ordonnées permettant d'arriver à un résultat, ou celles qui permettent l'apprentissage d'une technique, d'un travail, d'une action ,d'une activité de manière raisonnée.</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1" text:anchor-type="paragraph" draw:z-index="1" svg:width="14.12875cm" svg:height="6.8791666666667cm"><draw:image xlink:href="Pictures/50b402313e9b4c346d33b4ca4d3b6d4f.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Méthode”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ne ou plusieurs méthode(s) proposée(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text:p>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37</meta:creation-date>
    <dc:creator>Generated</dc:creator>
    <dc:date>2026-08-28T21::59:37</dc:date>
    <dc:language>en-US</dc:language>
    <meta:editing-cycles>1</meta:editing-cycles>
    <meta:editing-duration>PT0S</meta:editing-duration>
    <dc:title>mod:customlabel:method</dc:title>
  </office:meta>
</office:document-meta>
</file>