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720505e43cde939187c3d16f6f8600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customlabel:localdokuwikicontent"/><text:bookmark-start text:name="__RefHeading___element_de_courscontenu_wiki_1"/><text:bookmark-start text:name="element_de_courscontenu_wiki"/>Elément de cours : Contenu wiki<text:bookmark-end text:name="__RefHeading___element_de_courscontenu_wiki_1"/><text:bookmark-end text:name="element_de_courscontenu_wiki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'élément de cours Contenu Wiki permet d'afficher le contenu d'un wiki en le libérant optionnellement des liens qu'il contient.
Il peut être localement surchargé par CSS afin de correspondre à votre charte éditoriale.</text:p>
      <text:h text:style-name="Heading_20_3" text:outline-level="3"><text:bookmark-start text:name="__RefHeading___valeur_ajoutee_3"/><text:bookmark-start text:name="valeur_ajoutee"/>Valeur ajoutée<text:bookmark-end text:name="__RefHeading___valeur_ajoutee_3"/><text:bookmark-end text:name="valeur_ajoutee"/></text:h>
      <text:p text:style-name="Text_20_body">Eviter redondance et maintien de multiples contenus. </text:p>
      <text:h text:style-name="Heading_20_3" text:outline-level="3"><text:bookmark-start text:name="__RefHeading___reglages_de_l_element_de_cours_4"/><text:bookmark-start text:name="reglages_de_l_element_de_cours"/>Réglages de l'élément de cours<text:bookmark-end text:name="__RefHeading___reglages_de_l_element_de_cours_4"/><text:bookmark-end text:name="reglages_de_l_element_de_cours"/></text:h>
      <text:p text:style-name="Text_20_body"><draw:frame draw:style-name="mediacenter" draw:name="1" text:anchor-type="paragraph" draw:z-index="1" svg:width="15.875cm" svg:height="8.2393736017897cm"><draw:image xlink:href="Pictures/720505e43cde939187c3d16f6f860093.png" xlink:type="simple" xlink:show="embed" xlink:actuate="onLoad"/></draw:frame></text:p>
      <text:list text:style-name="Numbering_20_1" text:continue-numbering="false">
        <text:list-item>
          <text:p text:style-name="Numbering_20_1_Content_First"> Type d'étiquette : Choisir contenu de wiki</text:p>
        </text:list-item>
        <text:list-item>
          <text:p text:style-name="Numbering_20_1_Content"> Nom de l'élément : lien docuwiki uniquement</text:p>
        </text:list-item>
        <text:list-item>
          <text:p text:style-name="Numbering_20_1_Content"> Supprimer les liens : oui ou non</text:p>
        </text:list-item>
        <text:list-item>
          <text:p text:style-name="Numbering_20_1_Content_Last"> Cacher les éléments HTML : H1,  H2 par defaut - Ou Saisir le code html à exclure du bloc</text:p>
        </text:list-item>
      </text:list>
      <text:p text:style-name="Text_20_body">Indiquez le code HTML, par exemple h1 et h2  dans les réglages : code html à cacher,  pour éviter la reprise des titrages des pages de  wiki par exemple.</text:p>
      <text:p text:style-name="Text_20_body">Ces titrages seront plutôt présentés sur Moodle avec les <text:a xlink:type="simple" xlink:href="https://docs.activeprolearn.com/doku.php?id=mod:customlabel:userguide" text:style-name="Internet_20_link" text:visited-style-name="Visited_20_Internet_20_Link">éléments de structure (titrages)</text:a>. </text:p>
      <text:list text:style-name="Numbering_20_1" text:continue-numbering="false">
        <text:list-item>
          <text:p text:style-name="LastListParagraph_Numbering_20_1_Content_First"> Css locale : code css pour mise en forme</text:p>
        </text:list-item>
      </text:list>
      <text:h text:style-name="Heading_20_3" text:outline-level="3"><text:bookmark-start text:name="__RefHeading___exclure_du_contenu_wiki_de_l_affichage_dans_moodle_5"/><text:bookmark-start text:name="exclure_du_contenu_wiki_de_l_affichage_dans_moodle"/>Exclure du contenu Wiki de l'affichage dans Moodle<text:bookmark-end text:name="__RefHeading___exclure_du_contenu_wiki_de_l_affichage_dans_moodle_5"/><text:bookmark-end text:name="exclure_du_contenu_wiki_de_l_affichage_dans_moodle"/></text:h>
      <text:p text:style-name="Text_20_body">Code wiki :</text:p>
      <text:list text:style-name="Numbering_20_1" text:continue-numbering="false">
        <text:list-item>
          <text:p text:style-name="Numbering_20_1_Content_First"> En debut de chapitre : <text:span text:style-name="Strong_20_Emphasis">&lt;html&gt;&lt;!– nomoodle –&gt;&lt;/html&gt;</text:span></text:p>
        </text:list-item>
        <text:list-item>
          <text:p text:style-name="Numbering_20_1_Content_Last"> En fin de chapitre <text:span text:style-name="Strong_20_Emphasis">&lt;html&gt;&lt;!– /nomoodle –&gt;&lt;/html&gt;</text:span></text:p>
        </text:list-item>
      </text:list>
      <text:p text:style-name="Horizontal_20_Line"/>
      <text:p text:style-name="Text_20_body"><text:a xlink:type="simple" xlink:href="https://docs.activeprolearn.com/doku.php?id=mod:customlabel:userguide" text:style-name="Internet_20_link" text:visited-style-name="Visited_20_Internet_20_Link">Retour guide d'utilisation &amp; guide pédagogique</text:a> - <text:a xlink:type="simple" xlink:href="https://docs.activeprolearn.com/doku.php?id=mod:customlabel" text:style-name="Internet_20_link" text:visited-style-name="Visited_20_Internet_20_Link">Retour à l'index du module Eléments de cours</text:a> 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22:34</meta:creation-date>
    <dc:creator>Generated</dc:creator>
    <dc:date>2026-08-31T09::22:34</dc:date>
    <dc:language>en-US</dc:language>
    <meta:editing-cycles>1</meta:editing-cycles>
    <meta:editing-duration>PT0S</meta:editing-duration>
    <dc:title>mod:customlabel:localdokuwikicontent</dc:title>
  </office:meta>
</office:document-meta>
</file>