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506a9d8fa6868300e802e4128f9bfc5f.png"/>
  <manifest:file-entry manifest:media-type="image/png" manifest:full-path="Pictures/970d8dd3791ff7c5af8c7a1836d6083a.png"/>
  <manifest:file-entry manifest:media-type="image/png" manifest:full-path="Pictures/c4e7e362c489f67f1d5b5acc5e62c4e8.png"/>
  <manifest:file-entry manifest:media-type="image/png" manifest:full-path="Pictures/e656918f6b3478c3459235717d5b95c9.png"/>
  <manifest:file-entry manifest:media-type="image/png" manifest:full-path="Pictures/16080fcbeee6bc99e1cbec836e620a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learningindicators"/><text:bookmark-start text:name="__RefHeading___element_de_courssatisfaction_1"/><text:bookmark-start text:name="element_de_courssatisfaction"/>Elément de cours : Satisfaction<text:bookmark-end text:name="__RefHeading___element_de_courssatisfaction_1"/><text:bookmark-end text:name="element_de_courssatisfaction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L'élément de cours Contenu Satisfaction permet d'afficher un donut de restitution des résultats d'un questionnaire dans Moodle.
Il peut être localement surchargé en couleurs afin de correspondre à votre charte éditoriale.</text:p>
      <text:h text:style-name="Heading_20_3" text:outline-level="3"><text:bookmark-start text:name="__RefHeading___valeur_ajoutee_3"/><text:bookmark-start text:name="valeur_ajoutee"/>Valeur ajoutée<text:bookmark-end text:name="__RefHeading___valeur_ajoutee_3"/><text:bookmark-end text:name="valeur_ajoutee"/></text:h>
      <text:p text:style-name="Text_20_body">Automatisation des indicateurs qualité, qualiopi par exemple</text:p>
      <text:h text:style-name="Heading_20_3" text:outline-level="3"><text:bookmark-start text:name="__RefHeading___prerequis_4"/><text:bookmark-start text:name="prerequis"/>Prérequis<text:bookmark-end text:name="__RefHeading___prerequis_4"/><text:bookmark-end text:name="prerequis"/></text:h>
      <text:p text:style-name="Text_20_body">Existence d'un questionnaire dans Moodle (Dont on peut tester émission par mail) </text:p>
      <text:p text:style-name="Text_20_body"><text:a xlink:type="simple" xlink:href="https://docs.activeprolearn.com/doku.php?id=blocks:coursenotification" text:style-name="Internet_20_link" text:visited-style-name="Visited_20_Internet_20_Link">Voir bloc Course Notifications</text:a></text:p>
      <text:h text:style-name="Heading_20_3" text:outline-level="3"><text:bookmark-start text:name="__RefHeading___reglages_de_l_element_de_cours_5"/><text:bookmark-start text:name="reglages_de_l_element_de_cours"/>Réglages de l'élément de cours<text:bookmark-end text:name="__RefHeading___reglages_de_l_element_de_cours_5"/><text:bookmark-end text:name="reglages_de_l_element_de_cours"/></text:h>
      <text:p text:style-name="Text_20_body"><draw:frame draw:style-name="mediacenter" draw:name="1" text:anchor-type="paragraph" draw:z-index="1" svg:width="10.583333333333cm" svg:height="9.6593915343915cm"><draw:image xlink:href="Pictures/506a9d8fa6868300e802e4128f9bfc5f.png" xlink:type="simple" xlink:show="embed" xlink:actuate="onLoad"/></draw:frame></text:p>
      <text:list text:style-name="List_20_1" text:continue-numbering="false">
        <text:list-item>
          <text:p text:style-name="List_20_1_Content_First">   - Type d'étiquette : Choisir “Satisfaction”</text:p>
        </text:list-item>
        <text:list-item>
          <text:p text:style-name="List_20_1_Content">   - Titre  de l'élément : Titre libre, exemple “Indicateur de sastisfaction- 2022”</text:p>
        </text:list-item>
        <text:list-item>
          <text:p text:style-name="List_20_1_Content">   - Emplacement de la légende : Choix entre Nord,Sud, Est et Ouest</text:p>
        </text:list-item>
        <text:list-item>
          <text:p text:style-name="List_20_1_Content">   - Activité source du score de satisfaction  : Selectionner le questionnaire de votre cours</text:p>
        </text:list-item>
        <text:list-item>
          <text:p text:style-name="List_20_1_Content">   - Entrez le rang de la question dans la source : Numéro de la question concernée: Si votre questionnaire à 4 questions, vous aurez donc 4 éléments satisfaction.</text:p>
        </text:list-item>
        <text:list-item>
          <text:p text:style-name="List_20_1_Content">   - Largeur du graphe : En pixel , exemple 650</text:p>
        </text:list-item>
        <text:list-item>
          <text:p text:style-name="List_20_1_Content">   - Hauteur du graphe : En pixel, exemple 340</text:p>
        </text:list-item>
        <text:list-item>
          <text:p text:style-name="List_20_1_Content_Last">   - Surcharge du jeu de couleurs : Codes hexadécimaux des couleurs séparés par des virgules, 1 par réponse. </text:p>
        </text:list-item>
      </text:list>
      <text:p text:style-name="Text_20_body"><text:span text:style-name="Strong_20_Emphasis">Exemple de surcharge de couleur</text:span></text:p>
      <text:list text:style-name="List_20_1" text:continue-numbering="false">
        <text:list-item>
          <text:p text:style-name="List_20_1_Content_First"> pour 4 items de réponses à vos question : Oui tout à fait, Oui en partie , Non pas tout à fait, Non pas du tout</text:p>
        </text:list-item>
        <text:list-item>
          <text:p text:style-name="List_20_1_Content_Last"> on mettra 4 code couleurs , chacun correspondant à une réponse possible :  #00CC00,#66FF66,#FF6666,#FF0000 </text:p>
        </text:list-item>
      </text:list>
      <text:h text:style-name="Heading_20_3" text:outline-level="3"><text:bookmark-start text:name="__RefHeading___rendu_en_coherence_avec_les_retours_de_questionnaires_6"/><text:bookmark-start text:name="rendu_en_coherence_avec_les_retours_de_questionnaires"/>Rendu  en cohérence avec les retours de questionnaires<text:bookmark-end text:name="__RefHeading___rendu_en_coherence_avec_les_retours_de_questionnaires_6"/><text:bookmark-end text:name="rendu_en_coherence_avec_les_retours_de_questionnaires"/></text:h>
      <text:list text:style-name="List_20_1" text:continue-numbering="false">
        <text:list-item>
          <text:p text:style-name="LastListParagraph_List_20_1_Content_First"> Réponses de tous les participants question 1</text:p>
        </text:list-item>
      </text:list>
      <text:p text:style-name="Text_20_body"><draw:frame draw:style-name="mediacenter" draw:name="2" text:anchor-type="paragraph" draw:z-index="2" svg:width="10.583333333333cm" svg:height="2.090065828845cm"><draw:image xlink:href="Pictures/970d8dd3791ff7c5af8c7a1836d6083a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2.4901960784314cm"><draw:image xlink:href="Pictures/c4e7e362c489f67f1d5b5acc5e62c4e8.png" xlink:type="simple" xlink:show="embed" xlink:actuate="onLoad"/></draw:frame></text:p>
      <text:list text:style-name="List_20_1" text:continue-numbering="false">
        <text:list-item>
          <text:p text:style-name="LastListParagraph_List_20_1_Content_First"> Rendu de l'élément de cours sur le cours</text:p>
        </text:list-item>
      </text:list>
      <text:p text:style-name="Text_20_body"><draw:frame draw:style-name="mediacenter" draw:name="4" text:anchor-type="paragraph" draw:z-index="4" svg:width="10.583333333333cm" svg:height="5.3641552511416cm"><draw:image xlink:href="Pictures/e656918f6b3478c3459235717d5b95c9.png" xlink:type="simple" xlink:show="embed" xlink:actuate="onLoad"/></draw:frame><draw:frame draw:style-name="mediacenter" draw:name="5" text:anchor-type="paragraph" draw:z-index="5" svg:width="10.583333333333cm" svg:height="13.716557017544cm"><draw:image xlink:href="Pictures/16080fcbeee6bc99e1cbec836e620a77.png" xlink:type="simple" xlink:show="embed" xlink:actuate="onLoad"/></draw:frame></text:p>
      <text:p text:style-name="Horizontal_20_Line"/>
      <text:p text:style-name="Text_20_body"><text:a xlink:type="simple" xlink:href="https://docs.activeprolearn.com/doku.php?id=mod:customlabel:userguide" text:style-name="Internet_20_link" text:visited-style-name="Visited_20_Internet_20_Link">Retour guide d'utilisation &amp; guide pédagogique</text:a> - <text:a xlink:type="simple" xlink:href="https://docs.activeprolearn.com/doku.php?id=mod:customlabel" text:style-name="Internet_20_link" text:visited-style-name="Visited_20_Internet_20_Link">Retour à l'index du module Eléments de cours</text:a> 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9:53</meta:creation-date>
    <dc:creator>Generated</dc:creator>
    <dc:date>2026-08-28T21::59:53</dc:date>
    <dc:language>en-US</dc:language>
    <meta:editing-cycles>1</meta:editing-cycles>
    <meta:editing-duration>PT0S</meta:editing-duration>
    <dc:title>mod:customlabel:learningindicators</dc:title>
  </office:meta>
</office:document-meta>
</file>