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927524745d33a9e34ed75e59ee026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keypoints"/><text:bookmark-start text:name="__RefHeading___element_de_courspoints_cles_1"/><text:bookmark-start text:name="element_de_courspoints_cles"/>Elément de cours :  Points clés<text:bookmark-end text:name="__RefHeading___element_de_courspoints_cles_1"/><text:bookmark-end text:name="element_de_courspoints_cle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Points clés” permet de souligner en fin de séquence ou de page de cours les points clefs qui doivent être appris et mémorisés. Ce sont en général des concepts “repère” dans la connaissance, des “balises” de savoir qui permettent par déduction ou par procédés mnémotechniques ou praxéotomiques de retrouver une connaissance plus fine.</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0.583333333333cm" svg:height="4.9158669225848cm"><draw:image xlink:href="Pictures/5927524745d33a9e34ed75e59ee026aa.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Points clés”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es informations à retenir affichés.</text:p>
        </text:list-item>
      </text:list>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 éléments de cours</text:a></text:p>
      <text:p text:style-name="Text_20_body"><text:a xlink:type="simple" xlink:href="https://docs.activeprolearn.com/doku.php?id=mod:customlabel" text:style-name="Internet_20_link" text:visited-style-name="Visited_20_Internet_20_Link">Retour à l'index du module Ele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5::40:15</meta:creation-date>
    <dc:creator>Generated</dc:creator>
    <dc:date>2026-09-16T15::40:15</dc:date>
    <dc:language>en-US</dc:language>
    <meta:editing-cycles>1</meta:editing-cycles>
    <meta:editing-duration>PT0S</meta:editing-duration>
    <dc:title>mod:customlabel:keypoints</dc:title>
  </office:meta>
</office:document-meta>
</file>