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b8abe748704f1ba89a3ed3f7f42b5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example"/><text:bookmark-start text:name="__RefHeading___element_de_coursexemple_1"/><text:bookmark-start text:name="element_de_coursexemple"/>Elément de cours : Exemple<text:bookmark-end text:name="__RefHeading___element_de_coursexemple_1"/><text:bookmark-end text:name="element_de_coursexempl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Exemple” est un simple texte qui apparaît marqué explicitement comme un exemple. </text:p>
      <text:p text:style-name="Text_20_body">Par ce marquage explicite, on fait accepter à l'élève un à priori : le contenu de ce paragraphe est contextualisé. Il n'a qu'une valeur locale et non générale. Lorsque les notions sont simples, il est facile d'exprimer différemment le concept général et l'échantillon. Malgré ces précautions, tous les élèves n'arrivent pas à décoder la “portée” de l'énoncé.</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0.239375cm" svg:height="8.7577083333333cm"><draw:image xlink:href="Pictures/3b8abe748704f1ba89a3ed3f7f42b5eb.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Exempl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Cette option vous permet d'afficher ou cacher la ressource, autrement dit la rendre visible ou cachée aux apprenants.</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 ou des exemple(s) proposé(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36</meta:creation-date>
    <dc:creator>Generated</dc:creator>
    <dc:date>2026-08-28T21::59:36</dc:date>
    <dc:language>en-US</dc:language>
    <meta:editing-cycles>1</meta:editing-cycles>
    <meta:editing-duration>PT0S</meta:editing-duration>
    <dc:title>mod:customlabel:example</dc:title>
  </office:meta>
</office:document-meta>
</file>