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8affbe75d9c6d6de47791f2f80d44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courseinfo"/><text:bookmark-start text:name="__RefHeading___elements_de_coursinformations_sur_le_cours_1"/><text:bookmark-start text:name="elements_de_coursinformations_sur_le_cours"/>Éléments de cours : Informations sur le cours<text:bookmark-end text:name="__RefHeading___elements_de_coursinformations_sur_le_cours_1"/><text:bookmark-end text:name="elements_de_coursinformations_sur_le_cou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élément de cours “Informations sur le cours” permet de préciser les éléments d'informations globales sur un cours donné. Vous choisissez librement les items que vous voulez afficher au moment de compléter le formulaire pour renseigner cet élément de cours :</text:p>
      <text:p text:style-name="Text_20_body"><text:span text:style-name="Strong_20_Emphasis">Objectifs :</text:span></text:p>
      <text:p text:style-name="Text_20_body">Ici on précise les objectifs pédagogiques dans le cadre du cours. Ils peuvent préciser si une attestation, un certificat ou un diplôme sera délivré en fin de cursus.</text:p>
      <text:p text:style-name="Text_20_body"><text:span text:style-name="Strong_20_Emphasis">Acquisitions:</text:span></text:p>
      <text:p text:style-name="Text_20_body">On précise les connaissances/compétences qui seront acquises. On peut également y détailler le programme pédagogique.</text:p>
      <text:p text:style-name="Text_20_body"><text:span text:style-name="Strong_20_Emphasis">Concepts :</text:span></text:p>
      <text:p text:style-name="Text_20_body">Quels seront les concepts clés que l'apprenant appréhendera à l'issue du cours ? </text:p>
      <text:p text:style-name="Text_20_body">Vous pouvez détailler sous forme textuelle, ou, comme dans l'exemple en bas de page, indiquer une succession de mots clés faisant références aux différents concepts abordés.</text:p>
      <text:p text:style-name="Text_20_body"><text:span text:style-name="Strong_20_Emphasis">Organisation de l'enseignement :</text:span></text:p>
      <text:p text:style-name="Text_20_body">On peut préciser les modalités d'accès à la formation, comme par exemple full e-learning, blended learning, Mooc, <text:span text:style-name="Emphasis">en salle</text:span> etc.</text:p>
      <text:p text:style-name="Text_20_body"><text:span text:style-name="Emphasis">En effet vous pouvez mettre en œuvre une présentation de cours qui aura lieu en présentiel, tout ou partie, cet élément de cours ne servira dans ce cas qu'à alimenter des informations sur votre offre globale de formation.</text:span></text:p>
      <text:p text:style-name="Text_20_body"><text:span text:style-name="Strong_20_Emphasis">Pré requis :</text:span></text:p>
      <text:p text:style-name="Text_20_body">Quels sont les préalables au suivi du cours ? Au niveau connaissances/compétences, mais encore au niveau matériel, comme par exemple disposer d'un casque micro.</text:p>
      <text:p text:style-name="Text_20_body"><text:span text:style-name="Strong_20_Emphasis">Cours suivants :</text:span></text:p>
      <text:p text:style-name="Text_20_body">Post formation, quel sont les cours possibles que l'étudiant/apprenant peut ou doit suivre ?
Si vous utilisez un <text:a xlink:type="simple" xlink:href="https://docs.activeprolearn.com/doku.php?id=format:page" text:style-name="Internet_20_link" text:visited-style-name="Visited_20_Internet_20_Link">format de cours page</text:a>, vous pouvez mettre un lien vers la page de garde du ou des cours suivants, que dans ce cas vous publierez avec une visibilité total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Information sur le cours”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itre sur le cours pour chacun des items proposés décrits plus haut.</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uniquement si vous voulez vous assurer que les étudiants ont bien pris note des informations sur le cours.</text:p>
        </text:list-item>
      </text:list>
      <text:h text:style-name="Heading_20_3" text:outline-level="3"><text:bookmark-start text:name="__RefHeading___exemple_de_renduinformation_sur_un_cours_type_spoc_8"/><text:bookmark-start text:name="exemple_de_renduinformation_sur_un_cours_type_spoc"/>Exemple de rendu  : Information sur un cours type SPOC<text:bookmark-end text:name="__RefHeading___exemple_de_renduinformation_sur_un_cours_type_spoc_8"/><text:bookmark-end text:name="exemple_de_renduinformation_sur_un_cours_type_spoc"/></text:h>
      <text:p text:style-name="Text_20_body"><draw:frame draw:style-name="mediacenter" draw:name="1" text:anchor-type="paragraph" draw:z-index="1" svg:width="15.875cm" svg:height="15.490274234694cm"><draw:image xlink:href="Pictures/e8affbe75d9c6d6de47791f2f80d44a7.png" xlink:type="simple" xlink:show="embed" xlink:actuate="onLoad"/></draw:frame></text:p>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1:52</meta:creation-date>
    <dc:creator>Generated</dc:creator>
    <dc:date>2026-08-28T22::01:52</dc:date>
    <dc:language>en-US</dc:language>
    <meta:editing-cycles>1</meta:editing-cycles>
    <meta:editing-duration>PT0S</meta:editing-duration>
    <dc:title>mod:customlabel:courseinfo</dc:title>
  </office:meta>
</office:document-meta>
</file>