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ba5c3000ba82da061d3406fa1ab749d.png"/>
  <manifest:file-entry manifest:media-type="image/png" manifest:full-path="Pictures/250edce96db71588fda8f5097d014e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courseclassifier"/><text:bookmark-start text:name="__RefHeading___element_de_coursclassification_de_cours_1"/><text:bookmark-start text:name="element_de_coursclassification_de_cours"/>Élément de cours : Classification de cours<text:bookmark-end text:name="__RefHeading___element_de_coursclassification_de_cours_1"/><text:bookmark-end text:name="element_de_coursclassification_de_cours"/></text:h>
      <text:h text:style-name="Heading_20_3" text:outline-level="3"><text:bookmark-start text:name="__RefHeading___definir_et_gerer_les_classifications_et_domaines_de_donnees_2"/><text:bookmark-start text:name="definir_et_gerer_les_classifications_et_domaines_de_donnees"/>Définir et gérer les classifications et domaines de données<text:bookmark-end text:name="__RefHeading___definir_et_gerer_les_classifications_et_domaines_de_donnees_2"/><text:bookmark-end text:name="definir_et_gerer_les_classifications_et_domaines_de_donnees"/></text:h>
      <text:p text:style-name="Text_20_body">Rappel : Cet élément de cours  s'appui sur des “taxonomies” de classification. Ces définitions sont rassemblées dans les réglages centraux du plugin  des éléments de cours.</text:p>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L'élément de cours “Classification de cours” permet de :</text:p>
      <text:list text:style-name="List_20_1" text:continue-numbering="false">
        <text:list-item>
          <text:p text:style-name="List_20_1_Content_First"> Classifier un cours sur 1 à 3 niveaux de catégories</text:p>
        </text:list-item>
        <text:list-item>
          <text:p text:style-name="List_20_1_Content_Last"> Alimenter le catalogue expositif des cours présents sur votre plateforme - Définir les rubriques de classification  </text:p>
        </text:list-item>
      </text:list>
      <text:p text:style-name="Text_20_body"><text:span text:style-name="Strong_20_Emphasis">Voir</text:span> <text:a xlink:type="simple" xlink:href="https://docs.activeprolearn.com/doku.php?id=local:courseindex:userguide" text:style-name="Internet_20_link" text:visited-style-name="Visited_20_Internet_20_Link">Catalogue de cours</text:a></text:p>
      <text:h text:style-name="Heading_20_3" text:outline-level="3"><text:bookmark-start text:name="__RefHeading___exemple_de_rendu_sur_un_cours_4"/><text:bookmark-start text:name="exemple_de_rendu_sur_un_cours"/>Exemple de rendu sur un cours<text:bookmark-end text:name="__RefHeading___exemple_de_rendu_sur_un_cours_4"/><text:bookmark-end text:name="exemple_de_rendu_sur_un_cours"/></text:h>
      <text:p text:style-name="Text_20_body"><draw:frame draw:style-name="mediacenter" draw:name="1" text:anchor-type="paragraph" draw:z-index="1" svg:width="15.875cm" svg:height="6.4766731016731cm"><draw:image xlink:href="Pictures/fba5c3000ba82da061d3406fa1ab749d.png" xlink:type="simple" xlink:show="embed" xlink:actuate="onLoad"/></draw:frame></text:p>
      <text:h text:style-name="Heading_20_3" text:outline-level="3"><text:bookmark-start text:name="__RefHeading___configuration_du_formulaire_5"/><text:bookmark-start text:name="configuration_du_formulaire"/>Configuration du formulaire<text:bookmark-end text:name="__RefHeading___configuration_du_formulaire_5"/><text:bookmark-end text:name="configuration_du_formulaire"/></text:h>
      <text:h text:style-name="Heading_20_4" text:outline-level="4"><text:bookmark-start text:name="__RefHeading___generaux_6"/><text:bookmark-start text:name="generaux"/>Généraux<text:bookmark-end text:name="__RefHeading___generaux_6"/><text:bookmark-end text:name="generaux"/></text:h>
      <text:list text:style-name="List_20_1" text:continue-numbering="false">
        <text:list-item>
          <text:p text:style-name="List_20_1_Content_First">  Sélectionner “Classification de cours” dans le type d'étiquette.</text:p>
        </text:list-item>
        <text:list-item>
          <text:p text:style-name="List_20_1_Content">  Le nom de l'élément s'affiche par défaut. (Chaque élément de cours son nom propre).</text:p>
        </text:list-item>
        <text:list-item>
          <text:p text:style-name="List_20_1_Content"> Niveaux actifs : Jusqu'à trois niveaux, si vous choisissez un nombre supérieur à 1, enregistrez et revenez en mode réglage pour choisir la suite des paramètres.</text:p>
        </text:list-item>
        <text:list-item>
          <text:p text:style-name="List_20_1_Content"> Classifications: Cliquez pour chaque niveau les items de votre liste (clic + CTROL enfoncé) pour choix multiples dans une même liste.</text:p>
        </text:list-item>
        <text:list-item>
          <text:p text:style-name="List_20_1_Content_Last"> Choisissez ensuite si vous affichez ou non le public cible et le statut du cours, et si oui, faites votre choix dans votre liste déroulante.</text:p>
        </text:list-item>
      </text:list>
      <text:h text:style-name="Heading_20_4" text:outline-level="4"><text:bookmark-start text:name="__RefHeading___reglages_courants_7"/><text:bookmark-start text:name="reglages_courants"/>Réglages courants<text:bookmark-end text:name="__RefHeading___reglages_courants_7"/><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p text:style-name="Text_20_body"><draw:frame draw:style-name="mediacenter" draw:name="2" text:anchor-type="paragraph" draw:z-index="2" svg:width="15.875cm" svg:height="14.552083333333cm"><draw:image xlink:href="Pictures/250edce96db71588fda8f5097d014ea6.png" xlink:type="simple" xlink:show="embed" xlink:actuate="onLoad"/></draw:frame></text:p>
      <text:h text:style-name="Heading_20_4" text:outline-level="4"><text:bookmark-start text:name="__RefHeading___restreindre_la_disponibilite_8"/><text:bookmark-start text:name="restreindre_la_disponibilite"/>Restreindre la disponibilité<text:bookmark-end text:name="__RefHeading___restreindre_la_disponibilite_8"/><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Pas de pertinence fonctionnelle ou pédagogique pour cet élément.</text:p>
        </text:list-item>
      </text:list>
      <text:h text:style-name="Heading_20_4" text:outline-level="4"><text:bookmark-start text:name="__RefHeading___achevement_d_activite_9"/><text:bookmark-start text:name="achevement_d_activite"/>Achèvement d'activité<text:bookmark-end text:name="__RefHeading___achevement_d_activite_9"/><text:bookmark-end text:name="achevement_d_activite"/></text:h>
      <text:list text:style-name="List_20_1" text:continue-numbering="false">
        <text:list-item>
          <text:p text:style-name="LastListParagraph_List_20_1_Content_First"> Activer l'achèvement d'activité pour cet élément de cours n'est pas pertinent sur le plan pédagogique. </text:p>
        </text:list-item>
      </text:list>
      <text:h text:style-name="Heading_20_4" text:outline-level="4"><text:bookmark-start text:name="__RefHeading___en_savoir_plus_sur_les_classifieurs_10"/><text:bookmark-start text:name="en_savoir_plus_sur_les_classifieurs"/>En savoir plus sur les classifieurs<text:bookmark-end text:name="__RefHeading___en_savoir_plus_sur_les_classifieurs_10"/><text:bookmark-end text:name="en_savoir_plus_sur_les_classifieurs"/></text:h>
      <text:p text:style-name="Text_20_body"><text:a xlink:type="simple" xlink:href="https://docs.activeprolearn.com/doku.php?id=mod:customlabel:settings:classifiers" text:style-name="Internet_20_link" text:visited-style-name="Visited_20_Internet_20_Link">Classifieurs et domaines de données</text:a></text:p>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3::05:54</meta:creation-date>
    <dc:creator>Generated</dc:creator>
    <dc:date>2026-08-28T03::05:54</dc:date>
    <dc:language>en-US</dc:language>
    <meta:editing-cycles>1</meta:editing-cycles>
    <meta:editing-duration>PT0S</meta:editing-duration>
    <dc:title>mod:customlabel:courseclassifier</dc:title>
  </office:meta>
</office:document-meta>
</file>