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d3f3833995f17cd4ae5e5f9f8bf3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comment"/><text:bookmark-start text:name="__RefHeading___elements_de_coursboite_de_commentaires_1"/><text:bookmark-start text:name="elements_de_coursboite_de_commentaires"/>Eléments de cours : Boîte de commentaires<text:bookmark-end text:name="__RefHeading___elements_de_coursboite_de_commentaires_1"/><text:bookmark-end text:name="elements_de_coursboite_de_commentaires"/></text:h>
      <text:p text:style-name="Text_20_body">Les commentaires sont des contenus présentés comme “accessoires”, “métas” et doivent être clairement isolé du flux principal de lecture. </text:p>
      <text:p text:style-name="Text_20_body">Leur contenus reste une séquence de texte libre éditable par le Whysiwhig de Moodle. Nous conseillons néanmoins de ne pas abuser d'artifices de mise en forme qui rendraient moins visible l'isolation de ce message. </text:p>
      <text:h text:style-name="Heading_20_3" text:outline-level="3"><text:bookmark-start text:name="__RefHeading___rendu_sur_le_cours_2"/><text:bookmark-start text:name="rendu_sur_le_cours"/>Rendu sur le cours<text:bookmark-end text:name="__RefHeading___rendu_sur_le_cours_2"/><text:bookmark-end text:name="rendu_sur_le_cours"/></text:h>
      <text:p text:style-name="Text_20_body"><draw:frame draw:style-name="mediacenter" draw:name="0" text:anchor-type="paragraph" draw:z-index="0" svg:width="13.520208333333cm" svg:height="5.1858333333333cm"><draw:image xlink:href="Pictures/06d3f3833995f17cd4ae5e5f9f8bf3b6.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Boite de commentaire” dans le type d'étiquette.</text:p>
        </text:list-item>
        <text:list-item>
          <text:p text:style-name="List_20_1_Content">  Le nom de l'élément s'affiche par défaut. (Chaque élément de cours son nom propre).</text:p>
        </text:list-item>
        <text:list-item>
          <text:p text:style-name="List_20_1_Content">  Saisissez le texte que vous voulez voir apparaître sur le cours.</text:p>
        </text:list-item>
        <text:list-item>
          <text:p text:style-name="List_20_1_Content_Last"> Choisissez d'afficher ou non le développé du commentaire</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e l'élément affiché.</text:p>
        </text:list-item>
      </text:list>
      <text:p text:style-name="Horizontal_20_Line"/>
      <text:p text:style-name="Text_20_body"><text:a xlink:type="simple" xlink:href="https://docs.activeprolearn.com/doku.php?id=mod:customlabel:userguide" text:style-name="Internet_20_link" text:visited-style-name="Visited_20_Internet_20_Link">Retour guide d'utilisation &amp; guide pédagogique</text:a></text:p>
      <text:p text:style-name="Text_20_body"><text:a xlink:type="simple" xlink:href="https://docs.activeprolearn.com/doku.php?id=mod:customlabel" text:style-name="Internet_20_link" text:visited-style-name="Visited_20_Internet_20_Link">Retour à l'index du modul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59:38</meta:creation-date>
    <dc:creator>Generated</dc:creator>
    <dc:date>2026-08-28T21::59:38</dc:date>
    <dc:language>en-US</dc:language>
    <meta:editing-cycles>1</meta:editing-cycles>
    <meta:editing-duration>PT0S</meta:editing-duration>
    <dc:title>mod:customlabel:comment</dc:title>
  </office:meta>
</office:document-meta>
</file>