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f4b42d27364e1124cbc1eb65b69d896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customlabel:collapsetext"/><text:bookmark-start text:name="__RefHeading___element_de_courstextes_a_tiroirs_1"/><text:bookmark-start text:name="element_de_courstextes_a_tiroirs"/>Elément de cours : Textes à tiroirs<text:bookmark-end text:name="__RefHeading___element_de_courstextes_a_tiroirs_1"/><text:bookmark-end text:name="element_de_courstextes_a_tiroirs"/></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L'élément de cours “Texte à tiroirs” permet la saisie de contenus dans deux zones différentes : une zone principale de titrage et une zone de contenu qui présente un éditeur WYSIWYG permettant la saisie d'un texte comme avec un éditeur de texte type bureautique. 
le nombre de tiroirs est modifiable et vous avez le choix entre deux type d'affichage : accordéon ou basculement.</text:p>
      <text:list text:style-name="List_20_1" text:continue-numbering="false">
        <text:list-item>
          <text:p text:style-name="List_20_1_Content_First"> l'accordéon déplie un item en refermant les autres</text:p>
        </text:list-item>
        <text:list-item>
          <text:p text:style-name="List_20_1_Content_Last"> La bascule déplie l'item choisi - Un menu  + ou - permet de tout déplier ou tout replier d'un clic.</text:p>
        </text:list-item>
      </text:list>
      <text:p text:style-name="Text_20_body">Son intérêt réside dans sa capacité à présenter une interface fluide avec un effet très agréable visuellement au dépliement, une optimisation de l'affichage quand le contenu est long, ce qui va éviter d'avoir à utiliser de dérouler la fenêtre d'affichage.</text:p>
      <text:p text:style-name="Text_20_body">C'est un élément de facilitation sur le plan ergonomique.
Il est un bon substitut à l'affichage de documents tiers (PFD, word) ou de l'activité page sur Moodle, et cet élément facilite les mises à jour.</text:p>
      <text:h text:style-name="Heading_20_3" text:outline-level="3"><text:bookmark-start text:name="__RefHeading___exemple_de_rendu_sur_un_cours_en_accordeon_3"/><text:bookmark-start text:name="exemple_de_rendu_sur_un_cours_en_accordeon"/>Exemple de rendu sur un cours en accordéon<text:bookmark-end text:name="__RefHeading___exemple_de_rendu_sur_un_cours_en_accordeon_3"/><text:bookmark-end text:name="exemple_de_rendu_sur_un_cours_en_accordeon"/></text:h>
      <text:p text:style-name="Text_20_body"><draw:frame draw:style-name="mediacenter" draw:name="1" text:anchor-type="paragraph" draw:z-index="1" svg:width="20.240625cm" style:rel-width="100%" svg:height="10.503958333333cm" style:rel-height="scale"><draw:image xlink:href="Pictures/f4b42d27364e1124cbc1eb65b69d8961.png" xlink:type="simple" xlink:show="embed" xlink:actuate="onLoad"/></draw:frame></text:p>
      <text:h text:style-name="Heading_20_3" text:outline-level="3"><text:bookmark-start text:name="__RefHeading___configuration_du_formulaire_4"/><text:bookmark-start text:name="configuration_du_formulaire"/>Configuration du formulaire<text:bookmark-end text:name="__RefHeading___configuration_du_formulaire_4"/><text:bookmark-end text:name="configuration_du_formulaire"/></text:h>
      <text:h text:style-name="Heading_20_4" text:outline-level="4"><text:bookmark-start text:name="__RefHeading___generaux_5"/><text:bookmark-start text:name="generaux"/>Généraux<text:bookmark-end text:name="__RefHeading___generaux_5"/><text:bookmark-end text:name="generaux"/></text:h>
      <text:list text:style-name="List_20_1" text:continue-numbering="false">
        <text:list-item>
          <text:p text:style-name="List_20_1_Content_First">  Sélectionner “Texte à tiroir” dans le type d'étiquette.</text:p>
        </text:list-item>
        <text:list-item>
          <text:p text:style-name="List_20_1_Content">  Le nom de l'élément s'affiche par défaut. (Chaque élément de cours son nom propre).</text:p>
        </text:list-item>
        <text:list-item>
          <text:p text:style-name="List_20_1_Content"> Choisir entre comportement (algorithme)  basculement ou comportement accordéon.</text:p>
          <text:list text:style-name="List_20_1">
            <text:list-item>
              <text:p text:style-name="List_20_1_Content"> Basculement : quand un tiroir s'ouvre les autres se ferment avec + et - pour action sur tous les tiroirs</text:p>
            </text:list-item>
            <text:list-item>
              <text:p text:style-name="List_20_1_Content"> Accordéon : clic sur un tiroir de la liste l'ouvre en fermant celui qui était ouvert</text:p>
            </text:list-item>
            <text:list-item>
              <text:p text:style-name="List_20_1_Content"> Dans les deux cas choix d'affichage :  Ouvert, premier ouvert, fermé</text:p>
            </text:list-item>
          </text:list>
        </text:list-item>
        <text:list-item>
          <text:p text:style-name="List_20_1_Content">  Saisissez le texte que vous voulez voir apparaître sur le cours dans la zone titre.</text:p>
        </text:list-item>
        <text:list-item>
          <text:p text:style-name="List_20_1_Content_Last">   Saisissez le texte que vous voulez voir apparaître sur le cours dans la zone contenu.</text:p>
        </text:list-item>
      </text:list>
      <text:h text:style-name="Heading_20_4" text:outline-level="4"><text:bookmark-start text:name="__RefHeading___restreindre_la_disponibilite_6"/><text:bookmark-start text:name="restreindre_la_disponibilite"/>Restreindre la disponibilité<text:bookmark-end text:name="__RefHeading___restreindre_la_disponibilite_6"/><text:bookmark-end text:name="restreindre_la_disponibilite"/></text:h>
      <text:list text:style-name="List_20_1" text:continue-numbering="false">
        <text:list-item>
          <text:p text:style-name="LastListParagraph_List_20_1_Content_First"> La ressource élément de cours choisie peut être accessible en fonction d'une date précise, d'une note obtenue (à une autre activité, par exemple), d'un profil d'utilisateur, d'un groupe d'un groupement ou d'un jeu de restriction imbriquées. </text:p>
        </text:list-item>
      </text:list>
      <text:h text:style-name="Heading_20_4" text:outline-level="4"><text:bookmark-start text:name="__RefHeading___achevement_d_activite_7"/><text:bookmark-start text:name="achevement_d_activite"/>Achèvement d'activité<text:bookmark-end text:name="__RefHeading___achevement_d_activite_7"/><text:bookmark-end text:name="achevement_d_activite"/></text:h>
      <text:list text:style-name="List_20_1" text:continue-numbering="false">
        <text:list-item>
          <text:p text:style-name="LastListParagraph_List_20_1_Content_First"> A activer si vous voulez vous assurer que les étudiants ont bien pris note des texte(s) proposé(s).</text:p>
        </text:list-item>
      </text:list>
      <text:p text:style-name="Horizontal_20_Line"/>
      <text:p text:style-name="Text_20_body"><text:a xlink:type="simple" xlink:href="https://docs.activeprolearn.com/doku.php?id=mod:customlabel:userguide" text:style-name="Internet_20_link" text:visited-style-name="Visited_20_Internet_20_Link">Retour guide d'utilisation &amp; guide pédagogique</text:a> - <text:a xlink:type="simple" xlink:href="https://docs.activeprolearn.com/doku.php?id=mod:customlabel" text:style-name="Internet_20_link" text:visited-style-name="Visited_20_Internet_20_Link">Retour à l'index du module Elements de cours</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1::59:57</meta:creation-date>
    <dc:creator>Generated</dc:creator>
    <dc:date>2026-08-28T21::59:57</dc:date>
    <dc:language>en-US</dc:language>
    <meta:editing-cycles>1</meta:editing-cycles>
    <meta:editing-duration>PT0S</meta:editing-duration>
    <dc:title>mod:customlabel:collapsetext</dc:title>
  </office:meta>
</office:document-meta>
</file>