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17439a48869f94b8eec8888bbd9064.png"/>
  <manifest:file-entry manifest:media-type="image/png" manifest:full-path="Pictures/4d7d7d4590138eef25f321cd813c25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authornotes"/><text:bookmark-start text:name="__RefHeading___elements_de_coursnote_de_conception_1"/><text:bookmark-start text:name="elements_de_coursnote_de_conception"/>Eléments de cours : Note de conception<text:bookmark-end text:name="__RefHeading___elements_de_coursnote_de_conception_1"/><text:bookmark-end text:name="elements_de_coursnote_de_conception"/></text:h>
      <text:p text:style-name="Text_20_body">La note de conception est utilisée pour guider les utilisateurs en ce qui concerne la structure et/ou le gabarit du cours. Elle est généralement rédigée par des ingénieurs pédagogiques.</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6067323481117cm"><draw:image xlink:href="Pictures/8417439a48869f94b8eec8888bbd9064.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0.323695482866cm"><draw:image xlink:href="Pictures/4d7d7d4590138eef25f321cd813c25d5.png" xlink:type="simple" xlink:show="embed" xlink:actuate="onLoad"/></draw:frame></text:p>
      <text:p text:style-name="Text_20_body">1. Sélectionner “Note de conception”.</text:p>
      <text:p text:style-name="Text_20_body">2. Le nom de l'élément s'affiche par défaut. Chaque élément de cours a un nom propre à lui-même.</text:p>
      <text:p text:style-name="Text_20_body">3. Le texte que vous inscrivez dans cet encadré sera le texte contenue dans la note de conception.</text:p>
      <text:p text:style-name="Text_20_body">4. Si vous sélectionnez “oui” dans la liste déroulante, la note pédagogique sera visible lors du chargement de la page.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5.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6.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activeprolearn.com/doku.php?id=mod:customlabel: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2:36</meta:creation-date>
    <dc:creator>Generated</dc:creator>
    <dc:date>2026-08-28T22::02:36</dc:date>
    <dc:language>en-US</dc:language>
    <meta:editing-cycles>1</meta:editing-cycles>
    <meta:editing-duration>PT0S</meta:editing-duration>
    <dc:title>mod:customlabel:authornotes</dc:title>
  </office:meta>
</office:document-meta>
</file>