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e2fdf6f12795f2468a6f00f56ba5dbed.png"/>
  <manifest:file-entry manifest:media-type="image/png" manifest:full-path="Pictures/d04422bb2e69d3c477772fc1591469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authorinfo"/><text:bookmark-start text:name="__RefHeading___element_de_coursinformation_sur_les_auteurs_1"/><text:bookmark-start text:name="element_de_coursinformation_sur_les_auteurs"/>Elément de cours : Information sur les auteurs<text:bookmark-end text:name="__RefHeading___element_de_coursinformation_sur_les_auteurs_1"/><text:bookmark-end text:name="element_de_coursinformation_sur_les_auteurs"/></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Cet élément de cours est particulièrement utile pour la mise en lumière du ou des auteurs du cours, ainsi que des contributeurs éventuels, notamment dans le milieu de l'enseignement supérieur.</text:p>
      <text:p text:style-name="Text_20_body">Dans le cadre de la formation continue, comme de l'enseignement universitaire,  il peut s'avérer un outil propice à rassurer et valoriser un chargé de cours externe en l'affichant nommément.</text:p>
      <text:p text:style-name="Text_20_body">Vous pouvez renseigner jusqu'à 3 auteurs, et choisir d'afficher optionnellement certains éléments, comme l'organisation et le service d'appartenance.</text:p>
      <text:p text:style-name="Text_20_body">Enfin, il est à noter que le titre de la table qui apparaît sur le cours en résultante peut-être changé, comme dans un des exemples ci-après.</text:p>
      <text:h text:style-name="Heading_20_3" text:outline-level="3"><text:bookmark-start text:name="__RefHeading___deux_exemples_de_rendu_sur_des_cours_3"/><text:bookmark-start text:name="deux_exemples_de_rendu_sur_des_cours"/>Deux exemples de rendu sur des cours<text:bookmark-end text:name="__RefHeading___deux_exemples_de_rendu_sur_des_cours_3"/><text:bookmark-end text:name="deux_exemples_de_rendu_sur_des_cours"/></text:h>
      <text:p text:style-name="Text_20_body"><draw:frame draw:style-name="mediacenter" draw:name="1" text:anchor-type="paragraph" draw:z-index="1" svg:width="10.583333333333cm" svg:height="2.5948866067608cm"><draw:image xlink:href="Pictures/e2fdf6f12795f2468a6f00f56ba5dbed.png" xlink:type="simple" xlink:show="embed" xlink:actuate="onLoad"/></draw:frame></text:p>
      <text:p text:style-name="Text_20_body"><draw:frame draw:style-name="mediacenter" draw:name="2" text:anchor-type="paragraph" draw:z-index="2" svg:width="10.583333333333cm" svg:height="3.9362573099415cm"><draw:image xlink:href="Pictures/d04422bb2e69d3c477772fc1591469d4.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information sur les auteurs” dans le type d'étiquette : Le nom de l'élément s'affiche par défaut. (Chaque élément de cours son nom propre).</text:p>
        </text:list-item>
        <text:list-item>
          <text:p text:style-name="List_20_1_Content"> Saisissez le nom de l'élément (optionnel : nom technique qui ne s'affichera pas sur le cours)</text:p>
        </text:list-item>
        <text:list-item>
          <text:p text:style-name="List_20_1_Content"> Saisissez le titre de la table que vous voulez voir apparaitre sur le cours.(ici : Les auteurs)</text:p>
        </text:list-item>
        <text:list-item>
          <text:p text:style-name="List_20_1_Content"> Saisissez le nom de l' auteur 1</text:p>
        </text:list-item>
        <text:list-item>
          <text:p text:style-name="List_20_1_Content"> Ajoutez une vignette d'illustrationde l'auteur 1 (optionnel)</text:p>
        </text:list-item>
        <text:list-item>
          <text:p text:style-name="List_20_1_Content"> Répétez ces deux dernières opérations pour les deux autres auteurs (optionnel)</text:p>
        </text:list-item>
        <text:list-item>
          <text:p text:style-name="List_20_1_Content"> Saisissez le nom de l'institution (optionnel)</text:p>
        </text:list-item>
        <text:list-item>
          <text:p text:style-name="List_20_1_Content"> Saisissez le nom du département(optionnel)</text:p>
        </text:list-item>
        <text:list-item>
          <text:p text:style-name="List_20_1_Content_Last"> Saisissez le nom du ou des contributeurs (optionnel)</text:p>
        </text:list-item>
      </text:list>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Cette option est utile si vous avez placé la ressource sur le cours, mais n'avez pas encore les éléments d'information pour la compléter.</text:p>
        </text:list-item>
      </text:list>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Sans réel objet pour cet élément de cours particulier, sauf si vous voulez vous assurer que les étudiants ont bien pris note des informations affichées.</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 - <text:a xlink:type="simple" xlink:href="https://docs.activeprolearn.com/doku.php?id=mod:customlabe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16:30</meta:creation-date>
    <dc:creator>Generated</dc:creator>
    <dc:date>2026-08-28T23::16:30</dc:date>
    <dc:language>en-US</dc:language>
    <meta:editing-cycles>1</meta:editing-cycles>
    <meta:editing-duration>PT0S</meta:editing-duration>
    <dc:title>mod:customlabel:authorinfo</dc:title>
  </office:meta>
</office:document-meta>
</file>