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f1d665ec0aeb96d22791c431444aa0.png"/>
  <manifest:file-entry manifest:media-type="image/png" manifest:full-path="Pictures/18656054b7c68da7863e3895fb2a8b43.png"/>
  <manifest:file-entry manifest:media-type="image/png" manifest:full-path="Pictures/3b2503793cc9d771d683707b059d544b.png"/>
  <manifest:file-entry manifest:media-type="image/png" manifest:full-path="Pictures/1e538a21f138a80bcf72fb429f86d5f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vmoodle:userguide_d_utilisation"/><text:bookmark-start text:name="__RefHeading___vmoodle_localguide_d_utilisation_1"/><text:bookmark-start text:name="vmoodle_localguide_d_utilisation"/>VMoodle (local) : Guide d'utilisation<text:bookmark-end text:name="__RefHeading___vmoodle_localguide_d_utilisation_1"/><text:bookmark-end text:name="vmoodle_localguide_d_utilisation"/></text:h>
      <text:p text:style-name="Text_20_body">Le guide d'utilisation VMoodle est principalement orienté vers l'utilisation des interfaces de super-administration.</text:p>
      <text:p text:style-name="Text_20_body">La mise en oeuvre de la virtualisation est documentée dans la documentation d'installation.</text:p>
      <text:h text:style-name="Heading_20_3" text:outline-level="3"><text:bookmark-start text:name="__RefHeading___acceder_a_la_gestion_de_vmoodle_2"/><text:bookmark-start text:name="acceder_a_la_gestion_de_vmoodle"/>Accéder à la gestion de VMoodle<text:bookmark-end text:name="__RefHeading___acceder_a_la_gestion_de_vmoodle_2"/><text:bookmark-end text:name="acceder_a_la_gestion_de_vmoodle"/></text:h>
      <text:p text:style-name="Text_20_body">L'accès à la gestion de VMoodle est implanté dans le menu principal d'administration, dans la rubrique “Serveur”. L'entrée de menu est nommée “Administrer les plates-formes virtuelles”.</text:p>
      <text:p text:style-name="Text_20_body"><draw:frame draw:style-name="mediacenter" draw:name="0" text:anchor-type="paragraph" draw:z-index="0" svg:width="7.4083333333333cm" style:rel-width="100%" svg:height="10.186458333333cm" style:rel-height="scale"><draw:image xlink:href="Pictures/4bf1d665ec0aeb96d22791c431444aa0.png" xlink:type="simple" xlink:show="embed" xlink:actuate="onLoad"/></draw:frame></text:p>
      <text:h text:style-name="Heading_20_3" text:outline-level="3"><text:bookmark-start text:name="__RefHeading___gestion_des_instances_3"/><text:bookmark-start text:name="gestion_des_instances"/>Gestion des instances<text:bookmark-end text:name="__RefHeading___gestion_des_instances_3"/><text:bookmark-end text:name="gestion_des_instances"/></text:h>
      <text:p text:style-name="Text_20_body">Le premier écran correspond à la gestion des instances virtuelles.</text:p>
      <text:p text:style-name="Text_20_body"><draw:frame draw:style-name="mediacenter" draw:name="1" text:anchor-type="paragraph" draw:z-index="1" svg:width="37.041666666667cm" style:rel-width="100%" svg:height="9.1810416666667cm" style:rel-height="scale"><draw:image xlink:href="Pictures/18656054b7c68da7863e3895fb2a8b43.png" xlink:type="simple" xlink:show="embed" xlink:actuate="onLoad"/></draw:frame></text:p>
      <text:p text:style-name="Text_20_body">Dans cet écran vous pouvez gérer et administrer les différentes instances virtuelles que votre installation opère.</text:p>
      <text:p text:style-name="Text_20_body">Chaque instance déclarée (hormis l'instance physique principale) est affichée avec des indicateurs et des commandes.</text:p>
      <text:h text:style-name="Heading_20_4" text:outline-level="4"><text:bookmark-start text:name="__RefHeading___indicateurs_4"/><text:bookmark-start text:name="indicateurs"/>Indicateurs<text:bookmark-end text:name="__RefHeading___indicateurs_4"/><text:bookmark-end text:name="indicateurs"/></text:h>
      <text:h text:style-name="Heading_20_5" text:outline-level="5"><text:bookmark-start text:name="__RefHeading___etat_1_5"/><text:bookmark-start text:name="etat_1"/>Etat (1)<text:bookmark-end text:name="__RefHeading___etat_1_5"/><text:bookmark-end text:name="etat_1"/></text:h>
      <text:p text:style-name="Text_20_body">L'indicateur d'état est vert pour une plate-forme “ouverte” et donc résolue à l'arrivée, et rouge si elle est désactivée. La désactivation d'une plate-forme virtuelle est un moyen simple et rapide d'empêcher toute utilisation d'un nom de domaine particulier.</text:p>
      <text:h text:style-name="Heading_20_5" text:outline-level="5"><text:bookmark-start text:name="__RefHeading___sous-reseau_mnet_2_6"/><text:bookmark-start text:name="sous-reseau_mnet_2"/>Sous-réseau MNET (2)<text:bookmark-end text:name="__RefHeading___sous-reseau_mnet_2_6"/><text:bookmark-end text:name="sous-reseau_mnet_2"/></text:h>
      <text:p text:style-name="Text_20_body">Indique le numéro de sous-réseau MNET auquel appartient la plate-forme.</text:p>
      <text:h text:style-name="Heading_20_5" text:outline-level="5"><text:bookmark-start text:name="__RefHeading___crons_3_7"/><text:bookmark-start text:name="crons_3"/>Crons (3)<text:bookmark-end text:name="__RefHeading___crons_3_7"/><text:bookmark-end text:name="crons_3"/></text:h>
      <text:p text:style-name="Text_20_body">Le nombre de fois que le cron virtuel a été exécuté</text:p>
      <text:h text:style-name="Heading_20_5" text:outline-level="5"><text:bookmark-start text:name="__RefHeading___date_du_dernier_cron_4_8"/><text:bookmark-start text:name="date_du_dernier_cron_4"/>Date du dernier cron (4)<text:bookmark-end text:name="__RefHeading___date_du_dernier_cron_4_8"/><text:bookmark-end text:name="date_du_dernier_cron_4"/></text:h>
      <text:p text:style-name="Text_20_body">Le cron virtuel effectue les crons de chacune des plates-formes virtuelles par rotation (ROUND ROBIN), ou par respect d'une contrainte d'intervale. Cet indicateur donne la dernière date d'exécution pour cette plate-forme virtuelle.</text:p>
      <text:h text:style-name="Heading_20_5" text:outline-level="5"><text:bookmark-start text:name="__RefHeading___intervale_entre_passages_5_9"/><text:bookmark-start text:name="intervale_entre_passages_5"/>Intervale entre passages (5)<text:bookmark-end text:name="__RefHeading___intervale_entre_passages_5_9"/><text:bookmark-end text:name="intervale_entre_passages_5"/></text:h>
      <text:p text:style-name="Text_20_body">Indique le dernier intervale entre l'éxécution des crons en secondes. </text:p>
      <text:h text:style-name="Heading_20_4" text:outline-level="4"><text:bookmark-start text:name="__RefHeading___commandes_6_10"/><text:bookmark-start text:name="commandes_6"/>Commandes (6)<text:bookmark-end text:name="__RefHeading___commandes_6_10"/><text:bookmark-end text:name="commandes_6"/></text:h>
      <text:p text:style-name="Text_20_body"><draw:frame draw:style-name="mediacenter" draw:name="2" text:anchor-type="paragraph" draw:z-index="2" svg:width="7.381875cm" style:rel-width="100%" svg:height="3.01625cm" style:rel-height="scale"><draw:image xlink:href="Pictures/3b2503793cc9d771d683707b059d544b.png" xlink:type="simple" xlink:show="embed" xlink:actuate="onLoad"/></draw:frame></text:p>
      <text:h text:style-name="Heading_20_5" text:outline-level="5"><text:bookmark-start text:name="__RefHeading___editer_11"/><text:bookmark-start text:name="editer"/>Editer<text:bookmark-end text:name="__RefHeading___editer_11"/><text:bookmark-end text:name="editer"/></text:h>
      <text:p text:style-name="Text_20_body">Cette commande permet de modifier les paramètres de définition de l'instance virtuelle. </text:p>
      <text:p text:style-name="Text_20_body">Note : Cette modification n'intervient QUE sur le registre de définition de la plate-forme. Elle ne peut en aucun cas renégocier le contenu obtenu lors de la création par l'application d'un “template”.</text:p>
      <text:h text:style-name="Heading_20_5" text:outline-level="5"><text:bookmark-start text:name="__RefHeading___desactiver_detruire_12"/><text:bookmark-start text:name="desactiver_detruire"/>Désactiver / Détruire<text:bookmark-end text:name="__RefHeading___desactiver_detruire_12"/><text:bookmark-end text:name="desactiver_detruire"/></text:h>
      <text:p text:style-name="Text_20_body">Cette commande joue en deux temps : </text:p>
      <text:list text:style-name="List_20_1" text:continue-numbering="false">
        <text:list-item>
          <text:p text:style-name="List_20_1_Content_First"> Si la plate-forme est active, alors l'action sera dans un premier temps de désactiver cette plate-forme sans toucher au contenu.</text:p>
        </text:list-item>
        <text:list-item>
          <text:p text:style-name="List_20_1_Content_Last"> Si la plate-forme est <text:span text:style-name="Strong_20_Emphasis">déjà désactivée</text:span>, alors cette commande détruit totalement la plate-forme, son registre et don contenu. </text:p>
        </text:list-item>
      </text:list>
      <text:h text:style-name="Heading_20_5" text:outline-level="5"><text:bookmark-start text:name="__RefHeading___snapshoter_13"/><text:bookmark-start text:name="snapshoter"/>Snapshoter<text:bookmark-end text:name="__RefHeading___snapshoter_13"/><text:bookmark-end text:name="snapshoter"/></text:h>
      <text:p text:style-name="Text_20_body">Cette commande permet de capturer une image (snapshot) de la plate-forme. Cette image est rendue disponible pour servir de nouveau “template” d'initialisation pour d'autres plates-formes à créer.</text:p>
      <text:h text:style-name="Heading_20_4" text:outline-level="4"><text:bookmark-start text:name="__RefHeading___commandes_de_masse_14"/><text:bookmark-start text:name="commandes_de_masse"/>Commandes de masse<text:bookmark-end text:name="__RefHeading___commandes_de_masse_14"/><text:bookmark-end text:name="commandes_de_masse"/></text:h>
      <text:p text:style-name="Text_20_body">Vous pouvez également effectuer certaines commandes en groupe en sélectionnant des lignes dans la table de gestion des plates-formes et en choisissant dans la liste inférieure une action a appliquer.</text:p>
      <text:h text:style-name="Heading_20_4" text:outline-level="4"><text:bookmark-start text:name="__RefHeading___commandes_speciales_de_la_gestion_des_instances_15"/><text:bookmark-start text:name="commandes_speciales_de_la_gestion_des_instances"/>Commandes spéciales de la gestion des instances<text:bookmark-end text:name="__RefHeading___commandes_speciales_de_la_gestion_des_instances_15"/><text:bookmark-end text:name="commandes_speciales_de_la_gestion_des_instances"/></text:h>
      <text:p text:style-name="Text_20_body"><draw:frame draw:style-name="mediacenter" draw:name="3" text:anchor-type="paragraph" draw:z-index="3" svg:width="24.182916666667cm" style:rel-width="100%" svg:height="5.000625cm" style:rel-height="scale"><draw:image xlink:href="Pictures/1e538a21f138a80bcf72fb429f86d5f8.png" xlink:type="simple" xlink:show="embed" xlink:actuate="onLoad"/></draw:frame></text:p>
      <text:h text:style-name="Heading_20_5" text:outline-level="5"><text:bookmark-start text:name="__RefHeading___snapshoter_la_plate-forme_principale_16"/><text:bookmark-start text:name="snapshoter_la_plate-forme_principale"/>Snapshoter la plate-forme principale<text:bookmark-end text:name="__RefHeading___snapshoter_la_plate-forme_principale_16"/><text:bookmark-end text:name="snapshoter_la_plate-forme_principale"/></text:h>
      <text:p text:style-name="Text_20_body">Au début d'une installation VMoodle, vous ne disposez que de la plate-forme principale installée selon la définition standard de la configuration. Vous ne disposez donc d'aucune plate-forme virtuelle de référence, ni d'aucun template disponible. </text:p>
      <text:p text:style-name="Text_20_body">Ce bouton vous permet de lancer la prise d'image de la plate-forme principale. Elle constituera le premier modèle dont vous disposerez pour construire vos instances suivantes. </text:p>
      <text:h text:style-name="Heading_20_5" text:outline-level="5"><text:bookmark-start text:name="__RefHeading___definir_une_nouvelle_plate-forme_17"/><text:bookmark-start text:name="definir_une_nouvelle_plate-forme"/>Définir une nouvelle plate-forme<text:bookmark-end text:name="__RefHeading___definir_une_nouvelle_plate-forme_17"/><text:bookmark-end text:name="definir_une_nouvelle_plate-forme"/></text:h>
      <text:p text:style-name="Text_20_body">Cliquez sur ce bouton pour appeler le formulaire de création d'une nouvelle plate-forme. Vous pourrez créer une plate-forme “vide” ou pré-alimentée avec les données d'un “template”.</text:p>
      <text:h text:style-name="Heading_20_5" text:outline-level="5"><text:bookmark-start text:name="__RefHeading___generer_les_configurations_18"/><text:bookmark-start text:name="generer_les_configurations"/>Générer les configurations<text:bookmark-end text:name="__RefHeading___generer_les_configurations_18"/><text:bookmark-end text:name="generer_les_configurations"/></text:h>
      <text:p text:style-name="Text_20_body">Cette commande permet de générer les fichiers de configuration physiques des plates-formes virtuelles comme si elles avaient été installées normalemenT. Ceci permet par exemple de rematérialiser une plate-forme sur un autre serveur sous forme d'un Moodle en exploitation “classique”.</text:p>
      <text:h text:style-name="Heading_20_5" text:outline-level="5"><text:bookmark-start text:name="__RefHeading___generer_les_scripts_de_copie_19"/><text:bookmark-start text:name="generer_les_scripts_de_copie"/>Générer les scripts de copie<text:bookmark-end text:name="__RefHeading___generer_les_scripts_de_copie_19"/><text:bookmark-end text:name="generer_les_scripts_de_copie"/></text:h>
      <text:p text:style-name="Text_20_body">Lors d'une migration majeure de Moodle, il est toujours conseillé de travailler sur des copies des sites, en maintenant le site de production intact tant que la migration n'est pas validée. Effectuer une migration globale sur un grand nombre de plates-formes peut se révéler fastidieux et coûteux en temps d'administraition.</text:p>
      <text:p text:style-name="Text_20_body">Cet outil automatise la production de scripts d'opération (shell unix) prenant en charge les grandes étapes de ce processus répliqué sur un grand nombre de plates-formes. Il produit : </text:p>
      <text:list text:style-name="List_20_1" text:continue-numbering="false">
        <text:list-item>
          <text:p text:style-name="List_20_1_Content_First"> Scripts relatifs aux bases de données</text:p>
          <text:list text:style-name="List_20_1">
            <text:list-item>
              <text:p text:style-name="List_20_1_Content"> Les scripts d'archivage du lot de bases de données SQL (sous Mysql ou Maria DB)</text:p>
            </text:list-item>
            <text:list-item>
              <text:p text:style-name="List_20_1_Content"> Les scripts de création des bases de données N+1</text:p>
            </text:list-item>
            <text:list-item>
              <text:p text:style-name="List_20_1_Content"> Les scripts de copie de données des bases N vers N+1, et réajustement des bases N</text:p>
            </text:list-item>
          </text:list>
        </text:list-item>
        <text:list-item>
          <text:p text:style-name="List_20_1_Content"> Scripts relatifs aux fichiers d'usage</text:p>
          <text:list text:style-name="List_20_1">
            <text:list-item>
              <text:p text:style-name="List_20_1_Content"> Les scripts de création/recopie des répertoires de données</text:p>
            </text:list-item>
          </text:list>
        </text:list-item>
        <text:list-item>
          <text:p text:style-name="List_20_1_Content"> Scripts d'ajustement de configuration</text:p>
          <text:list text:style-name="List_20_1">
            <text:list-item>
              <text:p text:style-name="List_20_1_Content"> Les scripts de copie des fichiersde configuration (config.php et local/vmoodle/vconfig.php) et ajustement des configurations</text:p>
            </text:list-item>
          </text:list>
        </text:list-item>
        <text:list-item>
          <text:p text:style-name="List_20_1_Content"> Scripts commandant l'opération de migration</text:p>
          <text:list text:style-name="List_20_1">
            <text:list-item>
              <text:p text:style-name="List_20_1_Content"> Certains scripts de pré-traitement (exemple, lancement du mysql_compressed_rows.php)</text:p>
            </text:list-item>
            <text:list-item>
              <text:p text:style-name="List_20_1_Content"> Les scripts d'exécution des mises à jour (non interactif)</text:p>
            </text:list-item>
            <text:list-item>
              <text:p text:style-name="List_20_1_Content_Last"> Les scripts de post-migration (opérations d'ajustement nécessaires après transformation de données).</text:p>
            </text:list-item>
          </text:list>
        </text:list-item>
      </text:list>
      <text:p text:style-name="Text_20_body">Note : Ces scripts sont actuellement expérimentaux et peuvent être liés à une méthode et configuration donnée de déploiement.</text:p>
      <text:h text:style-name="Heading_20_5" text:outline-level="5"><text:bookmark-start text:name="__RefHeading___renouveller_toutes_les_paires_mnet_20"/><text:bookmark-start text:name="renouveller_toutes_les_paires_mnet"/>Renouveller toutes les paires (MNET)<text:bookmark-end text:name="__RefHeading___renouveller_toutes_les_paires_mnet_20"/><text:bookmark-end text:name="renouveller_toutes_les_paires_mnet"/></text:h>
      <text:p text:style-name="Text_20_body">Dans une constellation de grande taille, il se peut que la topologie réseau entre les différentes instances soit riche et très dense en croisement de servcices. </text:p>
      <text:p text:style-name="Text_20_body">La mise en ouvre de VMoodle propose une solution exclusive pour stabiliser les relations multiples à travers MNET pour un grand nombre de plates-formes. Ce dispositif permet un renouvellement continu des clefs à travers le temps. </text:p>
      <text:p text:style-name="Text_20_body">Certains événements extrinsèques comme une coupure réseau, une action de maintenance entrainant certaines indisponibilités peuvent casser la cohérence globale du réseau de confiance en epêchant le renouvellement correct des clefs.</text:p>
      <text:p text:style-name="Text_20_body">Ce bouton permet de tenter une réparation du réseau de confiance.</text:p>
      <text:h text:style-name="Heading_20_3" text:outline-level="3"><text:bookmark-start text:name="__RefHeading___super_administration_21"/><text:bookmark-start text:name="super_administration"/>Super administration<text:bookmark-end text:name="__RefHeading___super_administration_21"/><text:bookmark-end text:name="super_administration"/></text:h>
      <text:p text:style-name="Text_20_body">L'écran de super administration permet de diffuser des commandes dans l'ensemble du réseau de plates-formes virtualisées. La super administration s'appuie sur une infrastructure extensible de commande qui fonctionne selon le processus suivant : </text:p>
      <text:list text:style-name="List_20_1" text:continue-numbering="false">
        <text:list-item>
          <text:p text:style-name="List_20_1_Content_First"> Choisir une commande et la configurer</text:p>
        </text:list-item>
        <text:list-item>
          <text:p text:style-name="List_20_1_Content"> Choisir un jeu de plates-formes cibles</text:p>
        </text:list-item>
        <text:list-item>
          <text:p text:style-name="List_20_1_Content"> Exécuter la commande</text:p>
        </text:list-item>
        <text:list-item>
          <text:p text:style-name="List_20_1_Content_Last"> Recycler la commande ou construire une nouvelle commande.</text:p>
        </text:list-item>
      </text:list>
      <text:p text:style-name="Text_20_body">Le principe de recyclage de la commande permet de gérer les trois situations suivantes :</text:p>
      <text:list text:style-name="List_20_1" text:continue-numbering="false">
        <text:list-item>
          <text:p text:style-name="List_20_1_Content_First"> Réutiliser la même commande sur un nouveau jeu de plates-formes</text:p>
        </text:list-item>
        <text:list-item>
          <text:p text:style-name="List_20_1_Content"> Réutiliser une autre commande en conservant le même jeu de plates-formes</text:p>
        </text:list-item>
        <text:list-item>
          <text:p text:style-name="List_20_1_Content_Last"> Changer la commande et le jeu de plates-formes cibles</text:p>
        </text:list-item>
      </text:list>
      <text:h text:style-name="Heading_20_3" text:outline-level="3"><text:bookmark-start text:name="__RefHeading___jeux_de_commande_22"/><text:bookmark-start text:name="jeux_de_commande"/>Jeux de commande<text:bookmark-end text:name="__RefHeading___jeux_de_commande_22"/><text:bookmark-end text:name="jeux_de_commande"/></text:h>
      <text:h text:style-name="Heading_20_4" text:outline-level="4"><text:bookmark-start text:name="__RefHeading___commandes_generiques_23"/><text:bookmark-start text:name="commandes_generiques"/>Commandes génériques<text:bookmark-end text:name="__RefHeading___commandes_generiques_23"/><text:bookmark-end text:name="commandes_generiques"/></text:h>
      <text:p text:style-name="Text_20_body">Les commandes génériques portent sur des actions “de base” comme la modification massive d'une valeur de configuration ou le vidage général des caches.</text:p>
      <text:h text:style-name="Heading_20_4" text:outline-level="4"><text:bookmark-start text:name="__RefHeading___commandes_relatives_a_l_equipement_des_plates-formes_plugins_24"/><text:bookmark-start text:name="commandes_relatives_a_l_equipement_des_plates-formes_plugins"/>Commandes relatives à l'équipement des plates-formes (plugins)<text:bookmark-end text:name="__RefHeading___commandes_relatives_a_l_equipement_des_plates-formes_plugins_24"/><text:bookmark-end text:name="commandes_relatives_a_l_equipement_des_plates-formes_plugins"/></text:h>
      <text:h text:style-name="Heading_20_4" text:outline-level="4"><text:bookmark-start text:name="__RefHeading___commandes_relatives_aux_roles_et_droits_25"/><text:bookmark-start text:name="commandes_relatives_aux_roles_et_droits"/>Commandes relatives aux roles et droits<text:bookmark-end text:name="__RefHeading___commandes_relatives_aux_roles_et_droits_25"/><text:bookmark-end text:name="commandes_relatives_aux_roles_et_droits"/></text:h>
      <text:h text:style-name="Heading_20_4" text:outline-level="4"><text:bookmark-start text:name="__RefHeading___commandes_relatives_aux_mises_a_jour_26"/><text:bookmark-start text:name="commandes_relatives_aux_mises_a_jour"/>Commandes relatives aux mises à jour<text:bookmark-end text:name="__RefHeading___commandes_relatives_aux_mises_a_jour_26"/><text:bookmark-end text:name="commandes_relatives_aux_mises_a_jour"/></text:h>
      <text:p text:style-name="Text_20_body">La commande de mise</text:p>
      <text:h text:style-name="Heading_20_4" text:outline-level="4"><text:bookmark-start text:name="__RefHeading___jeu_de_commande_test_27"/><text:bookmark-start text:name="jeu_de_commande_test"/>Jeu de commande test<text:bookmark-end text:name="__RefHeading___jeu_de_commande_test_27"/><text:bookmark-end text:name="jeu_de_commande_test"/></text:h>
      <text:p text:style-name="Text_20_body">Un jeu de commandes expérimental de test montre les différentes primitives de construction de l'infrastructure de commande.</text:p>
      <text:p text:style-name="Text_20_body"><text:a xlink:type="simple" xlink:href="https://docs.activeprolearn.com/doku.php?id=local:vmoodle" text:style-name="Internet_20_link" text:visited-style-name="Visited_20_Internet_20_Link">Revenir à l'index du composant VMood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12::49:02</meta:creation-date>
    <dc:creator>Generated</dc:creator>
    <dc:date>2026-09-06T12::49:02</dc:date>
    <dc:language>en-US</dc:language>
    <meta:editing-cycles>1</meta:editing-cycles>
    <meta:editing-duration>PT0S</meta:editing-duration>
    <dc:title>local:vmoodle:userguide_d_utilisation</dc:title>
  </office:meta>
</office:document-meta>
</file>