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8074b3d8196ccd3024cfbf4617f1b35b.png"/>
  <manifest:file-entry manifest:media-type="image/png" manifest:full-path="Pictures/bc10d33286722dc3456ef130826dbe18.png"/>
  <manifest:file-entry manifest:media-type="image/png" manifest:full-path="Pictures/0e65591f49766dd17e1bf73abb40ca82.png"/>
  <manifest:file-entry manifest:media-type="image/png" manifest:full-path="Pictures/1d0598a6d268471b7f15f531f2e41d1e.png"/>
  <manifest:file-entry manifest:media-type="image/png" manifest:full-path="Pictures/e2ad91e1529a1bef3142158dbc111507.png"/>
  <manifest:file-entry manifest:media-type="image/png" manifest:full-path="Pictures/12607e8f8b5d730c2692f8df1a5caac5.png"/>
  <manifest:file-entry manifest:media-type="image/png" manifest:full-path="Pictures/1b01cf5e170485bd24b4f13b77f2bdc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local:vmoodle:userguide:cdesrolesdts"/><text:bookmark-start text:name="__RefHeading___vmoodle_localguide_d_utilisationcommandes_relatives_aux_roles_et_droits_1"/><text:bookmark-start text:name="vmoodle_localguide_d_utilisationcommandes_relatives_aux_roles_et_droits"/>VMoodle (local) : Guide d'utilisation : Commandes relatives aux rôles et droits<text:bookmark-end text:name="__RefHeading___vmoodle_localguide_d_utilisationcommandes_relatives_aux_roles_et_droits_1"/><text:bookmark-end text:name="vmoodle_localguide_d_utilisationcommandes_relatives_aux_roles_et_droits"/></text:h>
      <text:p text:style-name="Text_20_body"><draw:frame draw:style-name="mediaright" draw:name="1" text:anchor-type="paragraph" draw:z-index="1" svg:width="3.175cm" style:rel-width="100%" svg:height="3.175cm" style:rel-height="scale"><draw:image xlink:href="Pictures/8074b3d8196ccd3024cfbf4617f1b35b.png" xlink:type="simple" xlink:show="embed" xlink:actuate="onLoad"/></draw:frame></text:p>
      <text:h text:style-name="Heading_20_3" text:outline-level="3"><text:bookmark-start text:name="__RefHeading___synchronisation_d_un_role_2"/><text:bookmark-start text:name="synchronisation_d_un_role"/>Synchronisation d'un rôle<text:bookmark-end text:name="__RefHeading___synchronisation_d_un_role_2"/><text:bookmark-end text:name="synchronisation_d_un_role"/></text:h>
      <text:p text:style-name="Text_20_body">Menu Administration du site/Serveur/Onglet super administration/Commandes relatives aux rôles</text:p>
      <text:p text:style-name="Text_20_body">Ce menu permet de synchroniser les capacités d'un rôle entre un dispositif et un ou plusieurs autres.</text:p>
      <text:list text:style-name="Numbering_20_1" text:continue-numbering="false">
        <text:list-item>
          <text:p text:style-name="Numbering_20_1_Content_First"> Choisissez la plate-forme source du rôle à copier</text:p>
        </text:list-item>
        <text:list-item>
          <text:p text:style-name="Numbering_20_1_Content"> Choisissez le rôle à synchroniser</text:p>
        </text:list-item>
        <text:list-item>
          <text:p text:style-name="Numbering_20_1_Content_Last"> Cliquez sur continuer</text:p>
        </text:list-item>
      </text:list>
      <text:p text:style-name="Text_20_body"><draw:frame draw:style-name="mediacenter" draw:name="2" text:anchor-type="paragraph" draw:z-index="2" svg:width="13.229166666667cm" svg:height="4.2704678362573cm"><draw:image xlink:href="Pictures/bc10d33286722dc3456ef130826dbe18.png" xlink:type="simple" xlink:show="embed" xlink:actuate="onLoad"/></draw:frame></text:p>
      <text:p text:style-name="Text_20_body"><text:span text:style-name="Strong_20_Emphasis">Vous arrivez à la section du formulaire “Plates-formes virtuelles” qui permet de choisir la ou les instances cibles :</text:span></text:p>
      <text:list text:style-name="Numbering_20_1" text:continue-numbering="false">
        <text:list-item>
          <text:p text:style-name="Numbering_20_1_Content_First"> Choisir dans la liste de gauche toutes les instances concernées</text:p>
        </text:list-item>
        <text:list-item>
          <text:p text:style-name="Numbering_20_1_Content"> Choisir le bouton menu : Tout ajouter pour sélectionner toutes les instances, Ajouter à la sélection pour une sélection multiple sur les instances de votre choix (avec touches CTROL)</text:p>
        </text:list-item>
        <text:list-item>
          <text:p text:style-name="Numbering_20_1_Content"> Cliquer sur le bouton Continuer pour lancer la commande</text:p>
        </text:list-item>
        <text:list-item>
          <text:p text:style-name="Numbering_20_1_Content_Last"> Le résultat pour chaque instance apparait</text:p>
        </text:list-item>
      </text:list>
      <text:p text:style-name="Text_20_body"><draw:frame draw:style-name="mediacenter" draw:name="3" text:anchor-type="paragraph" draw:z-index="3" svg:width="10.583333333333cm" svg:height="12.568662818663cm"><draw:image xlink:href="Pictures/0e65591f49766dd17e1bf73abb40ca82.png" xlink:type="simple" xlink:show="embed" xlink:actuate="onLoad"/></draw:frame></text:p>
      <text:p text:style-name="Text_20_body">A l'issue d'une commande voici les choix qui s'offrent à vous :</text:p>
      <text:p text:style-name="Text_20_body"><draw:frame draw:style-name="mediacenter" draw:name="4" text:anchor-type="paragraph" draw:z-index="4" svg:width="11.641666666667cm" svg:height="4.7095833333333cm"><draw:image xlink:href="Pictures/1d0598a6d268471b7f15f531f2e41d1e.png" xlink:type="simple" xlink:show="embed" xlink:actuate="onLoad"/></draw:frame></text:p>
      <text:p text:style-name="Horizontal_20_Line"/>
      <text:h text:style-name="Heading_20_3" text:outline-level="3"><text:bookmark-start text:name="__RefHeading___comparaison_d_un_role_3"/><text:bookmark-start text:name="comparaison_d_un_role"/>Comparaison d'un rôle<text:bookmark-end text:name="__RefHeading___comparaison_d_un_role_3"/><text:bookmark-end text:name="comparaison_d_un_role"/></text:h>
      <text:p text:style-name="Text_20_body">Menu Administration du site/Serveur/Onglet super administration/Commandes relatives aux rôles</text:p>
      <text:p text:style-name="Text_20_body">Ce menu permet de comparer les capacités d'un rôle.</text:p>
      <text:list text:style-name="Numbering_20_1" text:continue-numbering="false">
        <text:list-item>
          <text:p text:style-name="Numbering_20_1_Content_First"> Choisir dans la liste le rôle à comparer</text:p>
        </text:list-item>
        <text:list-item>
          <text:p text:style-name="Numbering_20_1_Content_Last"> Cliquez sur continuer</text:p>
        </text:list-item>
      </text:list>
      <text:p text:style-name="Text_20_body"><draw:frame draw:style-name="mediacenter" draw:name="5" text:anchor-type="paragraph" draw:z-index="5" svg:width="13.229166666667cm" svg:height="3.182273768614cm"><draw:image xlink:href="Pictures/e2ad91e1529a1bef3142158dbc111507.png" xlink:type="simple" xlink:show="embed" xlink:actuate="onLoad"/></draw:frame></text:p>
      <text:p text:style-name="Text_20_body">Vous arrivez à la section du formulaire <text:span text:style-name="Strong_20_Emphasis">“Plates-formes virtuelles”</text:span> qui permet de choisir les instances cibles : Suivez la procédure décrite au chapitre concernant la <text:span text:style-name="Strong_20_Emphasis">section du formulaire “Plates-formes virtuelles”</text:span></text:p>
      <text:p text:style-name="Horizontal_20_Line"/>
      <text:h text:style-name="Heading_20_3" text:outline-level="3"><text:bookmark-start text:name="__RefHeading___synchronisation_des_autorisations_d_assignation_surcharge_ou_changement_de_role_4"/><text:bookmark-start text:name="synchronisation_des_autorisations_d_assignation_surcharge_ou_changement_de_role"/>Synchronisation des autorisations d'assignation, surcharge ou changement de rôle<text:bookmark-end text:name="__RefHeading___synchronisation_des_autorisations_d_assignation_surcharge_ou_changement_de_role_4"/><text:bookmark-end text:name="synchronisation_des_autorisations_d_assignation_surcharge_ou_changement_de_role"/></text:h>
      <text:p text:style-name="Text_20_body">Menu Administration du site/Serveur/Onglet super administration/Commandes relatives aux rôles</text:p>
      <text:p text:style-name="Text_20_body">Ce menu permet de synchroniser une table d'autorisation d'assignation, surcharge ou changement de rôle.</text:p>
      <text:list text:style-name="Numbering_20_1" text:continue-numbering="false">
        <text:list-item>
          <text:p text:style-name="Numbering_20_1_Content_First"> Choisir dans la liste la plate-forme source du rôle à copier</text:p>
        </text:list-item>
        <text:list-item>
          <text:p text:style-name="Numbering_20_1_Content"> Choisir dans la liste la table d'autorisations à synchroniser pour le rôle : </text:p>
          <text:list text:style-name="List_20_1">
            <text:list-item>
              <text:p text:style-name="List_20_1_Content">  autorisation d'assignation</text:p>
            </text:list-item>
            <text:list-item>
              <text:p text:style-name="List_20_1_Content"> autorisation de surcharge</text:p>
            </text:list-item>
            <text:list-item>
              <text:p text:style-name="List_20_1_Content"> autorisation de changement</text:p>
            </text:list-item>
          </text:list>
        </text:list-item>
        <text:list-item>
          <text:p text:style-name="Numbering_20_1_Content"> Le rôle à synchroniser</text:p>
        </text:list-item>
        <text:list-item>
          <text:p text:style-name="Numbering_20_1_Content_Last"> Cliquez sur le bouton continuer</text:p>
        </text:list-item>
      </text:list>
      <text:p text:style-name="Text_20_body"><draw:frame draw:style-name="mediacenter" draw:name="6" text:anchor-type="paragraph" draw:z-index="6" svg:width="13.229166666667cm" svg:height="4.7751953834969cm"><draw:image xlink:href="Pictures/12607e8f8b5d730c2692f8df1a5caac5.png" xlink:type="simple" xlink:show="embed" xlink:actuate="onLoad"/></draw:frame></text:p>
      <text:p text:style-name="Text_20_body">Vous arrivez à la section du formulaire <text:span text:style-name="Strong_20_Emphasis">“Plates-formes virtuelles”</text:span> qui permet de choisir les instances cibles : Suivez la procédure décrite en haut chapitre concernant la <text:span text:style-name="Strong_20_Emphasis">section du formulaire “Plates-formes virtuelles”</text:span></text:p>
      <text:p text:style-name="Horizontal_20_Line"/>
      <text:h text:style-name="Heading_20_3" text:outline-level="3"><text:bookmark-start text:name="__RefHeading___comparaison_des_autorisations_d_assignation_surcharge_ou_changement_de_role_5"/><text:bookmark-start text:name="comparaison_des_autorisations_d_assignation_surcharge_ou_changement_de_role"/>Comparaison des autorisations d'assignation, surcharge ou changement de rôle.<text:bookmark-end text:name="__RefHeading___comparaison_des_autorisations_d_assignation_surcharge_ou_changement_de_role_5"/><text:bookmark-end text:name="comparaison_des_autorisations_d_assignation_surcharge_ou_changement_de_role"/></text:h>
      <text:p text:style-name="Text_20_body">Ce menu permet de comparer la table de permission d'assignation, surcharge ou changement de rôle.</text:p>
      <text:list text:style-name="Numbering_20_1" text:continue-numbering="false">
        <text:list-item>
          <text:p text:style-name="Numbering_20_1_Content_First"> Choisir dans la liste la table d'autorisations à comparer pour le rôle : </text:p>
          <text:list text:style-name="List_20_1">
            <text:list-item>
              <text:p text:style-name="List_20_1_Content"> autorisation d'assignation</text:p>
            </text:list-item>
            <text:list-item>
              <text:p text:style-name="List_20_1_Content"> autorisation de surcharge</text:p>
            </text:list-item>
            <text:list-item>
              <text:p text:style-name="List_20_1_Content"> autorisation de changement</text:p>
            </text:list-item>
          </text:list>
        </text:list-item>
        <text:list-item>
          <text:p text:style-name="Numbering_20_1_Content_Last"> Cliquez sur le bouton continuer</text:p>
        </text:list-item>
      </text:list>
      <text:p text:style-name="Text_20_body"><draw:frame draw:style-name="mediacenter" draw:name="7" text:anchor-type="paragraph" draw:z-index="7" svg:width="13.229166666667cm" svg:height="3.6011904761905cm"><draw:image xlink:href="Pictures/1b01cf5e170485bd24b4f13b77f2bdcb.png" xlink:type="simple" xlink:show="embed" xlink:actuate="onLoad"/></draw:frame></text:p>
      <text:p text:style-name="Text_20_body">Vous arrivez à la section du formulaire <text:span text:style-name="Strong_20_Emphasis">“Plates-formes virtuelles”</text:span> qui permet de choisir les instances cibles : Suivez la procédure décrite en haut chapitre concernant la <text:span text:style-name="Strong_20_Emphasis">section du formulaire “Plates-formes virtuelles”</text:span></text:p>
      <text:p text:style-name="Horizontal_20_Line"/>
      <text:p text:style-name="Text_20_body"><text:a xlink:type="simple" xlink:href="https://docs.activeprolearn.com/doku.php?id=local:vmoodle:userguide" text:style-name="Internet_20_link" text:visited-style-name="Visited_20_Internet_20_Link">Retour au sommaire du guide d'utilisation</text:a> - <text:a xlink:type="simple" xlink:href="https://docs.activeprolearn.com/doku.php?id=local:vmoodle" text:style-name="Internet_20_link" text:visited-style-name="Visited_20_Internet_20_Link">Revenir à l'index du composant VMoodle</text:a> - 
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15::17:45</meta:creation-date>
    <dc:creator>Generated</dc:creator>
    <dc:date>2026-09-10T15::17:45</dc:date>
    <dc:language>en-US</dc:language>
    <meta:editing-cycles>1</meta:editing-cycles>
    <meta:editing-duration>PT0S</meta:editing-duration>
    <dc:title>local:vmoodle:userguide:cdesrolesdts</dc:title>
  </office:meta>
</office:document-meta>
</file>